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onlineticket:106comments"/><text:bookmark-start text:name="__RefHeading___приложение_4._комментарии_по_заполнению_1"/><text:bookmark-start text:name="приложение_4._комментарии_по_заполнению"/>Приложение 4. Комментарии по заполнению<text:bookmark-end text:name="__RefHeading___приложение_4._комментарии_по_заполнению_1"/><text:bookmark-end text:name="приложение_4._комментарии_по_заполнению"/></text:h>
      <text:h text:style-name="Heading_20_3" text:outline-level="3"><text:bookmark-start text:name="__RefHeading___логика_заполнения_структуры_fop_2"/><text:bookmark-start text:name="логика_заполнения_структуры_fop"/>Логика заполнения структуры &lt;FOP&gt;<text:bookmark-end text:name="__RefHeading___логика_заполнения_структуры_fop_2"/><text:bookmark-end text:name="логика_заполнения_структуры_fop"/></text:h>
      <text:p text:style-name="Text_20_body">Изначально производится проверка полной информации о документе на соответствие номеру пластиковой карты по алгоритму:</text:p>
      <text:list text:style-name="Numbering_20_1" text:continue-numbering="false">
        <text:list-item>
          <text:p text:style-name="Numbering_20_1_Content_First"> Соответствие шаблону <text:span text:style-name="Emphasis">AADDDDDDDDDDDDDDDD</text:span>, где</text:p>
          <text:list text:style-name="List_20_1">
            <text:list-item>
              <text:p text:style-name="List_20_1_Content"> <text:span text:style-name="Emphasis">A</text:span> – буква; </text:p>
            </text:list-item>
            <text:list-item>
              <text:p text:style-name="List_20_1_Content"> <text:span text:style-name="Emphasis">D</text:span> – цифра; </text:p>
            </text:list-item>
            <text:list-item>
              <text:p text:style-name="List_20_1_Content"> <text:span text:style-name="Emphasis">AA</text:span> должно соответствовать <text:span text:style-name="Source_20_Text">VI</text:span>, <text:span text:style-name="Source_20_Text">CA</text:span>, <text:span text:style-name="Source_20_Text">JC</text:span>, <text:span text:style-name="Source_20_Text">DC</text:span> или <text:span text:style-name="Source_20_Text">AX</text:span>.<text:line-break/><text:line-break/></text:p>
            </text:list-item>
          </text:list>
        </text:list-item>
        <text:list-item>
          <text:p text:style-name="Numbering_20_1_Content_Last"> Проверяется также принадлежность номера карты к платежной системе.</text:p>
        </text:list-item>
      </text:list>
      <text:p text:style-name="Text_20_body">Если проверка успешная, то записываем в тег &lt;<text:span text:style-name="Strong_20_Emphasis">DOCNUM</text:span>&gt;<text:span text:style-name="Source_20_Text">DDDDDDDDDDDDDDDD</text:span>&lt;<text:span text:style-name="Strong_20_Emphasis">/DOCNUM</text:span>&gt; номер карты без букв.<text:line-break/>
<text:line-break/>
При несовпадении платежной системы или при несовпадении размеров строки вся анализируемая строка помещается в тег  &lt;<text:span text:style-name="Strong_20_Emphasis">DOCINFO</text:span>&gt;, а &lt;<text:span text:style-name="Strong_20_Emphasis">DOCNUM</text:span>&gt;, &lt;<text:span text:style-name="Strong_20_Emphasis">DOCSER</text:span>&gt;, &lt;<text:span text:style-name="Strong_20_Emphasis">ORG</text:span>&gt; заполняются, если в ГРС удалось определить номер, серию и организацию платежного документа.<text:line-break/>
<text:line-break/>
Все номера карт в системе замаскированы цифрой 9 по правилу «6+4», т.е. шесть первых и четыре последних цифры номера остаются оригинальными, остальные заменяются цифрой 9.<text:line-break/>
<text:line-break/></text:p>
      <text:h text:style-name="Heading_20_3" text:outline-level="3"><text:bookmark-start text:name="__RefHeading___логика_заполнения_структуры_fop_для_формы_оплаты_ex_3"/><text:bookmark-start text:name="логика_заполнения_структуры_fop_для_формы_оплаты_ex"/>Логика заполнения структуры &lt;FOP&gt; для формы оплаты EX<text:bookmark-end text:name="__RefHeading___логика_заполнения_структуры_fop_для_формы_оплаты_ex_3"/><text:bookmark-end text:name="логика_заполнения_структуры_fop_для_формы_оплаты_ex"/></text:h>
      <text:p text:style-name="Text_20_body">Поле <text:span text:style-name="Strong_20_Emphasis">TYPE</text:span> заполняется значением <text:span text:style-name="Source_20_Text">EX</text:span>, поле <text:span text:style-name="Strong_20_Emphasis">AMOUNT</text:span> – значением <text:span text:style-name="Source_20_Text">0.00</text:span>. Поле <text:span text:style-name="Strong_20_Emphasis">DOCNUM</text:span> заполняется аналогично заполнению элемента <text:span text:style-name="Strong_20_Emphasis">FPAC</text:span> для RET/HOT файлов в поле , а именно: строка в формате <text:span text:style-name="Emphasis">AAABBBBBBBBBBCDDDD</text:span>, где <text:span text:style-name="Emphasis">AAA</text:span> – расчетный код перевозчика, <text:span text:style-name="Emphasis">BBBBBBBBBB</text:span> – номер обмениваемого документа, <text:span text:style-name="Emphasis">C</text:span> – контрольный разряд номера, <text:span text:style-name="Emphasis">DDDD</text:span> — номера обмениваемых купонов билета.<text:line-break/>
<text:line-break/>
Контрольный разряд <text:span text:style-name="Emphasis">С</text:span> для цифровых расчетных кодов вычисляется по правилам IATA – остаток от деления числа <text:span text:style-name="Emphasis">AAABBBBBBBBBB</text:span> на 7. Для буквенно-цифровых расчетных кодов, контрольный разряд <text:span text:style-name="Emphasis">С</text:span> вычисляется по правилам ТКП – остаток от деления числа <text:span text:style-name="Emphasis">BBBBBBBBBB</text:span> на 7.<text:line-break/>
<text:line-break/></text:p>
      <text:h text:style-name="Heading_20_3" text:outline-level="3"><text:bookmark-start text:name="__RefHeading___расшифровка_значений_поля_tickets_ticket_mco_type_4"/><text:bookmark-start text:name="расшифровка_значений_поля_tickets_ticket_mco_type"/>Расшифровка значений поля TICKETS/TICKET/MCO_TYPE<text:bookmark-end text:name="__RefHeading___расшифровка_значений_поля_tickets_ticket_mco_type_4"/><text:bookmark-end text:name="расшифровка_значений_поля_tickets_ticket_mco_type"/></text:h>
      <text:p text:style-name="Text_20_body"><text:span text:style-name="Emphasis">PTA</text:span> – MCO на PTA.<text:line-break/>
<text:span text:style-name="Emphasis">RECEIPT</text:span> – K95/MCO/EMD квитанция на агентские сборы.<text:line-break/>
<text:span text:style-name="Emphasis">PENALTY</text:span> – MCO/EMD на штраф.<text:line-break/>
<text:span text:style-name="Emphasis">EXC_BAGG</text:span> – MCO/EMD на сверхнормативный багаж.<text:line-break/>
<text:span text:style-name="Emphasis">REF_NOTICE</text:span> – K95/MCO/EMD справка о возврате.<text:line-break/>
<text:span text:style-name="Emphasis">USED_NOTICE</text:span> – MCO/EMD справка об использовании.<text:line-break/>
<text:line-break/></text:p>
      <text:h text:style-name="Heading_20_3" text:outline-level="3"><text:bookmark-start text:name="__RefHeading___заполнение_tickets_ticket_fare_для_конфиденциальных_тарифов_5"/><text:bookmark-start text:name="заполнение_tickets_ticket_fare_для_конфиденциальных_тарифов"/>Заполнение TICKETS/TICKET/FARE для конфиденциальных тарифов<text:bookmark-end text:name="__RefHeading___заполнение_tickets_ticket_fare_для_конфиденциальных_тарифов_5"/><text:bookmark-end text:name="заполнение_tickets_ticket_fare_для_конфиденциальных_тарифов"/></text:h>
      <text:p text:style-name="Text_20_body">Значение <text:span text:style-name="Emphasis">TICKETS/TICKET/FARE</text:span> содержит примененную при оформлении стоимость тарифа (может быть не задана при оформлении и содержать нулевую сумму). В <text:span text:style-name="Emphasis">TICKETS/TICKET/FARE@type</text:span> ставится тип тарифа, напечатанный в билете в графе «<text:span text:style-name="Strong_20_Emphasis">ТАРИФ</text:span>» (<text:span text:style-name="Source_20_Text">IT, BT</text:span> или текст заданный в 35 категории).</text:p>
      <text:p text:style-name="Horizontal_20_Line"/>
      <text:p text:style-name="Text_20_body">См. также:</text:p>
      <text:list text:style-name="List_20_1" text:continue-numbering="false">
        <text:list-item>
          <text:p text:style-name="List_20_1_Content_First"> <text:a xlink:type="simple" xlink:href="http://wiki.sirena-travel.ru/doku.php?id=onlineticket:103description" text:style-name="Internet_20_link" text:visited-style-name="Visited_20_Internet_20_Link">Приложение 1. Описание XML-формата обменного файла</text:a></text:p>
        </text:list-item>
        <text:list-item>
          <text:p text:style-name="List_20_1_Content"> <text:a xlink:type="simple" xlink:href="http://wiki.sirena-travel.ru/doku.php?id=onlineticket:104operations" text:style-name="Internet_20_link" text:visited-style-name="Visited_20_Internet_20_Link">Приложение 2. Описание полей XML документа</text:a></text:p>
        </text:list-item>
        <text:list-item>
          <text:p text:style-name="List_20_1_Content_Last"> <text:a xlink:type="simple" xlink:href="http://wiki.sirena-travel.ru/doku.php?id=onlineticket:105present" text:style-name="Internet_20_link" text:visited-style-name="Visited_20_Internet_20_Link">Приложение 3. Представление операций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1::43:44</meta:creation-date>
    <dc:creator>Generated</dc:creator>
    <dc:date>2026-09-02T11::43:44</dc:date>
    <dc:language>en-US</dc:language>
    <meta:editing-cycles>1</meta:editing-cycles>
    <meta:editing-duration>PT0S</meta:editing-duration>
    <dc:title>onlineticket:106comments</dc:title>
  </office:meta>
</office:document-meta>
</file>