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733e79225c4330adaf61f437cb23a5.png"/>
  <manifest:file-entry manifest:media-type="image/png" manifest:full-path="Pictures/1dc9b4ce85474f30be569e9aee5ba6b1.png"/>
  <manifest:file-entry manifest:media-type="image/png" manifest:full-path="Pictures/1d402b3acbd576a155f23555f68008e7.png"/>
  <manifest:file-entry manifest:media-type="image/png" manifest:full-path="Pictures/070d0423288b46c1ff0e6d45dc6c5870.png"/>
  <manifest:file-entry manifest:media-type="image/png" manifest:full-path="Pictures/966f22608f961f92724404d2fe96bbac.png"/>
  <manifest:file-entry manifest:media-type="image/png" manifest:full-path="Pictures/0f570f804be337987b5d88831859a50c.png"/>
  <manifest:file-entry manifest:media-type="image/png" manifest:full-path="Pictures/ad7f3457ec27d21ec7ce3f10826a65f1.png"/>
  <manifest:file-entry manifest:media-type="image/png" manifest:full-path="Pictures/8cfec380b54a1ed8e4397ef15a71ca57.png"/>
  <manifest:file-entry manifest:media-type="image/png" manifest:full-path="Pictures/e167dd9d9a289de3d7a28591d0330b5b.png"/>
  <manifest:file-entry manifest:media-type="image/png" manifest:full-path="Pictures/997836208d6ab42d4b764049a0998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:01trains"/><text:bookmark-start text:name="__RefHeading___выбор_маршрута_следования_и_поезда_1"/><text:bookmark-start text:name="выбор_маршрута_следования_и_поезда"/>Выбор маршрута следования и поезда<text:bookmark-end text:name="__RefHeading___выбор_маршрута_следования_и_поезда_1"/><text:bookmark-end text:name="выбор_маршрута_следования_и_поезда"/></text:h>
      <text:p text:style-name="Text_20_body"><text:span text:style-name="Strong_20_Emphasis">Шаг 1.</text:span> Укажите пункты отправления и назначения.</text:p>
      <text:p text:style-name="Text_20_body">При вводе первых букв названия пункта будет представлен список, из которого можно выбрать нужный пункт.</text:p>
      <text:p text:style-name="Text_20_body"><draw:frame draw:style-name="mediacenter" draw:name="0" text:anchor-type="paragraph" draw:z-index="0" svg:width="25.929166666667cm" style:rel-width="100%" svg:height="12.885208333333cm" style:rel-height="scale"><draw:image xlink:href="Pictures/1d733e79225c4330adaf61f437cb23a5.png" xlink:type="simple" xlink:show="embed" xlink:actuate="onLoad"/></draw:frame></text:p>
      <text:p text:style-name="Text_20_body">Если введённый пункт в данном контекстном списке не выведен, то для вывода следующих пунктов используйте клавиши на клавиатуре <text:span text:style-name="Strong_20_Emphasis">↑</text:span> и <text:span text:style-name="Strong_20_Emphasis">↓</text:span>, расположенные в правой части клавиатуры.</text:p>
      <text:p text:style-name="Text_20_body">Когда курсор окажется на названии нужного пункта, нажмите <text:span text:style-name="Strong_20_Emphasis">ENTER</text:span> и название попадёт в поле <text:span text:style-name="Strong_20_Emphasis">Пункт отправления</text:span> или <text:span text:style-name="Strong_20_Emphasis">Пункт назначения</text:span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в списке пунктов отправления или назначения вы не находите нужную вам станцию, то следует обновить картотеку, нажав на кнопку c двумя зелеными стрелками, расположенную рядом с полями пунктов отправления/назначения».</text:p>
          </table:table-cell>
        </table:table-row>
      </table:table>
      <text:p text:style-name="Text_20_body">Если после обновления нужная станция не появилась, то следует обратиться в службу поддержки терминала по следующему адресу электронной почты: rzd@sirena-travel.ru.</text:p>
      <text:p text:style-name="Text_20_body"><draw:frame draw:style-name="mediacenter" draw:name="1" text:anchor-type="paragraph" draw:z-index="1" svg:width="26.405416666667cm" style:rel-width="100%" svg:height="13.17625cm" style:rel-height="scale"><draw:image xlink:href="Pictures/1dc9b4ce85474f30be569e9aee5ba6b1.png" xlink:type="simple" xlink:show="embed" xlink:actuate="onLoad"/></draw:frame></text:p>
      <text:p text:style-name="Text_20_body"><text:span text:style-name="Strong_20_Emphasis">Шаг 2</text:span>. Укажите дату отправления/прибытия</text:p>
      <text:p text:style-name="Text_20_body">Введите дату в форму или выберите её в календаре, нажав на нужную дату левой кнопкой мыши. Предусмотрено указание желательного интервала времени отправления/прибытия поезда (по умолчанию интервал задается от 0 до 24 часов).</text:p>
      <text:p text:style-name="Text_20_body"><text:span text:style-name="Strong_20_Emphasis">Шаг 3</text:span>. Нажмите кнопку <text:span text:style-name="Strong_20_Emphasis">Поиск</text:span>.</text:p>
      <text:p text:style-name="Text_20_body">В результате будет представлена информация о расписании поездов в соответствии с выбранным направлением на указанные дату и интервал времени с учётом местного часового пояса.</text:p>
      <text:p text:style-name="Text_20_body"><draw:frame draw:style-name="mediacenter" draw:name="2" text:anchor-type="paragraph" draw:z-index="2" svg:width="24.712083333333cm" style:rel-width="100%" svg:height="12.276666666667cm" style:rel-height="scale"><draw:image xlink:href="Pictures/1d402b3acbd576a155f23555f68008e7.png" xlink:type="simple" xlink:show="embed" xlink:actuate="onLoad"/></draw:frame></text:p>
      <text:p text:style-name="Text_20_body">Для каждого поезда будет представлена следующая информация:</text:p>
      <text:list text:style-name="List_20_1" text:continue-numbering="false">
        <text:list-item>
          <text:p text:style-name="List_20_1_Content_First"> номер; </text:p>
        </text:list-item>
        <text:list-item>
          <text:p text:style-name="List_20_1_Content"> маршрут поезда; </text:p>
        </text:list-item>
        <text:list-item>
          <text:p text:style-name="List_20_1_Content"> дата и время отправления; </text:p>
        </text:list-item>
        <text:list-item>
          <text:p text:style-name="List_20_1_Content"> дата и время прибытия;</text:p>
        </text:list-item>
        <text:list-item>
          <text:p text:style-name="List_20_1_Content"> время в пути;</text:p>
        </text:list-item>
        <text:list-item>
          <text:p text:style-name="List_20_1_Content"> признак электронной регистрации (наличие электронной регистрации на данный поезд);</text:p>
        </text:list-item>
        <text:list-item>
          <text:p text:style-name="List_20_1_Content_Last"> количество свободных мест с кодом типа вагона:</text:p>
        </text:list-item>
      </text:list>
      <text:p text:style-name="Text_20_body"><draw:frame draw:style-name="PluginODTAutoStyle_Frame_6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Л</text:span> - Люкс;<text:line-break/>
<text:span text:style-name="Strong_20_Emphasis">СВ</text:span> - Спальный вагон (обычно два места в купе);<text:line-break/>
<text:span text:style-name="Strong_20_Emphasis">К</text:span> - Купе;<text:line-break/>
<text:span text:style-name="Strong_20_Emphasis">П</text:span> - Плацкартный;<text:line-break/>
<text:span text:style-name="Strong_20_Emphasis">С</text:span> - Вагон с местами для сидения.<text:line-break/></text:p></table:table-cell></table:table-row></table:table></draw:text-box></draw:frame></text:p>
      <text:list text:style-name="List_20_1" text:continue-numbering="false">
        <text:list-item>
          <text:p text:style-name="List_20_1_Content_First"> код перевозчика;</text:p>
        </text:list-item>
        <text:list-item>
          <text:p text:style-name="List_20_1_Content_Last"> доп. признаки.</text:p>
        </text:list-item>
      </text:list>
      <text:p text:style-name="Text_20_body">Подробный перечень кодов перевозчика с расшифровкой представлен здесь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Название перевозчика, <text:line-break/>собственник вагона <text:line-break/>Тег &lt;VB&gt;  </text:p>
          </table:table-cell>
          <table:table-cell office:value-type="string" table:style-name="tableheader">
            <text:p text:style-name="Table_20_Heading">  Расшифровка  </text:p>
          </table:table-cell>
        </table:table-row>
        <table:table-row>
          <table:table-cell office:value-type="string" table:style-name="tablecell">
            <text:p text:style-name="tablealignleft">ДОСС</text:p>
          </table:table-cell>
          <table:table-cell office:value-type="string" table:style-name="tablecell">
            <text:p text:style-name="tablealignleft">Дирекция скоростного сообщения – филиал ОАО «РЖД» (ДОСС)</text:p>
          </table:table-cell>
        </table:table-row>
        <table:table-row>
          <table:table-cell office:value-type="string" table:style-name="tablecell">
            <text:p text:style-name="tablealignleft">ПКС</text:p>
          </table:table-cell>
          <table:table-cell office:value-type="string" table:style-name="tablecell">
            <text:p text:style-name="tablealignleft">АО «Пассажирская компания «Сахалин»</text:p>
          </table:table-cell>
        </table:table-row>
        <table:table-row>
          <table:table-cell office:value-type="string" table:style-name="tablecell">
            <text:p text:style-name="tablealignleft">Тверск</text:p>
          </table:table-cell>
          <table:table-cell office:value-type="string" table:style-name="tablecell">
            <text:p text:style-name="tablealignleft">ООО «Тверской Экспресс»</text:p>
          </table:table-cell>
        </table:table-row>
        <table:table-row>
          <table:table-cell office:value-type="string" table:style-name="tablecell">
            <text:p text:style-name="tablealignleft">Гранд</text:p>
          </table:table-cell>
          <table:table-cell office:value-type="string" table:style-name="tablecell">
            <text:p text:style-name="tablealignleft">ЗАО  ТК «Гранд Сервис Экспресс»</text:p>
          </table:table-cell>
        </table:table-row>
        <table:table-row>
          <table:table-cell office:value-type="string" table:style-name="tablecell">
            <text:p text:style-name="tablealignleft">ТКС</text:p>
          </table:table-cell>
          <table:table-cell office:value-type="string" table:style-name="tablecell">
            <text:p text:style-name="tablealignleft">АО « ТКС» (АО «ТрансКласcСервис»)</text:p>
          </table:table-cell>
        </table:table-row>
        <table:table-row>
          <table:table-cell office:value-type="string" table:style-name="tablecell">
            <text:p text:style-name="tablealignleft">ФПК</text:p>
          </table:table-cell>
          <table:table-cell office:value-type="string" table:style-name="tablecell">
            <text:p text:style-name="tablealignleft">АО «ФПК»  (АО «Федеральная пассажирская компания»)</text:p>
          </table:table-cell>
        </table:table-row>
        <table:table-row>
          <table:table-cell office:value-type="string" table:style-name="tablecell">
            <text:p text:style-name="tablealignleft">ОАО «ЦППК»</text:p>
          </table:table-cell>
          <table:table-cell office:value-type="string" table:style-name="tablecell">
            <text:p text:style-name="tablealignleft">ОАО «Центральная пассажирская пригородная компания»</text:p>
          </table:table-cell>
        </table:table-row>
        <table:table-row>
          <table:table-cell office:value-type="string" table:style-name="tablecell">
            <text:p text:style-name="tablealignleft">ТДЖ</text:p>
          </table:table-cell>
          <table:table-cell office:value-type="string" table:style-name="tablecell">
            <text:p text:style-name="tablealignleft">Таджикские железные дороги</text:p>
          </table:table-cell>
        </table:table-row>
        <table:table-row>
          <table:table-cell office:value-type="string" table:style-name="tablecell">
            <text:p text:style-name="tablealignleft">КРГ</text:p>
          </table:table-cell>
          <table:table-cell office:value-type="string" table:style-name="tablecell">
            <text:p text:style-name="tablealignleft">Киргизские железные дороги</text:p>
          </table:table-cell>
        </table:table-row>
        <table:table-row>
          <table:table-cell office:value-type="string" table:style-name="tablecell">
            <text:p text:style-name="tablealignleft">УТИ</text:p>
          </table:table-cell>
          <table:table-cell office:value-type="string" table:style-name="tablecell">
            <text:p text:style-name="tablealignleft">Узбекские железные дороги</text:p>
          </table:table-cell>
        </table:table-row>
        <table:table-row>
          <table:table-cell office:value-type="string" table:style-name="tablecell">
            <text:p text:style-name="tablealignleft">АЗ</text:p>
          </table:table-cell>
          <table:table-cell office:value-type="string" table:style-name="tablecell">
            <text:p text:style-name="tablealignleft">Азербайджанские железные дороги</text:p>
          </table:table-cell>
        </table:table-row>
        <table:table-row>
          <table:table-cell office:value-type="string" table:style-name="tablecell">
            <text:p text:style-name="tablealignleft">ЧФМ</text:p>
          </table:table-cell>
          <table:table-cell office:value-type="string" table:style-name="tablecell">
            <text:p text:style-name="tablealignleft">Молдавские железные дороги</text:p>
          </table:table-cell>
        </table:table-row>
        <table:table-row>
          <table:table-cell office:value-type="string" table:style-name="tablecell">
            <text:p text:style-name="tablealignleft">БЧ</text:p>
          </table:table-cell>
          <table:table-cell office:value-type="string" table:style-name="tablecell">
            <text:p text:style-name="tablealignleft">Белорусские  железные дороги</text:p>
          </table:table-cell>
        </table:table-row>
        <table:table-row>
          <table:table-cell office:value-type="string" table:style-name="tablecell">
            <text:p text:style-name="tablealignleft">ЭВР</text:p>
          </table:table-cell>
          <table:table-cell office:value-type="string" table:style-name="tablecell">
            <text:p text:style-name="tablealignleft">Эстонские железные дороги</text:p>
          </table:table-cell>
        </table:table-row>
        <table:table-row>
          <table:table-cell office:value-type="string" table:style-name="tablecell">
            <text:p text:style-name="tablealignleft">ЛГ</text:p>
          </table:table-cell>
          <table:table-cell office:value-type="string" table:style-name="tablecell">
            <text:p text:style-name="tablealignleft">Литовские железные дороги</text:p>
          </table:table-cell>
        </table:table-row>
        <table:table-row>
          <table:table-cell office:value-type="string" table:style-name="tablecell">
            <text:p text:style-name="tablealignleft">ЛДЗ</text:p>
          </table:table-cell>
          <table:table-cell office:value-type="string" table:style-name="tablecell">
            <text:p text:style-name="tablealignleft">Латвийские железные дороги</text:p>
          </table:table-cell>
        </table:table-row>
        <table:table-row>
          <table:table-cell office:value-type="string" table:style-name="tablecell">
            <text:p text:style-name="tablealignleft">КТЖ</text:p>
          </table:table-cell>
          <table:table-cell office:value-type="string" table:style-name="tablecell">
            <text:p text:style-name="tablealignleft">Казахские железные дороги</text:p>
          </table:table-cell>
        </table:table-row>
        <table:table-row>
          <table:table-cell office:value-type="string" table:style-name="tablecell">
            <text:p text:style-name="tablealignleft">УЗ</text:p>
          </table:table-cell>
          <table:table-cell office:value-type="string" table:style-name="tablecell">
            <text:p text:style-name="tablealignleft">Украинские железные дороги</text:p>
          </table:table-cell>
        </table:table-row>
      </table:table>
      <text:p text:style-name="Text_20_body">Рядом с номером поезда в скобках выводится его категория.</text:p>
      <text:p text:style-name="Text_20_body"><text:span text:style-name="Strong_20_Emphasis">По скорости передвижения:</text:span></text:p>
      <text:list text:style-name="List_20_1" text:continue-numbering="false">
        <text:list-item>
          <text:p text:style-name="List_20_1_Content_First"> высокоскоростной (сокращение «В-СКОР»); </text:p>
        </text:list-item>
        <text:list-item>
          <text:p text:style-name="List_20_1_Content"> скоростной  (сокращение «СКРСТ»);</text:p>
        </text:list-item>
        <text:list-item>
          <text:p text:style-name="List_20_1_Content"> скорый  (сокращение «СК»);</text:p>
        </text:list-item>
        <text:list-item>
          <text:p text:style-name="List_20_1_Content_Last"> пассажирский (сокращение «ПАСС»). </text:p>
        </text:list-item>
      </text:list>
      <text:p text:style-name="Text_20_body"><text:span text:style-name="Strong_20_Emphasis">По комфорту проезда:</text:span></text:p>
      <text:list text:style-name="List_20_1" text:continue-numbering="false">
        <text:list-item>
          <text:p text:style-name="LastListParagraph_List_20_1_Content_First"> фирменный («ФИРМ»).</text:p>
        </text:list-item>
      </text:list>
      <text:p text:style-name="Text_20_body">Поезд может иметь категорию и по комфорту и по скорости передвижения одновременно, например:  скорый фирменный (сокращение «СК ФИРМ»).</text:p>
      <text:p text:style-name="Text_20_body"><text:span text:style-name="Strong_20_Emphasis">Шаг 4</text:span>. Выберите поезд из списка, установив отметку у строки с его данными.</text:p>
      <text:p text:style-name="Text_20_body">Возможно посмотреть его пункты остановок по маршруту, нажав кнопку <text:span text:style-name="Strong_20_Emphasis">Пункты остановок маршрута</text:span>.</text:p>
      <text:p text:style-name="Text_20_body"><draw:frame draw:style-name="mediacenter" draw:name="3" text:anchor-type="paragraph" draw:z-index="3" svg:width="22.119166666667cm" style:rel-width="100%" svg:height="10.371666666667cm" style:rel-height="scale"><draw:image xlink:href="Pictures/070d0423288b46c1ff0e6d45dc6c5870.png" xlink:type="simple" xlink:show="embed" xlink:actuate="onLoad"/></draw:frame></text:p>
      <text:p text:style-name="Text_20_body"><draw:frame draw:style-name="mediacenter" draw:name="4" text:anchor-type="paragraph" draw:z-index="4" svg:width="25.929166666667cm" style:rel-width="100%" svg:height="12.885208333333cm" style:rel-height="scale"><draw:image xlink:href="Pictures/966f22608f961f92724404d2fe96bbac.png" xlink:type="simple" xlink:show="embed" xlink:actuate="onLoad"/></draw:frame></text:p>
      <text:p text:style-name="Text_20_body">Для просмотра минимальной стоимости билетов по типам вагонов выберите строку поезда в графе <text:span text:style-name="Strong_20_Emphasis">Наличие мест</text:span>:</text:p>
      <text:p text:style-name="Text_20_body"><draw:frame draw:style-name="mediacenter" draw:name="5" text:anchor-type="paragraph" draw:z-index="5" svg:width="25.929166666667cm" style:rel-width="100%" svg:height="12.885208333333cm" style:rel-height="scale"><draw:image xlink:href="Pictures/0f570f804be337987b5d88831859a50c.png" xlink:type="simple" xlink:show="embed" xlink:actuate="onLoad"/></draw:frame></text:p>
      <text:p text:style-name="Text_20_body">Поезда с 7000 нумерацией перевозчика ЦППК являются скорыми пригородными поездами с предоставлением мест.</text:p>
      <text:p text:style-name="Text_20_body"><draw:frame draw:style-name="mediacenter" draw:name="6" text:anchor-type="paragraph" draw:z-index="6" svg:width="32.385cm" style:rel-width="100%" svg:height="16.060208333333cm" style:rel-height="scale"><draw:image xlink:href="Pictures/ad7f3457ec27d21ec7ce3f10826a65f1.png" xlink:type="simple" xlink:show="embed" xlink:actuate="onLoad"/></draw:frame></text:p>
      <text:p text:style-name="Text_20_body">Такие поезда имеют ряд особенностей оформления, которые будут описаны в разделе  «Пригородные поезда»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При выборе маршрута обратного выезда с территорий Украины и Финляндии стоимость свободных мест и наличие услуги электронной регистрации появится только после выбора поезда. Это связано с особенностью передачи информации от перевозчика.</text:p>
          </table:table-cell>
        </table:table-row>
      </table:table>
      <text:p text:style-name="Text_20_body"><draw:frame draw:style-name="mediacenter" draw:name="7" text:anchor-type="paragraph" draw:z-index="7" svg:width="23.01875cm" style:rel-width="100%" svg:height="11.086041666667cm" style:rel-height="scale"><draw:image xlink:href="Pictures/8cfec380b54a1ed8e4397ef15a71ca57.png" xlink:type="simple" xlink:show="embed" xlink:actuate="onLoad"/></draw:frame></text:p>
      <text:p text:style-name="Text_20_body"><draw:frame draw:style-name="mediacenter" draw:name="8" text:anchor-type="paragraph" draw:z-index="8" svg:width="23.045208333333cm" style:rel-width="100%" svg:height="11.27125cm" style:rel-height="scale"><draw:image xlink:href="Pictures/e167dd9d9a289de3d7a28591d0330b5b.png" xlink:type="simple" xlink:show="embed" xlink:actuate="onLoad"/></draw:frame></text:p>
      <text:p text:style-name="Text_20_body"><draw:frame draw:style-name="mediacenter" draw:name="9" text:anchor-type="paragraph" draw:z-index="9" svg:width="23.045208333333cm" style:rel-width="100%" svg:height="11.297708333333cm" style:rel-height="scale"><draw:image xlink:href="Pictures/997836208d6ab42d4b764049a0998948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1trainchoice:02seats" text:style-name="Internet_20_link" text:visited-style-name="Visited_20_Internet_20_Link">Выбор вагона по категориям</text:a></text:p>
        </text:list-item>
        <text:list-item>
          <text:p text:style-name="List_20_1_Content"> <text:a xlink:type="simple" xlink:href="http://wiki.sirena-travel.ru/rzd:01user:01trainchoice:03special" text:style-name="Internet_20_link" text:visited-style-name="Visited_20_Internet_20_Link">Выбор вагона со специализированными местами</text:a></text:p>
        </text:list-item>
        <text:list-item>
          <text:p text:style-name="List_20_1_Content_Last"> <text:a xlink:type="simple" xlink:href="http://wiki.sirena-travel.ru/rzd:01user:01trainchoice:04noreac" text:style-name="Internet_20_link" text:visited-style-name="Visited_20_Internet_20_Link">Выбор места в беспересадочном вагоне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6:49</meta:creation-date>
    <dc:creator>Generated</dc:creator>
    <dc:date>2026-09-02T14::06:49</dc:date>
    <dc:language>en-US</dc:language>
    <meta:editing-cycles>1</meta:editing-cycles>
    <meta:editing-duration>PT0S</meta:editing-duration>
    <dc:title>rzd:01user:01trainchoice:01trains</dc:title>
  </office:meta>
</office:document-meta>
</file>