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79bdbebcf7ec9f432dfbec235cedc6.png"/>
  <manifest:file-entry manifest:media-type="image/png" manifest:full-path="Pictures/0a920d2eefbd443c1d3717e177efacf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2seatchoice:03sp_n_docs"/><text:bookmark-start text:name="__RefHeading___внесение_информации_о_спонсоре_и_документы_пассажиров_1"/><text:bookmark-start text:name="внесение_информации_о_спонсоре_и_документы_пассажиров"/>Внесение информации о спонсоре и документы пассажиров<text:bookmark-end text:name="__RefHeading___внесение_информации_о_спонсоре_и_документы_пассажиров_1"/><text:bookmark-end text:name="внесение_информации_о_спонсоре_и_документы_пассажиров"/></text:h>
      <text:p text:style-name="Text_20_body">В железнодорожном терминале системы «Сирена-Трэвел» предусмотрена возможность внесения информации о спонсоре, оплачивающем заказ. При оплате билета спонсором распечатка железнодорожных документов предоставляется спонсору с одновременной отсылкой перевозочных и электронных документов на электронную почту пассажиров, если она указана. Данная функция реализуется в окне <text:span text:style-name="Strong_20_Emphasis">Ввод данных о пассажирах</text:span>. В разделе дополнительные опции необходимо поставить галочку в чекбоксе <text:span text:style-name="Strong_20_Emphasis">Оплачено спонсором</text:span>, после чего появится вкладка <text:span text:style-name="Strong_20_Emphasis">Спонсор</text:span>, в которой необходимо внести данные о спонсоре.</text:p>
      <text:p text:style-name="Text_20_body">Данные о спонсоре можно вносить как до ввода информации о пассажирах в закладках <text:span text:style-name="Strong_20_Emphasis">1ПАС</text:span>, <text:span text:style-name="Strong_20_Emphasis">2ПАС</text:span> и т.д., так и после.</text:p>
      <text:p text:style-name="Text_20_body"><draw:frame draw:style-name="mediacenter" draw:name="0" text:anchor-type="paragraph" draw:z-index="0" svg:width="25.664583333333cm" style:rel-width="100%" svg:height="16.1925cm" style:rel-height="scale"><draw:image xlink:href="Pictures/c179bdbebcf7ec9f432dfbec235cedc6.png" xlink:type="simple" xlink:show="embed" xlink:actuate="onLoad"/></draw:frame></text:p>
      <text:p text:style-name="Text_20_body">После нажатия кнопки <text:span text:style-name="Strong_20_Emphasis">Оформить</text:span> в окне <text:span text:style-name="Strong_20_Emphasis">Работа с заказом</text:span> агент видит фразу <text:span text:style-name="Source_20_Text">ПЕРЕВОЗКА ОПЛАЧЕНО СПОНСОРОМ</text:span>. Данные о спонсоре можно увидеть, нажав на кнопку <text:span text:style-name="Strong_20_Emphasis">Данные спонсора</text:span>.</text:p>
      <text:p text:style-name="Text_20_body"><draw:frame draw:style-name="mediacenter" draw:name="1" text:anchor-type="paragraph" draw:z-index="1" svg:width="28.019375cm" style:rel-width="100%" svg:height="15.875cm" style:rel-height="scale"><draw:image xlink:href="Pictures/0a920d2eefbd443c1d3717e177efacff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В случае возврата билета, оплаченного спонсором, агенту необходимо обращать внимание на информацию в окне <text:span text:style-name="Strong_20_Emphasis">Работа с заказом – ПЕРЕВОЗКА ОПЛАЧЕНА СПОНСОРОМ (ДАННЫЕ СПОНСОРА)</text:span>, так как возврат денег за перевозку возможен <text:span text:style-name="underline">только спонсору</text:span>. В поле номер документа при возврате необходимо вводить номер документа пассажира.</text:p>
          </table:table-cell>
        </table:table-row>
      </table:table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rzd:01user:02seatchoice:01general" text:style-name="Internet_20_link" text:visited-style-name="Visited_20_Internet_20_Link">Общий порядок указания данных о местах и пассажирах</text:a></text:p>
        </text:list-item>
        <text:list-item>
          <text:p text:style-name="List_20_1_Content_Last"> <text:a xlink:type="simple" xlink:href="http://wiki.sirena-travel.ru/doku.php?id=rzd:01user:02seatchoice:02children" text:style-name="Internet_20_link" text:visited-style-name="Visited_20_Internet_20_Link">Отдельное оформление билетов детей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doku.php?id=rzd:01user:03pay" text:style-name="Internet_20_link" text:visited-style-name="Visited_20_Internet_20_Link">Выбор формы оплаты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doku.php?id=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doku.php?id=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doku.php?id=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doku.php?id=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doku.php?id=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doku.php?id=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doku.php?id=rzd:01user:09bus" text:style-name="Internet_20_link" text:visited-style-name="Visited_20_Internet_20_Link">Оформление автобусных перевозок</text:a></text:p>
        </text:list-item>
        <text:list-item>
          <text:p text:style-name="List_20_1_Content"> <text:a xlink:type="simple" xlink:href="http://wiki.sirena-travel.ru/doku.php?id=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doku.php?id=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doku.php?id=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doku.php?id=rzd:01user:13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doku.php?id=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doku.php?id=rzd:01user:15_inv" text:style-name="Internet_20_link" text:visited-style-name="Visited_20_Internet_20_Link">Возврат без удержаний</text:a></text:p>
        </text:list-item>
        <text:list-item>
          <text:p text:style-name="List_20_1_Content"> <text:a xlink:type="simple" xlink:href="http://wiki.sirena-travel.ru/doku.php?id=rzd:01user:15meal" text:style-name="Internet_20_link" text:visited-style-name="Visited_20_Internet_20_Link">Предоплаченное питание</text:a></text:p>
        </text:list-item>
        <text:list-item>
          <text:p text:style-name="List_20_1_Content"> <text:a xlink:type="simple" xlink:href="http://wiki.sirena-travel.ru/doku.php?id=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doku.php?id=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doku.php?id=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doku.php?id=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doku.php?id=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41:05</meta:creation-date>
    <dc:creator>Generated</dc:creator>
    <dc:date>2026-09-02T11::41:05</dc:date>
    <dc:language>en-US</dc:language>
    <meta:editing-cycles>1</meta:editing-cycles>
    <meta:editing-duration>PT0S</meta:editing-duration>
    <dc:title>rzd:01user:02seatchoice:03sp_n_docs</dc:title>
  </office:meta>
</office:document-meta>
</file>