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f09c000c24babb301f86192f3170236.png"/>
  <manifest:file-entry manifest:media-type="image/png" manifest:full-path="Pictures/4beb64206b0e0264e1388513aed3e119.png"/>
  <manifest:file-entry manifest:media-type="image/png" manifest:full-path="Pictures/e51453984616574b847f56f1f928c510.png"/>
  <manifest:file-entry manifest:media-type="image/png" manifest:full-path="Pictures/1e808bb2a6b4d09a9ee77e3cef8e23a4.png"/>
  <manifest:file-entry manifest:media-type="image/png" manifest:full-path="Pictures/137bfd5969dc14a8e3e631d126473fe4.png"/>
  <manifest:file-entry manifest:media-type="image/png" manifest:full-path="Pictures/f757d6eb0dfbd56bd06483c015bab9be.png"/>
  <manifest:file-entry manifest:media-type="image/png" manifest:full-path="Pictures/fc3ed5cfba154d6558dde6a471ddb028.png"/>
  <manifest:file-entry manifest:media-type="image/png" manifest:full-path="Pictures/41627bb2b72fc30aa89adccfe6cfeefc.png"/>
  <manifest:file-entry manifest:media-type="image/png" manifest:full-path="Pictures/f3492c0a28279bbb877e58ce883958c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03pay:01card"/><text:bookmark-start text:name="__RefHeading___оплата_наличными_или_пластиковой_картой_1"/><text:bookmark-start text:name="оплата_наличными_или_пластиковой_картой"/>Оплата наличными или пластиковой картой<text:bookmark-end text:name="__RefHeading___оплата_наличными_или_пластиковой_картой_1"/><text:bookmark-end text:name="оплата_наличными_или_пластиковой_картой"/></text:h>
      <text:p text:style-name="Text_20_body">Если пассажир оплачивает перевозку наличными деньгами, то агент в окне <text:span text:style-name="Strong_20_Emphasis">Ввод данных о пассажирах</text:span> в поле <text:span text:style-name="Strong_20_Emphasis">Форма оплаты</text:span> использует строку <text:span text:style-name="Strong_20_Emphasis">Наличные</text:span>, выводимую по умолчанию:</text:p>
      <text:p text:style-name="Text_20_body"><draw:frame draw:style-name="mediacenter" draw:name="0" text:anchor-type="paragraph" draw:z-index="0" svg:width="19.764375cm" style:rel-width="100%" svg:height="12.673541666667cm" style:rel-height="scale"><draw:image xlink:href="Pictures/6f09c000c24babb301f86192f3170236.png" xlink:type="simple" xlink:show="embed" xlink:actuate="onLoad"/></draw:frame></text:p>
      <text:p text:style-name="Text_20_body">Оплата пластиковой картой возможна только при работе на POS-терминале Сирена-Трэвел. В этом случае агент должен провести стандартную процедуру инкассации терминала.</text:p>
      <text:p text:style-name="Text_20_body">Если к пульту подключён платёжный терминал, в окне <text:span text:style-name="Strong_20_Emphasis">Ввод данных о пассажире</text:span> будет доступна форма оплаты «<text:span text:style-name="Source_20_Text">Пластиковая карта</text:span>» для оплаты перевозки банковской картой.</text:p>
      <text:p text:style-name="Text_20_body">Пример окна <text:span text:style-name="Strong_20_Emphasis">Ввод данных о пассажирах</text:span> на пульте, подключённом к платежному терминалу.</text:p>
      <text:p text:style-name="Text_20_body"><draw:frame draw:style-name="mediacenter" draw:name="1" text:anchor-type="paragraph" draw:z-index="1" svg:width="19.711458333333cm" style:rel-width="100%" svg:height="13.387916666667cm" style:rel-height="scale"><draw:image xlink:href="Pictures/4beb64206b0e0264e1388513aed3e119.png" xlink:type="simple" xlink:show="embed" xlink:actuate="onLoad"/></draw:frame></text:p>
      <text:p text:style-name="Text_20_body">Если агент выбирает форму оплаты <text:span text:style-name="Source_20_Text">Пластиковая карта</text:span>, становится активным поле <text:span text:style-name="Strong_20_Emphasis">Выберите тип карты</text:span>. Поле  содержит список типов карт, которые возможно использовать при оплате железнодорожной перевозки.</text:p>
      <text:p text:style-name="Text_20_body"><draw:frame draw:style-name="mediacenter" draw:name="2" text:anchor-type="paragraph" draw:z-index="2" svg:width="19.764375cm" style:rel-width="100%" svg:height="13.440833333333cm" style:rel-height="scale"><draw:image xlink:href="Pictures/e51453984616574b847f56f1f928c510.png" xlink:type="simple" xlink:show="embed" xlink:actuate="onLoad"/></draw:frame></text:p>
      <text:p text:style-name="Text_20_body">Выбор типа пластиковой карты является обязательным: он используется при подтверждении заказа для автоматического подсчёта агентского сбора, включающего в себя сбор за авторизацию карты, который зависит от платёжной системы.</text:p>
      <text:p text:style-name="Text_20_body">При оформлении билета после нажатия кнопки <text:span text:style-name="Strong_20_Emphasis">Подтвердить</text:span> в окне <text:span text:style-name="Strong_20_Emphasis">Работа с заказом</text:span> выводится бланк предварительного заказа, в котором указана информация о маршруте следования и забронированных местах, а также полная сумма оплаты всех билетов заказа. Агент должен проверить данные направления, согласовать с пассажиром, распечатать бланк предварительного заказа, чтобы один из пассажиров поставил свою подпись в качестве согласия с данными заказа. Бланк остается у агента для последующих разрешений спорных ситуаций. Далее пассажиры оплачивают свои билеты, после чего агент продолжает подтверждение, нажав соответствующую кнопку.</text:p>
      <text:p text:style-name="Text_20_body">При оплате пластиковой картой после нажатия кнопки <text:span text:style-name="Strong_20_Emphasis">Продолжить подтверждение</text:span> агенту на экран выводится окно агентского сбора:</text:p>
      <text:p text:style-name="Text_20_body"><draw:frame draw:style-name="mediacenter" draw:name="3" text:anchor-type="paragraph" draw:z-index="3" svg:width="13.599583333333cm" svg:height="4.445cm"><draw:image xlink:href="Pictures/1e808bb2a6b4d09a9ee77e3cef8e23a4.png" xlink:type="simple" xlink:show="embed" xlink:actuate="onLoad"/></draw:frame></text:p>
      <text:p text:style-name="Text_20_body">При оплате картой перевозки туда-обратно вышеприведённое окно с агентским сбором формируется с привязкой к направлениям:</text:p>
      <text:p text:style-name="Text_20_body"><draw:frame draw:style-name="mediacenter" draw:name="4" text:anchor-type="paragraph" draw:z-index="4" svg:width="13.546666666667cm" svg:height="5.1329166666667cm"><draw:image xlink:href="Pictures/137bfd5969dc14a8e3e631d126473fe4.png" xlink:type="simple" xlink:show="embed" xlink:actuate="onLoad"/></draw:frame></text:p>
      <text:p text:style-name="Text_20_body">Окно с нулевым значением агентского сбора выводится в том случае, если агентство через систему заявок Сирены не автоматизировала свои сборы. Для введения в базу данных Сирены агентских сборов, используемых для оплаты железнодорожных перевозок, следует через систему заявок прислать соответствующую информацию по абсолютной величине агентского сбора при продаже различных типов вагонов, а также величины процента авторизации разных платёжных систем. При наличие этой информации система автоматически подсчитает суммарную величину агентского сбора, состоящей из собственного агентского сбора и сбора банка за авторизацию карты.</text:p>
      <text:p text:style-name="Text_20_body">Агент вводит или изменяет необходимую величину агентского сбора и нажимает кнопку <text:span text:style-name="Strong_20_Emphasis">Установить</text:span>:</text:p>
      <text:p text:style-name="Text_20_body"><draw:frame draw:style-name="mediacenter" draw:name="5" text:anchor-type="paragraph" draw:z-index="5" svg:width="13.599583333333cm" svg:height="4.445cm"><draw:image xlink:href="Pictures/f757d6eb0dfbd56bd06483c015bab9be.png" xlink:type="simple" xlink:show="embed" xlink:actuate="onLoad"/></draw:frame></text:p>
      <text:p text:style-name="Text_20_body">Для перевозки туда-обратно окно выглядит следующим образом:</text:p>
      <text:p text:style-name="Text_20_body"><draw:frame draw:style-name="mediacenter" draw:name="6" text:anchor-type="paragraph" draw:z-index="6" svg:width="13.546666666667cm" svg:height="5.1329166666667cm"><draw:image xlink:href="Pictures/fc3ed5cfba154d6558dde6a471ddb028.png" xlink:type="simple" xlink:show="embed" xlink:actuate="onLoad"/></draw:frame></text:p>
      <text:p text:style-name="Text_20_body">И далее для продолжения подтверждения оплаты нажимает кнопку <text:span text:style-name="Strong_20_Emphasis">Продолжить</text:span>.</text:p>
      <text:p text:style-name="Text_20_body">Запускается процесс авторизации карты. Устройство для считывания пластиковых карт (PIN PAD) будет активировано и на его дисплее появится информация о номере заказа, сумме оплаты и состоянии устройства – ВВОД КАРТЫ.</text:p>
      <text:p text:style-name="Text_20_body">После проверки данных на дисплее PIN PAD агенту следует в течение 40 секунд (параметр настраиваемый) «прокатить» пластиковую карту через кардридер (PIN PAD).</text:p>
      <text:p text:style-name="Text_20_body">Запрашивается PIN-код карты оплаты, после ввода которого необходимо нажать на зелёную клавишу считывающего устройства.</text:p>
      <text:p text:style-name="Text_20_body">При успешной авторизации диалог завершается выпуском ЭМД и подтверждением заказа в АСУ «Экспресс».</text:p>
      <text:p text:style-name="Text_20_body">Если авторизация не прошла успешно, то система диагностирует причины.</text:p>
      <text:p text:style-name="Text_20_body">Примеры сообщений о запросе оплаты пластиковой картой и ожидания авторизации карты клиента:</text:p>
      <text:p text:style-name="Text_20_body"><draw:frame draw:style-name="mediacenter" draw:name="7" text:anchor-type="paragraph" draw:z-index="7" svg:width="22.992291666667cm" style:rel-width="100%" svg:height="5.0535416666667cm" style:rel-height="scale"><draw:image xlink:href="Pictures/41627bb2b72fc30aa89adccfe6cfeefc.png" xlink:type="simple" xlink:show="embed" xlink:actuate="onLoad"/></draw:frame></text:p>
      <text:p text:style-name="Text_20_body"><draw:frame draw:style-name="mediacenter" draw:name="8" text:anchor-type="paragraph" draw:z-index="8" svg:width="22.965833333333cm" style:rel-width="100%" svg:height="5.0270833333333cm" style:rel-height="scale"><draw:image xlink:href="Pictures/f3492c0a28279bbb877e58ce883958c8.png" xlink:type="simple" xlink:show="embed" xlink:actuate="onLoad"/></draw:frame></text:p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rzd:01user:03pay:02receipt" text:style-name="Internet_20_link" text:visited-style-name="Visited_20_Internet_20_Link">Оплата платежным поручением</text:a></text:p>
        </text:list-item>
        <text:list-item>
          <text:p text:style-name="List_20_1_Content_Last"> <text:a xlink:type="simple" xlink:href="http://wiki.sirena-travel.ru/rzd:01user:03pay:03postponed" text:style-name="Internet_20_link" text:visited-style-name="Visited_20_Internet_20_Link">Отложенная оплата</text:a></text:p>
        </text:list-item>
      </text:list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rzd:01user:04seatres" text:style-name="Internet_20_link" text:visited-style-name="Visited_20_Internet_20_Link">Резервирование мест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5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6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rzd:01user:07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09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0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1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2check-in" text:style-name="Internet_20_link" text:visited-style-name="Visited_20_Internet_20_Link">Изменение статуса электронной регистрации</text:a></text:p>
        </text:list-item>
        <text:list-item>
          <text:p text:style-name="List_20_1_Content"> <text:a xlink:type="simple" xlink:href="http://wiki.sirena-travel.ru/rzd:01user:13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4meal" text:style-name="Internet_20_link" text:visited-style-name="Visited_20_Internet_20_Link">Специальное питание</text:a></text:p>
        </text:list-item>
        <text:list-item>
          <text:p text:style-name="List_20_1_Content"> <text:a xlink:type="simple" xlink:href="http://wiki.sirena-travel.ru/rzd:01user:15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6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17salesreport" text:style-name="Internet_20_link" text:visited-style-name="Visited_20_Internet_20_Link">Отчет по продажам</text:a></text:p>
        </text:list-item>
        <text:list-item>
          <text:p text:style-name="List_20_1_Content"> <text:a xlink:type="simple" xlink:href="http://wiki.sirena-travel.ru/rzd:01user:18errors" text:style-name="Internet_20_link" text:visited-style-name="Visited_20_Internet_20_Link">Сбойные ситуации при разрыве связи между системами</text:a></text:p>
        </text:list-item>
        <text:list-item>
          <text:p text:style-name="List_20_1_Content_Last"> <text:a xlink:type="simple" xlink:href="http://wiki.sirena-travel.ru/rzd:01user:19app" text:style-name="Internet_20_link" text:visited-style-name="Visited_20_Internet_20_Link">Информация о вагонах и классах обслужива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4::07:22</meta:creation-date>
    <dc:creator>Generated</dc:creator>
    <dc:date>2026-09-02T14::07:22</dc:date>
    <dc:language>en-US</dc:language>
    <meta:editing-cycles>1</meta:editing-cycles>
    <meta:editing-duration>PT0S</meta:editing-duration>
    <dc:title>rzd:01user:03pay:01card</dc:title>
  </office:meta>
</office:document-meta>
</file>