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0213e908633f17f12be26d2edc9f74.png"/>
  <manifest:file-entry manifest:media-type="image/png" manifest:full-path="Pictures/9a7c98a08d909d7425a84b3635af7d34.png"/>
  <manifest:file-entry manifest:media-type="image/png" manifest:full-path="Pictures/e0872a9ad6c6125d28d7215cf3a58ace.png"/>
  <manifest:file-entry manifest:media-type="image/png" manifest:full-path="Pictures/887a4cf69bb5fa46af460d7745ee42d5.png"/>
  <manifest:file-entry manifest:media-type="image/png" manifest:full-path="Pictures/c5ff879762fcab86fcd9fba7a9de385c.png"/>
  <manifest:file-entry manifest:media-type="image/png" manifest:full-path="Pictures/eabd526bd50ade524410e5ea63abd9de.png"/>
  <manifest:file-entry manifest:media-type="image/png" manifest:full-path="Pictures/3c0b507c97776fb8305025da00f6e870.png"/>
  <manifest:file-entry manifest:media-type="image/png" manifest:full-path="Pictures/eab62acf82a0ab315d78728dbb3c34b1.png"/>
  <manifest:file-entry manifest:media-type="image/png" manifest:full-path="Pictures/305faae3e4ff702fc41c20834aa578fc.png"/>
  <manifest:file-entry manifest:media-type="image/png" manifest:full-path="Pictures/24371e177ae15cbbb8fb37a423067f81.png"/>
  <manifest:file-entry manifest:media-type="image/png" manifest:full-path="Pictures/5aae25d8f576178fef73fe19178ec90f.png"/>
  <manifest:file-entry manifest:media-type="image/png" manifest:full-path="Pictures/d2e0b6fa6b1d9fe09a37355d049c5c75.png"/>
  <manifest:file-entry manifest:media-type="image/png" manifest:full-path="Pictures/6d14e4671064b484dd72736e4e9dfbc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5order:01general"/><text:bookmark-start text:name="__RefHeading___общий_порядок_1"/><text:bookmark-start text:name="общий_порядок"/>Общий порядок<text:bookmark-end text:name="__RefHeading___общий_порядок_1"/><text:bookmark-end text:name="общий_порядок"/></text:h>
      <text:p text:style-name="Text_20_body">Для вывода на экран железнодорожных документов с последующей их распечаткой нажмите кнопку <text:span text:style-name="Strong_20_Emphasis">Печать билетов</text:span>.</text:p>
      <text:p text:style-name="Text_20_body">Для получения бланка электронного билета на английском языке, измените значение кнопки расположенной в блоке «<text:span text:style-name="Strong_20_Emphasis">Печать</text:span>» на «<text:span text:style-name="Strong_20_Emphasis">Билет EN</text:span>»:</text:p>
      <text:p text:style-name="Text_20_body"><draw:frame draw:style-name="mediacenter" draw:name="0" text:anchor-type="paragraph" draw:z-index="0" svg:width="21.457708333333cm" style:rel-width="100%" svg:height="12.012083333333cm" style:rel-height="scale"><draw:image xlink:href="Pictures/c80213e908633f17f12be26d2edc9f74.png" xlink:type="simple" xlink:show="embed" xlink:actuate="onLoad"/></draw:frame></text:p>
      <text:p text:style-name="Text_20_body"><draw:frame draw:style-name="mediacenter" draw:name="1" text:anchor-type="paragraph" draw:z-index="1" svg:width="20.267083333333cm" style:rel-width="100%" svg:height="10.900833333333cm" style:rel-height="scale"><draw:image xlink:href="Pictures/9a7c98a08d909d7425a84b3635af7d34.png" xlink:type="simple" xlink:show="embed" xlink:actuate="onLoad"/></draw:frame></text:p>
      <text:p text:style-name="Text_20_body">В ответ будут напечатаны макеты билетов (контрольные купоны), посадочных талонов для всех пассажиров в заказе, а также памятка пассажира:</text:p>
      <text:p text:style-name="Text_20_body"><draw:frame draw:style-name="mediacenter" draw:name="2" text:anchor-type="paragraph" draw:z-index="2" svg:width="16.589375cm" svg:height="17.753541666667cm"><draw:image xlink:href="Pictures/e0872a9ad6c6125d28d7215cf3a58ace.png" xlink:type="simple" xlink:show="embed" xlink:actuate="onLoad"/></draw:frame></text:p>
      <text:p text:style-name="Text_20_body"><draw:frame draw:style-name="mediacenter" draw:name="3" text:anchor-type="paragraph" draw:z-index="3" svg:width="16.457083333333cm" svg:height="17.541875cm"><draw:image xlink:href="Pictures/887a4cf69bb5fa46af460d7745ee42d5.png" xlink:type="simple" xlink:show="embed" xlink:actuate="onLoad"/></draw:frame></text:p>
      <text:p text:style-name="Text_20_body">С целью дополнительного вывода Памятки пассажиру для данных железнодорожных документов нажмите кнопку <text:span text:style-name="Strong_20_Emphasis">Памятка пассажира</text:span>. В ответ выводится:</text:p>
      <text:p text:style-name="Text_20_body"><draw:frame draw:style-name="mediacenter" draw:name="4" text:anchor-type="paragraph" draw:z-index="4" svg:width="18.706041666667cm" style:rel-width="100%" svg:height="28.760208333333cm" style:rel-height="scale"><draw:image xlink:href="Pictures/c5ff879762fcab86fcd9fba7a9de385c.png" xlink:type="simple" xlink:show="embed" xlink:actuate="onLoad"/></draw:frame></text:p>
      <text:p text:style-name="Text_20_body">Для вывода на экран документов «Сирена-Трэвел» (EMD) нажмите кнопку <text:span text:style-name="Strong_20_Emphasis">EMD</text:span> в блоке <text:span text:style-name="Strong_20_Emphasis">Печать</text:span>. Будут выведены на экран квитанции электронных документов всех пассажиров в заказе.</text:p>
      <text:p text:style-name="Text_20_body"><draw:frame draw:style-name="mediacenter" draw:name="5" text:anchor-type="paragraph" draw:z-index="5" svg:width="21.960416666667cm" style:rel-width="100%" svg:height="24.077083333333cm" style:rel-height="scale"><draw:image xlink:href="Pictures/eabd526bd50ade524410e5ea63abd9de.png" xlink:type="simple" xlink:show="embed" xlink:actuate="onLoad"/></draw:frame></text:p>
      <text:p text:style-name="Text_20_body"><draw:frame draw:style-name="mediacenter" draw:name="6" text:anchor-type="paragraph" draw:z-index="6" svg:width="21.986875cm" style:rel-width="100%" svg:height="23.865416666667cm" style:rel-height="scale"><draw:image xlink:href="Pictures/3c0b507c97776fb8305025da00f6e870.png" xlink:type="simple" xlink:show="embed" xlink:actuate="onLoad"/></draw:frame></text:p>
      <text:p text:style-name="Text_20_body">При электронной регистрации будет оформлен посадочный купон в электронном виде. В этом случае для посадки на поезд потребуется только документ, удостоверяющий личность пассажира, указанного при покупке электронного билета. Рекомендуется иметь посадочный талон на бумаге.</text:p>
      <text:p text:style-name="Text_20_body">При отсутствии электронной регистрации либо при отказе от нее в процессе оформления, перед посадкой в поезд пассажиру потребуется обратиться в железнодорожную кассу (желательно с бланком электронного билета) для получения посадочного купона на бланке проездного документа. Посадочный купон можно получить и в терминале самообслуживания.</text:p>
      <text:p text:style-name="Text_20_body">На некоторых станциях отправления нет возможности распечатать билет. Распечатка билета (или проездного документа) при посадке на поезд нужна пассажиру только в том случае, если по тем или иным причинам не оформлена электронная регистрация. Оператор должен объяснить пассажиру, что распечатать можно в любой ближайшей к месту жительства пассажира железнодорожной кассе или терминале самообслуживания на территории РФ. </text:p>
      <text:p text:style-name="Text_20_body">Пример:</text:p>
      <text:p text:style-name="Text_20_body"><draw:frame draw:style-name="mediacenter" draw:name="7" text:anchor-type="paragraph" draw:z-index="7" svg:width="48.10125cm" style:rel-width="100%" svg:height="35.771666666667cm" style:rel-height="scale"><draw:image xlink:href="Pictures/eab62acf82a0ab315d78728dbb3c34b1.png" xlink:type="simple" xlink:show="embed" xlink:actuate="onLoad"/></draw:frame></text:p>
      <text:p text:style-name="Text_20_body">В случае, если необходимо получить бланк Контрольного Купона либо Квитанции Разных Сборов по одному пассажиру из заказа, установите отметку в чек-боксе напротив того билета, который необходимо получить, и нажмите кнопку <text:span text:style-name="Strong_20_Emphasis">Билет</text:span> в блоке <text:span text:style-name="Strong_20_Emphasis">Печать</text:span>.</text:p>
      <text:p text:style-name="Text_20_body"><draw:frame draw:style-name="mediacenter" draw:name="8" text:anchor-type="paragraph" draw:z-index="8" svg:width="47.492708333333cm" style:rel-width="100%" svg:height="25.479375cm" style:rel-height="scale"><draw:image xlink:href="Pictures/305faae3e4ff702fc41c20834aa578fc.png" xlink:type="simple" xlink:show="embed" xlink:actuate="onLoad"/></draw:frame></text:p>
      <text:p text:style-name="Text_20_body">Если перевозка оплачивается картой, то в документы «Сирена-Трэвел» квитанции электронного документа (код 81) добавляется квитанция электронного документа (код 95) по сборам для формы оплаты ПП ПК, состоящая из агентского сбора и сбора банка за авторизацию карты.</text:p>
      <text:p text:style-name="Text_20_body">Также к пакету документов добавляется квитанция оплаты по платежной (банковской) карте, в которой указывается полная сумма, снимаемая с карты с учетом всех сборов.</text:p>
      <text:p text:style-name="Text_20_body"><draw:frame draw:style-name="mediacenter" draw:name="9" text:anchor-type="paragraph" draw:z-index="9" svg:width="20.79625cm" style:rel-width="100%" svg:height="17.4625cm" style:rel-height="scale"><draw:image xlink:href="Pictures/24371e177ae15cbbb8fb37a423067f81.png" xlink:type="simple" xlink:show="embed" xlink:actuate="onLoad"/></draw:frame></text:p>
      <text:p text:style-name="Text_20_body"><draw:frame draw:style-name="mediacenter" draw:name="10" text:anchor-type="paragraph" draw:z-index="10" svg:width="20.928541666667cm" style:rel-width="100%" svg:height="18.944166666667cm" style:rel-height="scale"><draw:image xlink:href="Pictures/5aae25d8f576178fef73fe19178ec90f.png" xlink:type="simple" xlink:show="embed" xlink:actuate="onLoad"/></draw:frame></text:p>
      <text:p text:style-name="Text_20_body"><draw:frame draw:style-name="mediacenter" draw:name="11" text:anchor-type="paragraph" draw:z-index="11" svg:width="17.436041666667cm" style:rel-width="100%" svg:height="25.55875cm" style:rel-height="scale"><draw:image xlink:href="Pictures/d2e0b6fa6b1d9fe09a37355d049c5c75.png" xlink:type="simple" xlink:show="embed" xlink:actuate="onLoad"/></draw:frame></text:p>
      <text:p text:style-name="Text_20_body">Для перевозки туда-обратно оформление билетов производится по каждому направлению отдельно: при нажатии кнопки <text:span text:style-name="Strong_20_Emphasis">Печать билетов</text:span> будет представлено окно <text:span text:style-name="Strong_20_Emphasis">Выберите сегмент</text:span>, в котором агент указывает нужный сегмент и нажимает кнопку <text:span text:style-name="Strong_20_Emphasis">Продолжить</text:span>.</text:p>
      <text:p text:style-name="Text_20_body"><draw:frame draw:style-name="mediacenter" draw:name="12" text:anchor-type="paragraph" draw:z-index="12" svg:width="8.5725cm" style:rel-width="100%" svg:height="4.1804166666667cm" style:rel-height="scale"><draw:image xlink:href="Pictures/6d14e4671064b484dd72736e4e9dfbc4.png" xlink:type="simple" xlink:show="embed" xlink:actuate="onLoad"/></draw:frame></text:p>
      <text:p text:style-name="Text_20_body">Будут представлены контрольные и посадочные купоны, а также электронные документы для всех пассажиров по выбранному направлению.</text:p>
      <text:p text:style-name="Horizontal_20_Line"/>
      <text:p text:style-name="Text_20_body">См. также:</text:p>
      <text:list text:style-name="List_20_1" text:continue-numbering="false">
        <text:list-item>
          <text:p text:style-name="LastListParagraph_List_20_1_Content_First"> <text:a xlink:type="simple" xlink:href="http://wiki.sirena-travel.ru/rzd:01user:05order:02spec" text:style-name="Internet_20_link" text:visited-style-name="Visited_20_Internet_20_Link">Особенности подтверждения заказ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2:55</meta:creation-date>
    <dc:creator>Generated</dc:creator>
    <dc:date>2026-09-02T14::02:55</dc:date>
    <dc:language>en-US</dc:language>
    <meta:editing-cycles>1</meta:editing-cycles>
    <meta:editing-duration>PT0S</meta:editing-duration>
    <dc:title>rzd:01user:05order:01general</dc:title>
  </office:meta>
</office:document-meta>
</file>