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1b0edc6c801e441176c03b0d499382.png"/>
  <manifest:file-entry manifest:media-type="image/png" manifest:full-path="Pictures/419f4e54cf6b90d6b1cd61cd1d5a5304.png"/>
  <manifest:file-entry manifest:media-type="image/png" manifest:full-path="Pictures/b9f6ea33a14d49f5fc23b2c5bd675ff4.png"/>
  <manifest:file-entry manifest:media-type="image/png" manifest:full-path="Pictures/7a6d65bb9d1f3b5e36beaf6d5b544f7f.png"/>
  <manifest:file-entry manifest:media-type="image/png" manifest:full-path="Pictures/08adfa5b065be246f99df1ab3f6aa4b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5order:02spec"/><text:bookmark-start text:name="__RefHeading___особенности_подтверждения_заказа_1"/><text:bookmark-start text:name="особенности_подтверждения_заказа"/>Особенности подтверждения заказа<text:bookmark-end text:name="__RefHeading___особенности_подтверждения_заказа_1"/><text:bookmark-end text:name="особенности_подтверждения_заказа"/></text:h>
      <text:p text:style-name="Text_20_body">После подтверждения заказа в хостовой системе места бронируются для пассажиров, и заказу присваивается номер. </text:p>
      <text:p text:style-name="Text_20_body"><draw:frame draw:style-name="mediacenter" draw:name="0" text:anchor-type="paragraph" draw:z-index="0" svg:width="19.737916666667cm" style:rel-width="100%" svg:height="11.086041666667cm" style:rel-height="scale"><draw:image xlink:href="Pictures/1b1b0edc6c801e441176c03b0d499382.png" xlink:type="simple" xlink:show="embed" xlink:actuate="onLoad"/></draw:frame></text:p>
      <text:p text:style-name="Text_20_body">В случае возникновения разрыва связи между Сиреной и провайдером железнодорожного контента статус заказа автоматически уточняется у поставщика услуг. В это время в терминале будет представлено оповещение «<text:span text:style-name="Strong_20_Emphasis">Запрос статуса справки UpdateOrderInfo</text:span>» либо статус заказа переходит в  «Запрошено подтверждение»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В случае если статус заказа «Запрошено подтверждение» не изменяется в течение 5-10 минут, то для уточнения статуса заказа в системе следует обратиться в службу поддержки АО «Сирена-Трэвел» по телефону: +7(495)363-63-32 (круглосуточно) или в АО «ТКП»: +7(495)788-12-13 доб. 193 (с 9:00 до 18:00).</text:p>
          </table:table-cell>
        </table:table-row>
      </table:table>
      <text:p text:style-name="Text_20_body"><draw:frame draw:style-name="mediacenter" draw:name="1" text:anchor-type="paragraph" draw:z-index="1" svg:width="19.764375cm" style:rel-width="100%" svg:height="10.980208333333cm" style:rel-height="scale"><draw:image xlink:href="Pictures/419f4e54cf6b90d6b1cd61cd1d5a5304.png" xlink:type="simple" xlink:show="embed" xlink:actuate="onLoad"/></draw:frame></text:p>
      <text:p text:style-name="Text_20_body">Если в окне подтверждения статуса нажать кнопку <text:span text:style-name="Strong_20_Emphasis">Стоп</text:span>, то будет представлено предупреждающее сообщение.</text:p>
      <text:p text:style-name="Text_20_body"><draw:frame draw:style-name="mediacenter" draw:name="2" text:anchor-type="paragraph" draw:z-index="2" svg:width="10.530416666667cm" svg:height="4.8683333333333cm"><draw:image xlink:href="Pictures/b9f6ea33a14d49f5fc23b2c5bd675ff4.png" xlink:type="simple" xlink:show="embed" xlink:actuate="onLoad"/></draw:frame></text:p>
      <text:p text:style-name="Text_20_body">Надо нажать кнопку <text:span text:style-name="Strong_20_Emphasis">ОК</text:span> и затем кнопку <draw:frame draw:style-name="media" draw:name="3" text:anchor-type="as-char" draw:z-index="3" svg:width="0.52916666666667cm" svg:height="0.52916666666667cm"><draw:image xlink:href="Pictures/7a6d65bb9d1f3b5e36beaf6d5b544f7f.png" xlink:type="simple" xlink:show="embed" xlink:actuate="onLoad"/></draw:frame> (<text:span text:style-name="Strong_20_Emphasis">Обновить</text:span>) в окне <text:span text:style-name="Strong_20_Emphasis">Работа с заказом</text:span>. </text:p>
      <text:p text:style-name="Text_20_body"><draw:frame draw:style-name="mediacenter" draw:name="4" text:anchor-type="paragraph" draw:z-index="4" svg:width="20.214166666667cm" style:rel-width="100%" svg:height="0.82020833333333cm" style:rel-height="scale"><draw:image xlink:href="Pictures/08adfa5b065be246f99df1ab3f6aa4b8.png" xlink:type="simple" xlink:show="embed" xlink:actuate="onLoad"/></draw:frame></text:p>
      <text:p text:style-name="Text_20_body">Если после авторизации пластиковой карты процесс подтверждения не прошел до конца, то происходит отмена авторизации карты и на считывающем устройстве (PIN PAD) появляется сообщение <text:span text:style-name="Source_20_Text">Операция отменена</text:span>. При этом в окне <text:span text:style-name="Strong_20_Emphasis">Работа с заказом</text:span> в параметре <text:span text:style-name="Strong_20_Emphasis">Сост. Заказа</text:span> указывается сообщение <text:span text:style-name="Source_20_Text">Повторите</text:span>, если возможно повторное подтверждение.</text:p>
      <text:p text:style-name="Text_20_body">В этом случае в окне <text:span text:style-name="Strong_20_Emphasis">Работа с заказом</text:span> надо нажать кнопку <text:span text:style-name="Strong_20_Emphasis">Подтвердить</text:span> и затем кнопку <text:span text:style-name="Strong_20_Emphasis">Продолжить подтверждение</text:span>, минуя этап <text:span text:style-name="Strong_20_Emphasis">Сформировать предварительный бланк заказов</text:span>.</text:p>
      <text:p text:style-name="Text_20_body">После нажатия кнопки <text:span text:style-name="Strong_20_Emphasis">Подтвердить</text:span> кнопка <text:span text:style-name="Strong_20_Emphasis">Продолжить подтверждение</text:span> становится сразу активной, потому что агенту уже не нужно распечатывать бланк предварительного заказа. Агенту надо нажать кнопку <text:span text:style-name="Strong_20_Emphasis">Продолжить подтверждение</text:span>.</text:p>
      <text:p text:style-name="Horizontal_20_Line"/>
      <text:p text:style-name="Text_20_body">См. также:</text:p>
      <text:list text:style-name="List_20_1" text:continue-numbering="false">
        <text:list-item>
          <text:p text:style-name="LastListParagraph_List_20_1_Content_First"> <text:a xlink:type="simple" xlink:href="http://wiki.sirena-travel.ru/rzd:01user:05order:01general" text:style-name="Internet_20_link" text:visited-style-name="Visited_20_Internet_20_Link">Общий порядок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7spec" text:style-name="Internet_20_link" text:visited-style-name="Visited_20_Internet_20_Link">Оформление билетов с применением специальных тарифов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8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9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02:35</meta:creation-date>
    <dc:creator>Generated</dc:creator>
    <dc:date>2026-09-02T14::02:35</dc:date>
    <dc:language>en-US</dc:language>
    <meta:editing-cycles>1</meta:editing-cycles>
    <meta:editing-duration>PT0S</meta:editing-duration>
    <dc:title>rzd:01user:05order:02spec</dc:title>
  </office:meta>
</office:document-meta>
</file>