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b02215f50bbddee53ffee5e9876138.png"/>
  <manifest:file-entry manifest:media-type="image/png" manifest:full-path="Pictures/74aa62c97fcb1cdf87a79f0a2aee3582.png"/>
  <manifest:file-entry manifest:media-type="image/png" manifest:full-path="Pictures/db27b0dc69cc05a34561eb0d1a4d3c03.png"/>
  <manifest:file-entry manifest:media-type="image/png" manifest:full-path="Pictures/72a98eaba57be386565665220bf6e5cc.png"/>
  <manifest:file-entry manifest:media-type="image/png" manifest:full-path="Pictures/bf5e87d26ce4dc074177ce30be34ff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1user:06spec:02kupek"/><text:bookmark-start text:name="__RefHeading___оформление_по_тарифу_купек_1"/><text:bookmark-start text:name="оформление_по_тарифу_купек"/>Оформление по тарифу «КУПЕК»<text:bookmark-end text:name="__RefHeading___оформление_по_тарифу_купек_1"/><text:bookmark-end text:name="оформление_по_тарифу_купек"/></text:h>
      <text:p text:style-name="Text_20_body">Реализована возможность оформления электронных билетов по специальному тарифу «КУПЕК». Он используется при единовременном выкупе  пассажирами целого купе. При этом пассажир получает скидку на тарифную составляющую и не оплачивает постельное бельё за места, которыми не будет пользоваться.</text:p>
      <text:p text:style-name="Text_20_body">Спецтариф применяется:</text:p>
      <text:list text:style-name="List_20_1" text:continue-numbering="false">
        <text:list-item>
          <text:p text:style-name="List_20_1_Content_First"> в поезде № 2/1 Рига – Москва и в беспересадочных вагонах  Рига – Санкт-Петербург. Размер скидки – 25%;</text:p>
        </text:list-item>
        <text:list-item>
          <text:p text:style-name="List_20_1_Content_Last"> в поездах перевозчика АО «ФПК», АО ТК «Гранд Сервис Экспресс»  (даты применения тарифа устанавливает перевозчик). Размер скидки – от 20%.</text:p>
        </text:list-item>
      </text:list>
      <text:p text:style-name="Text_20_body">В таблице для вагонов, где применяется спецтариф КУПЕК, в графе <text:span text:style-name="Strong_20_Emphasis">Доп. признаки</text:span> указан признак «<text:span text:style-name="Source_20_Text">Купек</text:span>». Данный тариф предполагает выкуп всего купе. Оформить возможно от 1 до 4-х пассажиров. Тариф КУПЕК применим только для пассажиров, следующих по Полному тарифу.</text:p>
      <text:p text:style-name="Text_20_body"><draw:frame draw:style-name="mediacenter" draw:name="0" text:anchor-type="paragraph" draw:z-index="0" svg:width="26.51125cm" style:rel-width="100%" svg:height="13.149791666667cm" style:rel-height="scale"><draw:image xlink:href="Pictures/e7b02215f50bbddee53ffee5e9876138.png" xlink:type="simple" xlink:show="embed" xlink:actuate="onLoad"/></draw:frame></text:p>
      <text:p text:style-name="Text_20_body">В случае согласия на оформление по этому спецтарифу, необходимо в окне <text:span text:style-name="Strong_20_Emphasis">Ввод данных о пассажирах</text:span> выбирать тариф <text:span text:style-name="Source_20_Text">Kupek</text:span> в поле <text:span text:style-name="Strong_20_Emphasis">Доступные тарифы</text:span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выкуп всего купе происходит для 1-го, 2-х или 3-х пассажиров, то персональные данные каждого из них следует указать один раз. Иначе скидка «Купек» не применится.</text:p>
          </table:table-cell>
        </table:table-row>
      </table:table>
      <text:p text:style-name="Text_20_body"><draw:frame draw:style-name="mediacenter" draw:name="1" text:anchor-type="paragraph" draw:z-index="1" svg:width="23.071666666667cm" style:rel-width="100%" svg:height="15.769166666667cm" style:rel-height="scale"><draw:image xlink:href="Pictures/74aa62c97fcb1cdf87a79f0a2aee3582.png" xlink:type="simple" xlink:show="embed" xlink:actuate="onLoad"/></draw:frame></text:p>
      <text:p text:style-name="Text_20_body"><draw:frame draw:style-name="mediacenter" draw:name="2" text:anchor-type="paragraph" draw:z-index="2" svg:width="23.071666666667cm" style:rel-width="100%" svg:height="15.742708333333cm" style:rel-height="scale"><draw:image xlink:href="Pictures/db27b0dc69cc05a34561eb0d1a4d3c03.png" xlink:type="simple" xlink:show="embed" xlink:actuate="onLoad"/></draw:frame></text:p>
      <text:p text:style-name="Text_20_body"><draw:frame draw:style-name="mediacenter" draw:name="3" text:anchor-type="paragraph" draw:z-index="3" svg:width="23.071666666667cm" style:rel-width="100%" svg:height="12.885208333333cm" style:rel-height="scale"><draw:image xlink:href="Pictures/72a98eaba57be386565665220bf6e5cc.png" xlink:type="simple" xlink:show="embed" xlink:actuate="onLoad"/></draw:frame></text:p>
      <text:p text:style-name="Text_20_body">Рассмотрим пример оформления по тарифу «Купек» для 2-х пассажиров. В этом случае после нажатия кнопки <text:span text:style-name="Strong_20_Emphasis">Оформить</text:span> пассажирам присваивается тариф «Купек». Стоимость места в пятом вагоне – 4621,50 р., если пассажир выкупал два места без применения тарифа «Купек», то стоимость билета была – 9243,00 р., а по тарифу «Купек» пассажиры приобрели билеты за 7297,80 р.</text:p>
      <text:p text:style-name="Text_20_body"><draw:frame draw:style-name="mediacenter" draw:name="4" text:anchor-type="paragraph" draw:z-index="4" svg:width="26.458333333333cm" style:rel-width="100%" svg:height="13.546666666667cm" style:rel-height="scale"><draw:image xlink:href="Pictures/bf5e87d26ce4dc074177ce30be34ff1d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3school" text:style-name="Internet_20_link" text:visited-style-name="Visited_20_Internet_20_Link">Оформление по тарифу «Школьный»</text:a></text:p>
        </text:list-item>
        <text:list-item>
          <text:p text:style-name="List_20_1_Content"> <text:a xlink:type="simple" xlink:href="http://wiki.sirena-travel.ru/rzd:01user:06spec:04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5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"> <text:a xlink:type="simple" xlink:href="http://wiki.sirena-travel.ru/rzd:01user:06spec:07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8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2</meta:creation-date>
    <dc:creator>Generated</dc:creator>
    <dc:date>2026-09-02T14::05:32</dc:date>
    <dc:language>en-US</dc:language>
    <meta:editing-cycles>1</meta:editing-cycles>
    <meta:editing-duration>PT0S</meta:editing-duration>
    <dc:title>rzd:01user:06spec:02kupek</dc:title>
  </office:meta>
</office:document-meta>
</file>