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01grandserv"/><text:bookmark-start text:name="__RefHeading___ао_тк_гранд_сервис_экспресс_1"/><text:bookmark-start text:name="ао_тк_гранд_сервис_экспресс"/>АО ТК «Гранд Сервис Экспресс»<text:bookmark-end text:name="__RefHeading___ао_тк_гранд_сервис_экспресс_1"/><text:bookmark-end text:name="ао_тк_гранд_сервис_экспресс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А </text:p>
          </table:table-cell>
          <table:table-cell office:value-type="string" table:style-name="tablecell">
            <text:p text:style-name="tablealignleft"> Гранд де Люкс </text:p>
          </table:table-cell>
          <table:table-cell office:value-type="string" table:style-name="tablecell">
            <text:p text:style-name="tablealignleft"> M </text:p>
          </table:table-cell>
          <table:table-cell office:value-type="string" table:style-name="tablecell">
            <text:p text:style-name="tablealignleft"> В каждом купе: ванная комната (душевая кабина, раковина, туалет), телевизор, DVD, индивидуальный кондиционер, сейф, фен, розетки 220В и USB, WIFI.В стоимость включено: горячий завтрак,дорожный набор, халат, тапочки, постельное белье,трансфер бизнес-классом.Купе покупается целиком (в купе 2 места) </text:p>
          </table:table-cell>
          <table:table-cell office:value-type="string" table:style-name="tablecell">
            <text:p text:style-name="tablealignleft">Питание, Сан.гигиен.набор, Пресса, Постельное белье, Халат, Тапочки, Телевизор, Трансфер, Кондиционер, Розетки 220В </text:p>
          </table:table-cell>
        </table:table-row>
        <table:table-row>
          <table:table-cell office:value-type="string" table:style-name="tablecell">
            <text:p text:style-name="tablealignleft"> 1M </text:p>
          </table:table-cell>
          <table:table-cell office:value-type="string" table:style-name="tablecell">
            <text:p text:style-name="tablealignleft"> Гранд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В каждом купе: ванная комната (душ, раковина, туалет), телевизор,индивидуальный кондиционер,сейф, фен, розетки 220В и USB, WIFI.В стоимость включено: горячий завтрак, дорожный набор, халат, тапочки, постельное белье, трансфер бизнес-классом.Купе покупается целиком (в купе 2 места) </text:p>
          </table:table-cell>
          <table:table-cell office:value-type="string" table:style-name="tablecell">
            <text:p text:style-name="tablealignleft">Питание, Сан.гигиен.набор, Пресса, Постельное белье, Халат, Тапочки, Телевизор, Трансфер, Кондиционер, Розетки 220В </text:p>
          </table:table-cell>
        </table:table-row>
        <table:table-row>
          <table:table-cell office:value-type="string" table:style-name="tablecell">
            <text:p text:style-name="tablealignleft"> 1И </text:p>
          </table:table-cell>
          <table:table-cell office:value-type="string" table:style-name="tablecell">
            <text:p text:style-name="tablealignleft"> Гранд Империал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В каждом купе: ванная комната (душевая кабина, раковина, туалет), индивидуальный кондиционер, телевизор,сейф, фен, розетки 220В и USB, WIFI.В стоимость включено: ужин и горячий завтрак, дорожный набор, халат, тапочки, постельное белье,трансфер бизнес-классом.Купе покупается целиком (в купе 2 места)</text:p>
          </table:table-cell>
          <table:table-cell office:value-type="string" table:style-name="tablecell">
            <text:p text:style-name="tablealignleft">Питание, Сан.гигиен.набор, Пресса, Постельное белье, Халат, Тапочки, Телевизор, Трансфер, Кондиционер, Розетки 220В</text:p>
          </table:table-cell>
        </table:table-row>
        <table:table-row>
          <table:table-cell office:value-type="string" table:style-name="tablecell">
            <text:p text:style-name="tablealignleft"> 1Н </text:p>
          </table:table-cell>
          <table:table-cell office:value-type="string" table:style-name="tablecell">
            <text:p text:style-name="tablealignleft"> Гранд Империал Сингл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В каждом купе: кровать Ergomotion, ванная комната (душевая кабина, раковина, туалет), телевизор, индивидуальный кондиционер,сейф, фен, розетки 220В и USB, WIFI.В стоимость включено: ужин и завтрак,дорожный набор, халат, тапочки, постельное белье, трансфер бизнес-классом. Купе покупается целиком (в купе 1 место)</text:p>
          </table:table-cell>
          <table:table-cell office:value-type="string" table:style-name="tablecell">
            <text:p text:style-name="tablealignleft">Питание, Сан.гигиен.набор, Пресса, Постельное белье, Халат, Тапочки, Телевизор, Трансфер, Кондиционер, Розетки 220В</text:p>
          </table:table-cell>
        </table:table-row>
        <table:table-row>
          <table:table-cell office:value-type="string" table:style-name="tablecell">
            <text:p text:style-name="tablealignleft">1Е </text:p>
          </table:table-cell>
          <table:table-cell office:value-type="string" table:style-name="tablecell">
            <text:p text:style-name="tablealignleft"> Бизнес Премиум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В каждом купе: раковина, центральное кондиционирование,телевизор,сейф,розетки 220В и USB, WIFI.В стоимость включено: горячий завтрак,дорожный набор, тапочки, постельное белье, трансфер комфорт-класс.Купе покупается целиком (в купе 2 места)</text:p>
          </table:table-cell>
          <table:table-cell office:value-type="string" table:style-name="tablecell">
            <text:p text:style-name="tablealignleft"> Питание, Сан.гигиен.набор, Пресса, Постельное белье, Тапочки, Телевизор, Трансфер, Кондиционер, Розетки 220В  </text:p>
          </table:table-cell>
        </table:table-row>
        <table:table-row>
          <table:table-cell office:value-type="string" table:style-name="tablecell">
            <text:p text:style-name="tablealignleft">1Б </text:p>
          </table:table-cell>
          <table:table-cell office:value-type="string" table:style-name="tablecell">
            <text:p text:style-name="tablealignleft"> 1 Бизнес комфорт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В купе два раздельных нижних места. Центральное кондиционирование,телевизор, сейф и шкаф для одежды,сейф, розетки 220В и USB, WIFI.В стоимость включено: горячий завтрак,дорожный набор, тапочки, постельное белье,трансфер комфорт-класс.Покупается место в купе (в купе 2 места) </text:p>
          </table:table-cell>
          <table:table-cell office:value-type="string" table:style-name="tablecell">
            <text:p text:style-name="tablealignleft"> Питание, Сан.гигиен.набор, Пресса, Постельное белье, Тапочки, Телевизор, Трансфер, Кондиционер, Розетки 220В  </text:p>
          </table:table-cell>
        </table:table-row>
        <table:table-row>
          <table:table-cell office:value-type="string" table:style-name="tablecell">
            <text:p text:style-name="tablealignleft">1Т </text:p>
          </table:table-cell>
          <table:table-cell office:value-type="string" table:style-name="tablecell">
            <text:p text:style-name="tablealignleft"> Бизнес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В купе два раздельных нижних места. Центральное кондиционирование,телевизор, шкаф для одежды, розетки 220В и USB, WIFI.В стоимость включено: горячий завтрак,дорожный набор, тапочки,постельное белье.Покупается место в купе (в купе 2 места) </text:p>
          </table:table-cell>
          <table:table-cell office:value-type="string" table:style-name="tablecell">
            <text:p text:style-name="tablealignleft"> Питание, Сан.гигиен.набор, Пресса, Постельное белье, Тапочки, Телевизор, Кондиционер, Розетки 220В </text:p>
          </table:table-cell>
        </table:table-row>
        <table:table-row>
          <table:table-cell office:value-type="string" table:style-name="tablecell">
            <text:p text:style-name="tablealignleft"> 2Т </text:p>
          </table:table-cell>
          <table:table-cell office:value-type="string" table:style-name="tablecell">
            <text:p text:style-name="tablealignleft"> Стандарт+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 купе четыре раздельных места (2 нижних / 2 верхних) . Центральное кондиционирование,телевизор,розетки 220В(у каждой полки) и USB(нижние полки),WIFI. В стоимость включено: горячий завтрак, тапочки,постельное белье </text:p>
          </table:table-cell>
          <table:table-cell office:value-type="string" table:style-name="tablecell">
            <text:p text:style-name="tablealignleft"> Питание, Сан.гигиен.набор, Пресса, Постельное белье, Тапочки, Телевизор, Кондиционер, Розетки 220В </text:p>
          </table:table-cell>
        </table:table-row>
        <table:table-row>
          <table:table-cell office:value-type="string" table:style-name="tablecell">
            <text:p text:style-name="tablealignleft"> 2Х </text:p>
          </table:table-cell>
          <table:table-cell office:value-type="string" table:style-name="tablecell">
            <text:p text:style-name="tablealignleft"> Стандарт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 купе четыре раздельных места (2 нижних / 2 верхних). Центральное кондиционирование, телевизор, розетки 220В(у каждой полки) и USB(нижние полки), WIFI.В стоимость включено постельное белье </text:p>
          </table:table-cell>
          <table:table-cell office:value-type="string" table:style-name="tablecell">
            <text:p text:style-name="tablealignleft"> Постельное белье, Телевизор, Кондиционер, Розетки 220В 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20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20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20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20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20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20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20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20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"> <text:a xlink:type="simple" xlink:href="http://wiki.sirena-travel.ru/rzd:01user:20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20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20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20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20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6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7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8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9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5:31</meta:creation-date>
    <dc:creator>Generated</dc:creator>
    <dc:date>2026-09-02T14::05:31</dc:date>
    <dc:language>en-US</dc:language>
    <meta:editing-cycles>1</meta:editing-cycles>
    <meta:editing-duration>PT0S</meta:editing-duration>
    <dc:title>rzd:01user:20app:01app_a:01grandserv</dc:title>
  </office:meta>
</office:document-meta>
</file>