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9lat"/><text:bookmark-start text:name="__RefHeading___латвийские_железные_дороги_1"/><text:bookmark-start text:name="латвийские_железные_дороги"/>«Латвийские железные дороги»<text:bookmark-end text:name="__RefHeading___латвийские_железные_дороги_1"/><text:bookmark-end text:name="латвий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А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агон повышенной комфортности, оборудован душем*. Купе двухместные с удобным диваном-трансформером, верхней спальной полкой и креслом. В купе: стол, умывальник, шкаф для одежды, домашний кинотеатр, медиа-центр, DVD, розетка на 220В, кондиционер. В стоимость входит: напитки, кондитерские изделия, комплект косметических средств  для душа, тапочки, халат, бесплатный Wi-Fi на территории Латвии, пресса, постельные принадлежности. *душ только в сообщении Москва-Рига-Москва. </text:p>
          </table:table-cell>
          <table:table-cell office:value-type="string" table:style-name="tablecell">
            <text:p text:style-name="tablealignleft"> Сан.гигиен.набор, Пресса, Постельное белье, Телевизор, Dvd, Кондиционер, Розетки 220В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left"> Люкс-СВ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Купе с двумя спальными полками. В купе: столик, ЖК-монитор, DVD, кондиционер, розетки на 220В. В стоимость входит: минеральная вода, чай, кондитерские изделия, бесплатный Wi-Fi на территории Латвии, пресса, постельные принадлежности. </text:p>
          </table:table-cell>
          <table:table-cell office:value-type="string" table:style-name="tablecell">
            <text:p text:style-name="tablealignleft"> Пресса, Постельное белье, Телевизор, Dvd, Кондиционер, Розетки 220В </text:p>
          </table:table-cell>
        </table:table-row>
        <table:table-row>
          <table:table-cell office:value-type="string" table:style-name="tablecell">
            <text:p text:style-name="tablealignleft"> 2Э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Купе с четырьмя спальными полками. В купе: столик, кондиционер, розетки на 220В. В стоимость входит: минеральная вода, чай, кондитерские изделия, бесплатный Wi-Fi на территории Латвии, пресса, постельные принадлежности. </text:p>
          </table:table-cell>
          <table:table-cell office:value-type="string" table:style-name="tablecell">
            <text:p text:style-name="tablealignleft"> Постельное белье, Пресса, Кондиционер, Розетки 220В </text:p>
          </table:table-cell>
        </table:table-row>
        <table:table-row>
          <table:table-cell office:value-type="string" table:style-name="tablecell">
            <text:p text:style-name="tablealignleft"> 3У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Вагон открытого типа со спальными полками и столиками. В стоимость входит: минеральная вода и чай, постельные принадлежности. Наличие кондиционера не гарантировано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  <table:table-row>
          <table:table-cell office:value-type="string" table:style-name="tablecell">
            <text:p text:style-name="tablealignleft"> 3О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О </text:p>
          </table:table-cell>
          <table:table-cell office:value-type="string" table:style-name="tablecell">
            <text:p text:style-name="tablealignleft"> Вагон открытого типа с местами для сидения без услуг. Наличие кондиционера не гарантировано. </text:p>
          </table:table-cell>
          <table:table-cell office:value-type="string" table:style-name="tablecell">
            <text:p text:style-name="tablealignleft">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2</meta:creation-date>
    <dc:creator>Generated</dc:creator>
    <dc:date>2026-09-02T14::05:32</dc:date>
    <dc:language>en-US</dc:language>
    <meta:editing-cycles>1</meta:editing-cycles>
    <meta:editing-duration>PT0S</meta:editing-duration>
    <dc:title>rzd:01user:20app:01app_a:09lat</dc:title>
  </office:meta>
</office:document-meta>
</file>