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10az"/><text:bookmark-start text:name="__RefHeading___азербайджанские_железные_дороги_1"/><text:bookmark-start text:name="азербайджанские_железные_дороги"/>«Азербайджанские железные дороги»<text:bookmark-end text:name="__RefHeading___азербайджанские_железные_дороги_1"/><text:bookmark-end text:name="азербайджан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без услуг, с кондиционером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 без услуг, с кондиционером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без услуг, с кондиционером.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5:26</meta:creation-date>
    <dc:creator>Generated</dc:creator>
    <dc:date>2026-09-02T14::05:26</dc:date>
    <dc:language>en-US</dc:language>
    <meta:editing-cycles>1</meta:editing-cycles>
    <meta:editing-duration>PT0S</meta:editing-duration>
    <dc:title>rzd:01user:20app:01app_a:10az</dc:title>
  </office:meta>
</office:document-meta>
</file>