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d6ae6bb4bfe060ac5269ea128d5776.png"/>
  <manifest:file-entry manifest:media-type="image/png" manifest:full-path="Pictures/3f8872c15b258a545948abd6b35c4329.png"/>
  <manifest:file-entry manifest:media-type="image/png" manifest:full-path="Pictures/8e194f00c72b780f4a1595da301f62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07nevexpress"/><text:bookmark-start text:name="__RefHeading___невский_экспресс._перевозчик_ао_фпк_1"/><text:bookmark-start text:name="невский_экспресс._перевозчик_ао_фпк"/>Невский экспресс. Перевозчик АО «ФПК»<text:bookmark-end text:name="__RefHeading___невский_экспресс._перевозчик_ао_фпк_1"/><text:bookmark-end text:name="невский_экспресс._перевозчик_ао_фпк"/></text:h>
      <text:h text:style-name="Heading_20_3" text:outline-level="3"><text:bookmark-start text:name="__RefHeading___невский_экспресс_тег_kv_сид_код_схемыnev_express_w1_v1nev_express_w12_v1_2"/><text:bookmark-start text:name="невский_экспресс_тег_kv_сид_код_схемыnev_express_w1_v1nev_express_w12_v1"/>Невский экспресс (тег &lt;KV&gt;Сид) код схемы: NEV_EXPRESS_W1_V1; NEV_EXPRESS_W12_V1<text:bookmark-end text:name="__RefHeading___невский_экспресс_тег_kv_сид_код_схемыnev_express_w1_v1nev_express_w12_v1_2"/><text:bookmark-end text:name="невский_экспресс_тег_kv_сид_код_схемыnev_express_w1_v1nev_express_w1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1, 12. </text:p>
        </text:list-item>
        <text:list-item>
          <text:p text:style-name="Numbering_20_1_Content_Last"> Класс обслуживания &lt; CO&gt;=2P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5.505833333333cm" style:rel-width="100%" svg:height="5.9266666666667cm" style:rel-height="scale"><draw:image xlink:href="Pictures/2fd6ae6bb4bfe060ac5269ea128d5776.png" xlink:type="simple" xlink:show="embed" xlink:actuate="onLoad"/></draw:frame></text:p>
      <text:p text:style-name="Horizontal_20_Line"/>
      <text:h text:style-name="Heading_20_3" text:outline-level="3"><text:bookmark-start text:name="__RefHeading___невский_экспресс_тег_kv_сид_код_схемыnev_express_w2_v1nev_express_w3_v1nev_express_w4_v1nev_express_w6_v1nev_express_w8_v1nev_express_w9_v1nev_express_w10_v1nev_express_w11_v1_3"/><text:bookmark-start text:name="невский_экспресс_тег_kv_сид_код_схемыnev_express_w2_v1nev_express_w3_v1nev_express_w4_v1nev_express_w6_v1nev_express_w8_v1nev_express_w9_v1nev_express_w10_v1nev_express_w11_v1"/>Невский экспресс (тег &lt;KV&gt;Сид) код схемы: NEV_EXPRESS_W2_V1; NEV_EXPRESS_W3_V1; NEV_EXPRESS_W4_V1; NEV_EXPRESS_W6_V1; NEV_EXPRESS_W8_V1; NEV_EXPRESS_W9_V1; NEV_EXPRESS_W10_V1; NEV_EXPRESS_W11_V1<text:bookmark-end text:name="__RefHeading___невский_экспресс_тег_kv_сид_код_схемыnev_express_w2_v1nev_express_w3_v1nev_express_w4_v1nev_express_w6_v1nev_express_w8_v1nev_express_w9_v1nev_express_w10_v1nev_express_w11_v1_3"/><text:bookmark-end text:name="невский_экспресс_тег_kv_сид_код_схемыnev_express_w2_v1nev_express_w3_v1nev_express_w4_v1nev_express_w6_v1nev_express_w8_v1nev_express_w9_v1nev_express_w10_v1nev_express_w11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2, 03, 04, 06, 08, 09, 10, 11.</text:p>
        </text:list-item>
        <text:list-item>
          <text:p text:style-name="Numbering_20_1_Content_Last"> Класс обслуживания &lt;CO&gt;=1P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22.833541666667cm" style:rel-width="100%" svg:height="5.3445833333333cm" style:rel-height="scale"><draw:image xlink:href="Pictures/3f8872c15b258a545948abd6b35c4329.png" xlink:type="simple" xlink:show="embed" xlink:actuate="onLoad"/></draw:frame></text:p>
      <text:p text:style-name="Horizontal_20_Line"/>
      <text:h text:style-name="Heading_20_3" text:outline-level="3"><text:bookmark-start text:name="__RefHeading___невский_экспресс_тег_kv_сид_код_схемыnev_express_w5_v1nev_express_w7_v1_4"/><text:bookmark-start text:name="невский_экспресс_тег_kv_сид_код_схемыnev_express_w5_v1nev_express_w7_v1"/>Невский экспресс (тег &lt;KV&gt;Сид) код схемы: NEV_EXPRESS_W5_V1; NEV_EXPRESS_W7_V1<text:bookmark-end text:name="__RefHeading___невский_экспресс_тег_kv_сид_код_схемыnev_express_w5_v1nev_express_w7_v1_4"/><text:bookmark-end text:name="невский_экспресс_тег_kv_сид_код_схемыnev_express_w5_v1nev_express_w7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ы №№ 05,07.</text:p>
        </text:list-item>
        <text:list-item>
          <text:p text:style-name="Numbering_20_1_Content"> Класс обслуживания &lt;CO&gt;=1P.</text:p>
        </text:list-item>
        <text:list-item>
          <text:p text:style-name="Numbering_20_1_Content"> Штабной вагон.  </text:p>
        </text:list-item>
        <text:list-item>
          <text:p text:style-name="Numbering_20_1_Content_Last"> Включает купе для инвалидов.  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2.754166666667cm" style:rel-width="100%" svg:height="5.2916666666667cm" style:rel-height="scale"><draw:image xlink:href="Pictures/8e194f00c72b780f4a1595da301f629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0::31:18</meta:creation-date>
    <dc:creator>Generated</dc:creator>
    <dc:date>2026-09-02T00::31:18</dc:date>
    <dc:language>en-US</dc:language>
    <meta:editing-cycles>1</meta:editing-cycles>
    <meta:editing-duration>PT0S</meta:editing-duration>
    <dc:title>rzd:02layout_rus:07nevexpress</dc:title>
  </office:meta>
</office:document-meta>
</file>