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8aa4324625dad7ed0cac6676a9d8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2layout_rus:16szppk"/><text:bookmark-start text:name="__RefHeading___ао_северо-западная_пригородная_пассажирская_компания_сзппк_1"/><text:bookmark-start text:name="ао_северо-западная_пригородная_пассажирская_компания_сзппк"/>АО «Северо-Западная пригородная пассажирская компания (СЗППК)»<text:bookmark-end text:name="__RefHeading___ао_северо-западная_пригородная_пассажирская_компания_сзппк_1"/><text:bookmark-end text:name="ао_северо-западная_пригородная_пассажирская_компания_сзппк"/></text:h>
      <text:h text:style-name="Heading_20_2" text:outline-level="2"><text:bookmark-start text:name="__RefHeading___lastprem_w1_v4_2"/><text:bookmark-start text:name="lastprem_w1_v4"/>LASTPREM_W1_V4<text:bookmark-end text:name="__RefHeading___lastprem_w1_v4_2"/><text:bookmark-end text:name="lastprem_w1_v4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№1.</text:p>
        </text:list-item>
        <text:list-item>
          <text:p text:style-name="Numbering_20_1_Content"> Класс обслуживания – &lt;CO&gt;=2C, 2Ж.</text:p>
        </text:list-item>
        <text:list-item>
          <text:p text:style-name="Numbering_20_1_Content_Last"> В вагоне мест: 66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3.1775cm" style:rel-width="100%" svg:height="5.8208333333333cm" style:rel-height="scale"><draw:image xlink:href="Pictures/ac8aa4324625dad7ed0cac6676a9d8c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3:05</meta:creation-date>
    <dc:creator>Generated</dc:creator>
    <dc:date>2026-09-02T12::33:05</dc:date>
    <dc:language>en-US</dc:language>
    <meta:editing-cycles>1</meta:editing-cycles>
    <meta:editing-duration>PT0S</meta:editing-duration>
    <dc:title>rzd:02layout_rus:16szppk</dc:title>
  </office:meta>
</office:document-meta>
</file>