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bc08b2bd3f573b876c4533e7b51393.png"/>
  <manifest:file-entry manifest:media-type="image/png" manifest:full-path="Pictures/d7de32a64f52a1b24e564c2dc68a68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3layout_other:01kirg"/><text:bookmark-start text:name="__RefHeading___крг_-_схемы_вагонов_киргизских_ж.д_1"/><text:bookmark-start text:name="крг_-_схемы_вагонов_киргизских_ж.д"/>КРГ - схемы вагонов Киргизских ж.д.<text:bookmark-end text:name="__RefHeading___крг_-_схемы_вагонов_киргизских_ж.д_1"/><text:bookmark-end text:name="крг_-_схемы_вагонов_киргизских_ж.д"/></text:h>
      <text:h text:style-name="Heading_20_3" text:outline-level="3"><text:bookmark-start text:name="__RefHeading___купейный_вагон_тег_kv_купе_код_схемыkrg_2_4_v1_2"/><text:bookmark-start text:name="купейный_вагон_тег_kv_купе_код_схемыkrg_2_4_v1"/>Купейный вагон ( тег &lt;KV&gt;Купе) код схемы: KRG_2/4_V1<text:bookmark-end text:name="__RefHeading___купейный_вагон_тег_kv_купе_код_схемыkrg_2_4_v1_2"/><text:bookmark-end text:name="купейный_вагон_тег_kv_купе_код_схемыkrg_2_4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LastListParagraph_Numbering_20_1_Content_First"> Класс обслуживания &lt;CO&gt;=2К.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15.134166666667cm" svg:height="4.1539583333333cm"><draw:image xlink:href="Pictures/20bc08b2bd3f573b876c4533e7b51393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плацкартный_вагон_тег_kv_плац_код_схемыkrg_3_4_v1_3"/><text:bookmark-start text:name="плацкартный_вагон_тег_kv_плац_код_схемыkrg_3_4_v1"/>Плацкартный вагон ( тег &lt;KV&gt;Плац) код схемы: KRG_3/4_V1<text:bookmark-end text:name="__RefHeading___плацкартный_вагон_тег_kv_плац_код_схемыkrg_3_4_v1_3"/><text:bookmark-end text:name="плацкартный_вагон_тег_kv_плац_код_схемыkrg_3_4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LastListParagraph_Numbering_20_1_Content_First"> Класс обслуживания &lt;CO&gt;=3П.</text:p>
        </text:list-item>
      </text:list>
      <text:p text:style-name="Text_20_body"><text:span text:style-name="Strong_20_Emphasis">Схема:</text:span>
<draw:frame draw:style-name="mediacenter" draw:name="1" text:anchor-type="paragraph" draw:z-index="1" svg:width="13.6525cm" svg:height="3.095625cm"><draw:image xlink:href="Pictures/d7de32a64f52a1b24e564c2dc68a684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7::05:38</meta:creation-date>
    <dc:creator>Generated</dc:creator>
    <dc:date>2026-09-02T07::05:38</dc:date>
    <dc:language>en-US</dc:language>
    <meta:editing-cycles>1</meta:editing-cycles>
    <meta:editing-duration>PT0S</meta:editing-duration>
    <dc:title>rzd:03layout_other:01kirg</dc:title>
  </office:meta>
</office:document-meta>
</file>