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1828b1c0a1e2dd839bcf356482ff3e3.png"/>
  <manifest:file-entry manifest:media-type="image/png" manifest:full-path="Pictures/bc835391e06f01fe7336295351abea92.png"/>
  <manifest:file-entry manifest:media-type="image/png" manifest:full-path="Pictures/964c867fa72a9eadd9d171f3573e4c06.png"/>
  <manifest:file-entry manifest:media-type="image/png" manifest:full-path="Pictures/8f3750dbed4305ea3cdd1338a463e3ea.png"/>
  <manifest:file-entry manifest:media-type="image/png" manifest:full-path="Pictures/f48a1088cbc3e609851fedaf36eb6a4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zd:03layout_other:02lit"/><text:bookmark-start text:name="__RefHeading___лг_-_схемы_вагонов_литовских_ж.д_1"/><text:bookmark-start text:name="лг_-_схемы_вагонов_литовских_ж.д"/>ЛГ - схемы вагонов Литовских ж.д.<text:bookmark-end text:name="__RefHeading___лг_-_схемы_вагонов_литовских_ж.д_1"/><text:bookmark-end text:name="лг_-_схемы_вагонов_литовских_ж.д"/></text:h>
      <text:h text:style-name="Heading_20_3" text:outline-level="3"><text:bookmark-start text:name="__RefHeading___спальный_вагон_тег_kv_люкс_kv1_св_код_схемыlg_1_2_v1_2"/><text:bookmark-start text:name="спальный_вагон_тег_kv_люкс_kv1_св_код_схемыlg_1_2_v1"/>Спальный вагон (тег &lt;KV&gt;Люкс &lt;KV1&gt;СВ) код схемы: LG_1/2_V1<text:bookmark-end text:name="__RefHeading___спальный_вагон_тег_kv_люкс_kv1_св_код_схемыlg_1_2_v1_2"/><text:bookmark-end text:name="спальный_вагон_тег_kv_люкс_kv1_св_код_схемыlg_1_2_v1"/></text:h>
      <text:p text:style-name="Text_20_body"><text:span text:style-name="Strong_20_Emphasis">Описание: </text:span></text:p>
      <text:list text:style-name="Numbering_20_1" text:continue-numbering="false">
        <text:list-item>
          <text:p text:style-name="Numbering_20_1_Content_First"> Класс обслуживания &lt;CO&gt;=1Л.</text:p>
        </text:list-item>
        <text:list-item>
          <text:p text:style-name="Numbering_20_1_Content"> Мест в вагоне: 18.</text:p>
        </text:list-item>
        <text:list-item>
          <text:p text:style-name="Numbering_20_1_Content_Last"> Места в купе нижние.  </text:p>
        </text:list-item>
      </text:list>
      <text:p text:style-name="Text_20_body"><text:span text:style-name="Strong_20_Emphasis">Схема:</text:span>
<draw:frame draw:style-name="mediacenter" draw:name="0" text:anchor-type="paragraph" draw:z-index="0" svg:width="16.086666666667cm" svg:height="2.8575cm"><draw:image xlink:href="Pictures/d1828b1c0a1e2dd839bcf356482ff3e3.png" xlink:type="simple" xlink:show="embed" xlink:actuate="onLoad"/></draw:frame>  <text:line-break/></text:p>
      <text:p text:style-name="Horizontal_20_Line"/>
      <text:h text:style-name="Heading_20_3" text:outline-level="3"><text:bookmark-start text:name="__RefHeading___купейный_вагон_тег_kvкупе_код_схемыlg_2_4_v1_3"/><text:bookmark-start text:name="купейный_вагон_тег_kvкупе_код_схемыlg_2_4_v1"/>Купейный вагон (тег &lt;KVКупе) код схемы: LG_2/4_V1<text:bookmark-end text:name="__RefHeading___купейный_вагон_тег_kvкупе_код_схемыlg_2_4_v1_3"/><text:bookmark-end text:name="купейный_вагон_тег_kvкупе_код_схемыlg_2_4_v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LastListParagraph_Numbering_20_1_Content_First"> Класс обслуживания &lt;CO&gt;=2К.</text:p>
        </text:list-item>
      </text:list>
      <text:p text:style-name="Text_20_body"><text:span text:style-name="Strong_20_Emphasis">Схема: </text:span>
<draw:frame draw:style-name="mediacenter" draw:name="1" text:anchor-type="paragraph" draw:z-index="1" svg:width="16.35125cm" svg:height="2.936875cm"><draw:image xlink:href="Pictures/bc835391e06f01fe7336295351abea92.png" xlink:type="simple" xlink:show="embed" xlink:actuate="onLoad"/></draw:frame>  <text:line-break/></text:p>
      <text:p text:style-name="Horizontal_20_Line"/>
      <text:h text:style-name="Heading_20_3" text:outline-level="3"><text:bookmark-start text:name="__RefHeading___плацкартный_вагон_тег_kv_плац_код_схемыlg_3_4_v1_4"/><text:bookmark-start text:name="плацкартный_вагон_тег_kv_плац_код_схемыlg_3_4_v1"/>Плацкартный вагон (тег &lt;KV&gt;Плац) код схемы: LG_3/4_V1<text:bookmark-end text:name="__RefHeading___плацкартный_вагон_тег_kv_плац_код_схемыlg_3_4_v1_4"/><text:bookmark-end text:name="плацкартный_вагон_тег_kv_плац_код_схемыlg_3_4_v1"/></text:h>
      <text:p text:style-name="Text_20_body"><text:span text:style-name="Strong_20_Emphasis">Описание: </text:span></text:p>
      <text:list text:style-name="Numbering_20_1" text:continue-numbering="false">
        <text:list-item>
          <text:p text:style-name="LastListParagraph_Numbering_20_1_Content_First"> Класс обслуживания &lt;CO&gt;=3П.</text:p>
        </text:list-item>
      </text:list>
      <text:p text:style-name="Text_20_body"><text:span text:style-name="Strong_20_Emphasis">Схема:</text:span>
 <draw:frame draw:style-name="mediacenter" draw:name="2" text:anchor-type="paragraph" draw:z-index="2" svg:width="16.536458333333cm" svg:height="2.9897916666667cm"><draw:image xlink:href="Pictures/964c867fa72a9eadd9d171f3573e4c06.png" xlink:type="simple" xlink:show="embed" xlink:actuate="onLoad"/></draw:frame>  <text:line-break/></text:p>
      <text:p text:style-name="Horizontal_20_Line"/>
      <text:h text:style-name="Heading_20_3" text:outline-level="3"><text:bookmark-start text:name="__RefHeading___вагон_с_местами_для_сидения_тег_kv_общ_код_схемыlg_w1_v1_lg_w2_v1_5"/><text:bookmark-start text:name="вагон_с_местами_для_сидения_тег_kv_общ_код_схемыlg_w1_v1_lg_w2_v1"/>Вагон с местами для сидения (тег &lt;KV&gt;Общ) код схемы: LG_W1_V1, LG_W2_V1<text:bookmark-end text:name="__RefHeading___вагон_с_местами_для_сидения_тег_kv_общ_код_схемыlg_w1_v1_lg_w2_v1_5"/><text:bookmark-end text:name="вагон_с_местами_для_сидения_тег_kv_общ_код_схемыlg_w1_v1_lg_w2_v1"/></text:h>
      <text:p text:style-name="Text_20_body">Используется по маршруту Вильнюс-Минск-Вильнюс. <text:line-break/></text:p>
      <text:p text:style-name="Text_20_body"><text:span text:style-name="Strong_20_Emphasis">1. Общий вагон №1 код схемы: LG_W1_V1</text:span>. <text:line-break/></text:p>
      <text:p text:style-name="Text_20_body"><text:span text:style-name="Strong_20_Emphasis">Описание: </text:span></text:p>
      <text:list text:style-name="Numbering_20_1" text:continue-numbering="false">
        <text:list-item>
          <text:p text:style-name="Numbering_20_1_Content_First"> Класс обслуживания &lt;CO&gt;=3О.</text:p>
        </text:list-item>
        <text:list-item>
          <text:p text:style-name="Numbering_20_1_Content"> Направление движения: кабина управления направлена в сторону Минска по маршруту Минск-Вильнюс.</text:p>
        </text:list-item>
        <text:list-item>
          <text:p text:style-name="Numbering_20_1_Content_Last"> Количество сидячих мест - 72.</text:p>
        </text:list-item>
      </text:list>
      <text:p text:style-name="Text_20_body"><text:span text:style-name="Strong_20_Emphasis">Схема:</text:span>
<draw:frame draw:style-name="mediacenter" draw:name="3" text:anchor-type="paragraph" draw:z-index="3" svg:width="15.5575cm" svg:height="4.048125cm"><draw:image xlink:href="Pictures/8f3750dbed4305ea3cdd1338a463e3ea.png" xlink:type="simple" xlink:show="embed" xlink:actuate="onLoad"/></draw:frame></text:p>
      <text:p text:style-name="Text_20_body"><text:span text:style-name="Strong_20_Emphasis">2. Общий вагон №2 код схемы: LG_W2_V1</text:span>. <text:line-break/></text:p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Класс обслуживания &lt;CO&gt;=3О.</text:p>
        </text:list-item>
        <text:list-item>
          <text:p text:style-name="Numbering_20_1_Content"> Направление движения: кабина управления направлена в сторону Вильнюса по маршруту Вильнюс-Минск.</text:p>
        </text:list-item>
        <text:list-item>
          <text:p text:style-name="Numbering_20_1_Content"> Количество сидячих мест- 66.</text:p>
        </text:list-item>
        <text:list-item>
          <text:p text:style-name="Numbering_20_1_Content"> Есть места для инвалидов (25, 26).</text:p>
        </text:list-item>
        <text:list-item>
          <text:p text:style-name="Numbering_20_1_Content_Last"> Есть откидные сиденья ( с 27 по 31).</text:p>
        </text:list-item>
      </text:list>
      <text:p text:style-name="Text_20_body"><text:span text:style-name="Strong_20_Emphasis">Схема:</text:span>
<draw:frame draw:style-name="mediacenter" draw:name="4" text:anchor-type="paragraph" draw:z-index="4" svg:width="16.536458333333cm" svg:height="6.111875cm"><draw:image xlink:href="Pictures/f48a1088cbc3e609851fedaf36eb6a4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1::06:41</meta:creation-date>
    <dc:creator>Generated</dc:creator>
    <dc:date>2026-09-02T11::06:41</dc:date>
    <dc:language>en-US</dc:language>
    <meta:editing-cycles>1</meta:editing-cycles>
    <meta:editing-duration>PT0S</meta:editing-duration>
    <dc:title>rzd:03layout_other:02lit</dc:title>
  </office:meta>
</office:document-meta>
</file>