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29d4920ceb4f30876c091fa5f45355.png"/>
  <manifest:file-entry manifest:media-type="image/png" manifest:full-path="Pictures/20bc08b2bd3f573b876c4533e7b51393.png"/>
  <manifest:file-entry manifest:media-type="image/png" manifest:full-path="Pictures/d7de32a64f52a1b24e564c2dc68a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5az"/><text:bookmark-start text:name="__RefHeading___аз_-_схемы_вагонов_азербайджанских_ж._д_1"/><text:bookmark-start text:name="аз_-_схемы_вагонов_азербайджанских_ж._д"/>АЗ - схемы вагонов Азербайджанских ж. д.<text:bookmark-end text:name="__RefHeading___аз_-_схемы_вагонов_азербайджанских_ж._д_1"/><text:bookmark-end text:name="аз_-_схемы_вагонов_азербайджанских_ж._д"/></text:h>
      <text:h text:style-name="Heading_20_3" text:outline-level="3"><text:bookmark-start text:name="__RefHeading___спальный_вагон_тег_kv_люкс_kv1_св_код_схемыaz_1_2_v1_2"/><text:bookmark-start text:name="спальный_вагон_тег_kv_люкс_kv1_св_код_схемыaz_1_2_v1"/>Спальный вагон (тег &lt;KV&gt;Люкс, &lt;KV1&gt;СВ) код схемы: AZ_1/2_V1<text:bookmark-end text:name="__RefHeading___спальный_вагон_тег_kv_люкс_kv1_св_код_схемыaz_1_2_v1_2"/><text:bookmark-end text:name="спальный_вагон_тег_kv_люкс_kv1_св_код_схемыaz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Л  </text:p>
        </text:list-item>
        <text:list-item>
          <text:p text:style-name="Numbering_20_1_Content_Last"> Количество мест: 18.</text:p>
        </text:list-item>
      </text:list>
      <text:p text:style-name="Text_20_body"><text:span text:style-name="Strong_20_Emphasis">Схема: </text:span>
<draw:frame draw:style-name="mediacenter" draw:name="0" text:anchor-type="paragraph" draw:z-index="0" svg:width="14.313958333333cm" svg:height="5.4504166666667cm"><draw:image xlink:href="Pictures/3229d4920ceb4f30876c091fa5f4535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_купе_код_схемыaz_2_4_v1_3"/><text:bookmark-start text:name="купейный_вагон_тег_kv_купе_код_схемыaz_2_4_v1"/>Купейный вагон (тег&lt;KV&gt;Купе) код схемы: AZ_2/4_V1<text:bookmark-end text:name="__RefHeading___купейный_вагон_тег_kv_купе_код_схемыaz_2_4_v1_3"/><text:bookmark-end text:name="купейный_вагон_тег_kv_купе_код_схемыaz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_Last"> Количество мест: 36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5.134166666667cm" svg:height="4.1539583333333cm"><draw:image xlink:href="Pictures/20bc08b2bd3f573b876c4533e7b5139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az_3_4_v1_4"/><text:bookmark-start text:name="плацкартный_вагон_тег_kv_плац_код_схемыaz_3_4_v1"/>Плацкартный вагон (тег&lt;KV&gt;Плац) код схемы: AZ_3/4_V1<text:bookmark-end text:name="__RefHeading___плацкартный_вагон_тег_kv_плац_код_схемыaz_3_4_v1_4"/><text:bookmark-end text:name="плацкартный_вагон_тег_kv_плац_код_схемыaz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П.</text:p>
        </text:list-item>
        <text:list-item>
          <text:p text:style-name="Numbering_20_1_Content_Last"> Количество мест: 54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13.6525cm" svg:height="3.095625cm"><draw:image xlink:href="Pictures/d7de32a64f52a1b24e564c2dc68a68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6:50</meta:creation-date>
    <dc:creator>Generated</dc:creator>
    <dc:date>2026-09-02T11::06:50</dc:date>
    <dc:language>en-US</dc:language>
    <meta:editing-cycles>1</meta:editing-cycles>
    <meta:editing-duration>PT0S</meta:editing-duration>
    <dc:title>rzd:03layout_other:05az</dc:title>
  </office:meta>
</office:document-meta>
</file>