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"/><text:bookmark-start text:name="__RefHeading___руководство_пользователя_1"/><text:bookmark-start text:name="руководство_пользователя"/>Руководство пользователя<text:bookmark-end text:name="__RefHeading___руководство_пользователя_1"/><text:bookmark-end text:name="руководство_пользователя"/></text:h>
      <text:h text:style-name="Heading_20_2" text:outline-level="2"><text:bookmark-start text:name="__RefHeading___принципы_работы_терминала_2"/><text:bookmark-start text:name="принципы_работы_терминала"/>Принципы работы терминала<text:bookmark-end text:name="__RefHeading___принципы_работы_терминала_2"/><text:bookmark-end text:name="принципы_работы_терминала"/></text:h>
      <text:p text:style-name="Text_20_body">Цель создания заказа – оформление авиабилетов.</text:p>
      <text:p text:style-name="Text_20_body">Создание заказа до этапа бронирования (получения PNR) представляет собой формирование массива данных.</text:p>
      <text:p text:style-name="Text_20_body">Далее пользователь может модифицировать забронированный заказ, добавляя/изменяя/удаляя определённые разделы.</text:p>
      <text:p text:style-name="Text_20_body">Свойства заказа:</text:p>
      <text:list text:style-name="List_20_1" text:continue-numbering="false">
        <text:list-item>
          <text:p text:style-name="List_20_1_Content_First"> максимальное количество пассажиров – 9;</text:p>
        </text:list-item>
        <text:list-item>
          <text:p text:style-name="List_20_1_Content"> перед бронированием обязательно указать ФИО всех пассажиров;</text:p>
        </text:list-item>
        <text:list-item>
          <text:p text:style-name="List_20_1_Content_Last"> оплачиваются билеты по всем пассажирам.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Данные по расписанию рейсов, наличию мест и тарифам также могут быть предоставлены АРС «Сирена-Трэвел».</text:p>
          </table:table-cell>
        </table:table-row>
      </table:table>
      <text:p text:style-name="Text_20_body">Изменение параметров запроса и проведение повторных запросов в Системе возможны на любом этапе создания заказа до регистрации его номера при бронировании.</text:p>
      <text:p text:style-name="Text_20_body">Указание паспортных данных пассажиров обязательно перед проведением оплаты и может быть выполнено на любом этапе до этого.</text:p>
      <text:p text:style-name="Text_20_body">Добавление дополнительных услуг и ремарок необязательно и может быть проведено на любом этапе создания заказа до его оплаты. Добавление в заказ услуги страховки и билетов Аэроэкспресс становится доступным после его <text:a xlink:type="simple" xlink:href="http://wiki.sirena-travel.ru/doku.php?id=term:user:07book" text:style-name="Internet_20_link" text:visited-style-name="Visited_20_Internet_20_Link">бронирования</text:a>.</text:p>
      <text:p text:style-name="Text_20_body">Отказ оплаты возможен по следующим причинам:</text:p>
      <text:list text:style-name="List_20_1" text:continue-numbering="false">
        <text:list-item>
          <text:p text:style-name="List_20_1_Content_First"> сбой при проведении оплаты;</text:p>
        </text:list-item>
        <text:list-item>
          <text:p text:style-name="List_20_1_Content"> указание неверных реквизитов оплаты;</text:p>
        </text:list-item>
        <text:list-item>
          <text:p text:style-name="List_20_1_Content_Last"> ошибка платёжной системы.</text:p>
        </text:list-item>
      </text:list>
      <text:p text:style-name="Text_20_body">Документы о предоставлении услуги авиаперелёта включают:</text:p>
      <text:list text:style-name="List_20_1" text:continue-numbering="false">
        <text:list-item>
          <text:p text:style-name="List_20_1_Content_First"> авиабилеты; </text:p>
        </text:list-item>
        <text:list-item>
          <text:p text:style-name="List_20_1_Content"> документы, подтверждающие оформление дополнительных услуг (например, билет «Аэроэкспресс», страховой полис);</text:p>
        </text:list-item>
        <text:list-item>
          <text:p text:style-name="List_20_1_Content_Last"> сопроводительные финансовые документы.</text:p>
        </text:list-item>
      </text:list>
      <text:p text:style-name="Text_20_body">Формирование заказа включает:</text:p>
      <text:list text:style-name="Numbering_20_1" text:continue-numbering="false">
        <text:list-item>
          <text:p text:style-name="Numbering_20_1_Content_First"> <text:a xlink:type="simple" xlink:href="http://wiki.sirena-travel.ru/doku.php?id=term:user:04passdata" text:style-name="Internet_20_link" text:visited-style-name="Visited_20_Internet_20_Link">Указание данных о пассажирах</text:a>.</text:p>
        </text:list-item>
        <text:list-item>
          <text:p text:style-name="Numbering_20_1_Content"> <text:a xlink:type="simple" xlink:href="http://wiki.sirena-travel.ru/doku.php?id=term:user:05route" text:style-name="Internet_20_link" text:visited-style-name="Visited_20_Internet_20_Link">Выбор маршрута перелёта</text:a> и рейса для каждого сегмента.</text:p>
        </text:list-item>
        <text:list-item>
          <text:p text:style-name="Numbering_20_1_Content_Last"> Включение (по необходимости) <text:a xlink:type="simple" xlink:href="http://wiki.sirena-travel.ru/doku.php?id=term:user:06ssr" text:style-name="Internet_20_link" text:visited-style-name="Visited_20_Internet_20_Link">специальных</text:a>, <text:a xlink:type="simple" xlink:href="http://wiki.sirena-travel.ru/doku.php?id=term:user:07services" text:style-name="Internet_20_link" text:visited-style-name="Visited_20_Internet_20_Link">дополнительных</text:a> услуг и ремарок.</text:p>
        </text:list-item>
      </text:list>
      <text:p text:style-name="Text_20_body"><text:a xlink:type="simple" xlink:href="http://wiki.sirena-travel.ru/doku.php?id=term:user:07book" text:style-name="Internet_20_link" text:visited-style-name="Visited_20_Internet_20_Link">Бронирование заказа</text:a> выполняется после его подтверждения пользователем.</text:p>
      <text:p text:style-name="Text_20_body"><text:a xlink:type="simple" xlink:href="http://wiki.sirena-travel.ru/doku.php?id=term:user:08pay" text:style-name="Internet_20_link" text:visited-style-name="Visited_20_Internet_20_Link">Оплата заказа</text:a> производится после того, как пользователь указал и подтвердил реквизиты оплаты.</text:p>
      <text:p text:style-name="Text_20_body">После оплаты пользователю предоставляется <text:a xlink:type="simple" xlink:href="http://wiki.sirena-travel.ru/doku.php?id=term:user:08pay#обработка_электронных_документов_по_заказу" text:style-name="Internet_20_link" text:visited-style-name="Visited_20_Internet_20_Link">электронная документация по заказу</text:a>.</text:p>
      <text:p text:style-name="Text_20_body">В Системе предусмотрена <text:a xlink:type="simple" xlink:href="http://wiki.sirena-travel.ru/doku.php?id=term:user:09pnrlist" text:style-name="Internet_20_link" text:visited-style-name="Visited_20_Internet_20_Link">работа со списком заказов</text:a>, которая включает следующие возможности:</text:p>
      <text:list text:style-name="List_20_1" text:continue-numbering="false">
        <text:list-item>
          <text:p text:style-name="List_20_1_Content_First"> Поиск заказа (в списке, в очередях заказов).</text:p>
        </text:list-item>
        <text:list-item>
          <text:p text:style-name="List_20_1_Content"> Просмотр информации по заказу, выбранному из списка.</text:p>
        </text:list-item>
        <text:list-item>
          <text:p text:style-name="List_20_1_Content_Last"> Осуществление всех доступных действий с заказом, выбранным из списка.</text:p>
        </text:list-item>
      </text:list>
      <text:p text:style-name="Text_20_body">С оплаченными заказами могут быть проведены следующие <text:a xlink:type="simple" xlink:href="http://wiki.sirena-travel.ru/doku.php?id=term:user:10secondary" text:style-name="Internet_20_link" text:visited-style-name="Visited_20_Internet_20_Link">вторичные операции</text:a>:</text:p>
      <text:list text:style-name="List_20_1" text:continue-numbering="false">
        <text:list-item>
          <text:p text:style-name="List_20_1_Content_First"> деление (для заказов с двумя и более пассажирами);</text:p>
        </text:list-item>
        <text:list-item>
          <text:p text:style-name="List_20_1_Content"> аннуляция;</text:p>
        </text:list-item>
        <text:list-item>
          <text:p text:style-name="List_20_1_Content"> снятие мест;</text:p>
        </text:list-item>
        <text:list-item>
          <text:p text:style-name="List_20_1_Content"> возврат билетов;</text:p>
        </text:list-item>
        <text:list-item>
          <text:p text:style-name="List_20_1_Content_Last"> обмен билетов.</text:p>
        </text:list-item>
      </text:list>
      <text:p text:style-name="Text_20_body">Также в Системе предусмотрена обработка <text:a xlink:type="simple" xlink:href="http://wiki.sirena-travel.ru/doku.php?id=term:user:11_1g" text:style-name="Internet_20_link" text:visited-style-name="Visited_20_Internet_20_Link">заявок 1G</text:a>.</text:p>
      <text:p text:style-name="Text_20_body">Состояние заказа характеризуется его статусом.</text:p>
      <text:p text:style-name="Text_20_body"><text:span text:style-name="Emphasis">Таблица «Статусы заказа»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Название статуса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Не оплачен</text:span></text:p>
          </table:table-cell>
          <table:table-cell office:value-type="string" table:style-name="tablecell">
            <text:p text:style-name="tablealignleft">Присваивается сформированному заказу (по которому подтверждено бронирование). Данный статус может быть изменен на статус <text:span text:style-name="Strong_20_Emphasis">Отменён</text:span> либо <text:span text:style-name="Strong_20_Emphasis">Оплачен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Отменён</text:span></text:p>
          </table:table-cell>
          <table:table-cell office:value-type="string" table:style-name="tablecell">
            <text:p text:style-name="tablealignleft">Присваивается отменённому заказу (возможно отменить заказ, по которому проведено бронирование, но не проведена оплата). Дальнейшие действия над заказом становятся недоступны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Оплачен</text:span></text:p>
          </table:table-cell>
          <table:table-cell office:value-type="string" table:style-name="tablecell">
            <text:p text:style-name="tablealignleft">Присваивается заказу, по которому проведена оплата. Данный статус может быть изменен на статус <text:span text:style-name="Strong_20_Emphasis">Билеты аннулированы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Билеты аннулированы</text:span></text:p>
          </table:table-cell>
          <table:table-cell office:value-type="string" table:style-name="tablecell">
            <text:p text:style-name="tablealignleft">Присваивается аннулированному заказу (возможно аннулировать заказ, по которому проведено и бронирование, и оплата). Дальнейшие действия над заказом становятся недоступны</text:p>
          </table:table-cell>
        </table:table-row>
      </table:table>
      <text:p text:style-name="Text_20_body">Состояние мест по сегментам и дополнительных услуг (SSR) в заказе характеризуется статусами, представленными в таблице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Название статуса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НК (HK)</text:span></text:p>
          </table:table-cell>
          <table:table-cell office:value-type="string" table:style-name="tablecell">
            <text:p text:style-name="tablealignleft">Подтверждено</text:p>
          </table:table-cell>
        </table:table-row>
        <table:table-row>
          <table:table-cell office:value-type="string" table:style-name="tablecell">
            <text:p text:style-name="tablealignleft"><text:span text:style-name="Strong_20_Emphasis">ТТ (NN)</text:span></text:p>
          </table:table-cell>
          <table:table-cell office:value-type="string" table:style-name="tablecell">
            <text:p text:style-name="tablealignleft">На запросе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ОН (UC)</text:span></text:p>
          </table:table-cell>
          <table:table-cell office:value-type="string" table:style-name="tablecell">
            <text:p text:style-name="tablealignleft">Отказ</text:p>
          </table:table-cell>
        </table:table-row>
        <table:table-row>
          <table:table-cell office:value-type="string" table:style-name="tablecell">
            <text:p text:style-name="tablealignleft"><text:span text:style-name="Strong_20_Emphasis">ХХ (XX)</text:span></text:p>
          </table:table-cell>
          <table:table-cell office:value-type="string" table:style-name="tablecell">
            <text:p text:style-name="tablealignleft">Аннулировано</text:p>
          </table:table-cell>
        </table:table-row>
      </table:table>
      <text:h text:style-name="Heading_20_2" text:outline-level="2"><text:bookmark-start text:name="__RefHeading___памятки_3"/><text:bookmark-start text:name="памятки"/>Памятки<text:bookmark-end text:name="__RefHeading___памятки_3"/><text:bookmark-end text:name="памятки"/></text:h>
      <text:list text:style-name="List_20_1" text:continue-numbering="false">
        <text:list-item>
          <text:p text:style-name="LastListParagraph_List_20_1_Content_First"> <text:a xlink:type="simple" xlink:href="http://wiki.sirena-travel.ru/lib/exe/fetch.php?media=term:user:%D0%BA%D0%B0%D0%BA_%D0%BA%D1%83%D0%BF%D0%B8%D1%82%D1%8C_%D0%B0%D0%B2%D0%B8%D0%B0%D0%B1%D0%B8%D0%BB%D0%B5%D1%82%D1%8B.pdf" text:style-name="Internet_20_link" text:visited-style-name="Visited_20_Internet_20_Link">Как купить авиабилеты</text:a></text:p>
        </text:list-item>
      </text:list>
      <text:h text:style-name="Heading_20_2" text:outline-level="2"><text:bookmark-start text:name="__RefHeading___содержание_4"/><text:bookmark-start text:name="содержание"/>Содержание<text:bookmark-end text:name="__RefHeading___содержание_4"/><text:bookmark-end text:name="содержание"/></text:h>
      <text:list text:style-name="List_20_1" text:continue-numbering="false">
        <text:list-item>
          <text:p text:style-name="List_20_1_Content_First"> <text:a xlink:type="simple" xlink:href="http://wiki.sirena-travel.ru/doku.php?id=term:user:02interface" text:style-name="Internet_20_link" text:visited-style-name="Visited_20_Internet_20_Link">Запуск Системы и её интерфейс</text:a></text:p>
        </text:list-item>
        <text:list-item>
          <text:p text:style-name="List_20_1_Content"> <text:a xlink:type="simple" xlink:href="http://wiki.sirena-travel.ru/doku.php?id=term:user:03example" text:style-name="Internet_20_link" text:visited-style-name="Visited_20_Internet_20_Link">Пример оформления авиабилета</text:a></text:p>
        </text:list-item>
        <text:list-item>
          <text:p text:style-name="List_20_1_Content"> <text:a xlink:type="simple" xlink:href="http://wiki.sirena-travel.ru/doku.php?id=term:user:04passdata" text:style-name="Internet_20_link" text:visited-style-name="Visited_20_Internet_20_Link">Указание данных о пассажирах</text:a></text:p>
        </text:list-item>
        <text:list-item>
          <text:p text:style-name="List_20_1_Content"> <text:a xlink:type="simple" xlink:href="http://wiki.sirena-travel.ru/doku.php?id=term:user:05route" text:style-name="Internet_20_link" text:visited-style-name="Visited_20_Internet_20_Link">Формирование маршрута перелёта</text:a></text:p>
        </text:list-item>
        <text:list-item>
          <text:p text:style-name="List_20_1_Content"> <text:a xlink:type="simple" xlink:href="http://wiki.sirena-travel.ru/doku.php?id=term:user:06ssr" text:style-name="Internet_20_link" text:visited-style-name="Visited_20_Internet_20_Link">Добавление специальных услуг (SSR) и ремарок</text:a></text:p>
        </text:list-item>
        <text:list-item>
          <text:p text:style-name="List_20_1_Content"> <text:a xlink:type="simple" xlink:href="http://wiki.sirena-travel.ru/doku.php?id=term:user:07book" text:style-name="Internet_20_link" text:visited-style-name="Visited_20_Internet_20_Link">Бронирование заказа</text:a></text:p>
        </text:list-item>
        <text:list-item>
          <text:p text:style-name="List_20_1_Content"> <text:a xlink:type="simple" xlink:href="http://wiki.sirena-travel.ru/doku.php?id=term:user:07services" text:style-name="Internet_20_link" text:visited-style-name="Visited_20_Internet_20_Link">Бронирование платных услуг</text:a></text:p>
        </text:list-item>
        <text:list-item>
          <text:p text:style-name="List_20_1_Content"> <text:a xlink:type="simple" xlink:href="http://wiki.sirena-travel.ru/doku.php?id=term:user:08pay" text:style-name="Internet_20_link" text:visited-style-name="Visited_20_Internet_20_Link">Оплата заказа</text:a></text:p>
        </text:list-item>
        <text:list-item>
          <text:p text:style-name="List_20_1_Content"> <text:a xlink:type="simple" xlink:href="http://wiki.sirena-travel.ru/doku.php?id=term:user:09pnrlist" text:style-name="Internet_20_link" text:visited-style-name="Visited_20_Internet_20_Link">Работа со списком заказов</text:a></text:p>
        </text:list-item>
        <text:list-item>
          <text:p text:style-name="List_20_1_Content"> <text:a xlink:type="simple" xlink:href="http://wiki.sirena-travel.ru/doku.php?id=term:user:10secondary" text:style-name="Internet_20_link" text:visited-style-name="Visited_20_Internet_20_Link">Вторичные операции с заказом</text:a></text:p>
        </text:list-item>
        <text:list-item>
          <text:p text:style-name="List_20_1_Content"> <text:a xlink:type="simple" xlink:href="http://wiki.sirena-travel.ru/doku.php?id=term:user:11_1g" text:style-name="Internet_20_link" text:visited-style-name="Visited_20_Internet_20_Link">Заявки 1G</text:a></text:p>
        </text:list-item>
        <text:list-item>
          <text:p text:style-name="List_20_1_Content_Last"> <text:a xlink:type="simple" xlink:href="http://wiki.sirena-travel.ru/doku.php?id=term:user:12appendix" text:style-name="Internet_20_link" text:visited-style-name="Visited_20_Internet_20_Link">Примеры использования приложения</text:a></text:p>
        </text:list-item>
      </text:list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doku.php?id=term:user:02interface" text:style-name="Internet_20_link" text:visited-style-name="Visited_20_Internet_20_Link">Запуск Системы и её интерфейс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0::22:55</meta:creation-date>
    <dc:creator>Generated</dc:creator>
    <dc:date>2026-09-02T10::22:55</dc:date>
    <dc:language>en-US</dc:language>
    <meta:editing-cycles>1</meta:editing-cycles>
    <meta:editing-duration>PT0S</meta:editing-duration>
    <dc:title>term:user</dc:title>
  </office:meta>
</office:document-meta>
</file>