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2bab5598d2b2f6b019496c9e01a8e9.png"/>
  <manifest:file-entry manifest:media-type="image/png" manifest:full-path="Pictures/8fb59c72f60b72d8968af501d13f8cca.png"/>
  <manifest:file-entry manifest:media-type="image/png" manifest:full-path="Pictures/60a549aa89b056acf817e53bdae3d8b7.png"/>
  <manifest:file-entry manifest:media-type="image/png" manifest:full-path="Pictures/c5adbc638dd71f38724c3ae235139f58.png"/>
  <manifest:file-entry manifest:media-type="image/png" manifest:full-path="Pictures/73dc866c8bfe1e624cb0468dfdd14f85.png"/>
  <manifest:file-entry manifest:media-type="image/png" manifest:full-path="Pictures/b374a21aeda88c8baf243a3620229be1.png"/>
  <manifest:file-entry manifest:media-type="image/png" manifest:full-path="Pictures/3c1dec916dea1b78823978f1f1f837da.png"/>
  <manifest:file-entry manifest:media-type="image/png" manifest:full-path="Pictures/365e4302ad0f764babc843760df2ee73.png"/>
  <manifest:file-entry manifest:media-type="image/png" manifest:full-path="Pictures/63439ccb04f0ee34607910ea1b9d66aa.png"/>
  <manifest:file-entry manifest:media-type="image/png" manifest:full-path="Pictures/8a44419e618d1ae91cec7229ff6830fa.png"/>
  <manifest:file-entry manifest:media-type="image/png" manifest:full-path="Pictures/864613448d706a6f84a2eaee20bf00d7.png"/>
  <manifest:file-entry manifest:media-type="image/png" manifest:full-path="Pictures/b2aee14ce1010bd9258219f74e778e9f.png"/>
  <manifest:file-entry manifest:media-type="image/png" manifest:full-path="Pictures/6b986ee9722f055e06d31e26c9582ad5.png"/>
  <manifest:file-entry manifest:media-type="image/png" manifest:full-path="Pictures/6db5d858a18e91bb986b514af6c7d9cc.png"/>
  <manifest:file-entry manifest:media-type="image/png" manifest:full-path="Pictures/92016929dd059e7d2bc2eb6a8f515ef4.png"/>
  <manifest:file-entry manifest:media-type="image/png" manifest:full-path="Pictures/841474600ee5be18dcafbb26d405a1a9.png"/>
  <manifest:file-entry manifest:media-type="image/png" manifest:full-path="Pictures/5f25df06d15b2737ee0812a3c1e33827.png"/>
  <manifest:file-entry manifest:media-type="image/png" manifest:full-path="Pictures/6430a57c8b02d379e0e40160c9b337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m:user:04passdata"/><text:bookmark-start text:name="__RefHeading___указание_данных_о_пассажирах_1"/><text:bookmark-start text:name="указание_данных_о_пассажирах"/>Указание данных о пассажирах<text:bookmark-end text:name="__RefHeading___указание_данных_о_пассажирах_1"/><text:bookmark-end text:name="указание_данных_о_пассажирах"/></text:h>
      <text:h text:style-name="Heading_20_3" text:outline-level="3"><text:bookmark-start text:name="__RefHeading___количество_и_категория_пассажиров_2"/><text:bookmark-start text:name="количество_и_категория_пассажиров"/>Количество и категория пассажиров<text:bookmark-end text:name="__RefHeading___количество_и_категория_пассажиров_2"/><text:bookmark-end text:name="количество_и_категория_пассажиров"/></text:h>
      <text:p text:style-name="Text_20_body">Указание количества пассажиров производится в разделе <text:span text:style-name="Strong_20_Emphasis">Пассажиры</text:span> блока <text:span text:style-name="Strong_20_Emphasis">Заказ</text:span>.<text:line-break/>
<text:line-break/>
<draw:frame draw:style-name="mediacenter" draw:name="Раздел &quot;Пассажиры&quot; блока &quot;Заказ&quot; индивидуального заказа Legend" text:anchor-type="paragraph" draw:z-index="0" svg:width="10.583333333333cm"><draw:text-box><text:p text:style-name="legendcenter"><draw:frame draw:style-name="mediacenter" draw:name="Раздел &quot;Пассажиры&quot; блока &quot;Заказ&quot; индивидуального заказа" text:anchor-type="paragraph" draw:z-index="0" svg:width="10.583333333333cm" svg:height="15.155131264916cm"><draw:image xlink:href="Pictures/c82bab5598d2b2f6b019496c9e01a8e9.png" xlink:type="simple" xlink:show="embed" xlink:actuate="onLoad"/></draw:frame>Раздел "Пассажиры" блока "Заказ" индивидуального заказа</text:p></draw:text-box></draw:frame>
<text:line-break/>
Предусмотрено указание количества пассажиров по основным категориям:</text:p>
      <text:list text:style-name="List_20_1" text:continue-numbering="false">
        <text:list-item>
          <text:p text:style-name="List_20_1_Content_First"> <text:span text:style-name="Strong_20_Emphasis">Взрослый (ААА)</text:span> (12 и более лет);</text:p>
        </text:list-item>
        <text:list-item>
          <text:p text:style-name="List_20_1_Content"> <text:span text:style-name="Strong_20_Emphasis">Ребёнок (РБГ)</text:span> (2-11 лет);</text:p>
        </text:list-item>
        <text:list-item>
          <text:p text:style-name="List_20_1_Content_Last"> <text:span text:style-name="Strong_20_Emphasis">Младенец (РМГ)</text:span> (до 2 лет).</text:p>
        </text:list-item>
      </text:list>
      <text:p text:style-name="Text_20_body">Для того чтобы установить количество пассажиров основных категорий, вручную и/или с помощью кнопок <draw:frame draw:style-name="media" draw:name="1" text:anchor-type="as-char" draw:z-index="1" svg:width="0.26458333333333cm" svg:height="0.37482638888889cm"><draw:image xlink:href="Pictures/8fb59c72f60b72d8968af501d13f8cca.png" xlink:type="simple" xlink:show="embed" xlink:actuate="onLoad"/></draw:frame>, укажите нужные значения в полях соответствующих категорий.<text:line-break/>
<text:line-break/>
По умолчанию в заказ включён 1 взрослый пассажир.<text:line-break/>
<text:line-break/>
Для индивидуального заказа справа от заголовка раздела <text:span text:style-name="Strong_20_Emphasis">Пассажиры</text:span> отражается количество пассажиров по основным категориям в формате <text:span text:style-name="Source_20_Text">а-б-в</text:span>, где <text:span text:style-name="Emphasis">а, б</text:span> и <text:span text:style-name="Emphasis">в</text:span> — количество пассажиров соответствующей категории.<text:line-break/>
<text:line-break/>
Для группового заказа справа от заголовка раздела <text:span text:style-name="Strong_20_Emphasis">Пассажиры</text:span> отражается количество включённых в заказ записей пассажиров и общее количество пассажиров в заказе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ри указании количества пассажиров в групповом заказе следует предусмотреть количество дополнительных мест, которые будут отведены пассажирам особых категорий и/или багажу.</text:p>
          </table:table-cell>
        </table:table-row>
      </table:table>
      <text:p text:style-name="Text_20_body">Для того чтобы добавить пассажира(-ов) определённой категории и/или возраста:<text:line-break/>
<text:line-break/>
1. Нажмите кнопку <draw:frame draw:style-name="media" draw:name="2" text:anchor-type="as-char" draw:z-index="2" svg:width="0.26458333333333cm" svg:height="0.26458333333333cm"><draw:image xlink:href="Pictures/60a549aa89b056acf817e53bdae3d8b7.png" xlink:type="simple" xlink:show="embed" xlink:actuate="onLoad"/></draw:frame>. В раздел <text:span text:style-name="Strong_20_Emphasis">Пассажиры</text:span> блока <text:span text:style-name="Strong_20_Emphasis">Заказ</text:span> будут добавлены следующие поля:</text:p>
      <text:list text:style-name="List_20_1" text:continue-numbering="false">
        <text:list-item>
          <text:p text:style-name="List_20_1_Content_First"> <text:span text:style-name="Strong_20_Emphasis">Категория</text:span> — категория пассажира; параметр указывается вручную или выбирается из выпадающего списка при нажатии кнопки <draw:frame draw:style-name="media" draw:name="3" text:anchor-type="as-char" draw:z-index="3" svg:width="0.26458333333333cm" svg:height="0.26458333333333cm"><draw:image xlink:href="Pictures/c5adbc638dd71f38724c3ae235139f58.png" xlink:type="simple" xlink:show="embed" xlink:actuate="onLoad"/></draw:frame> , по умолчанию не устанавливается;</text:p>
        </text:list-item>
        <text:list-item>
          <text:p text:style-name="List_20_1_Content"> <text:span text:style-name="Strong_20_Emphasis">Кол-во</text:span> — количество пассажиров указанной категории; параметр указывается вручную и/или с помощью кнопок <draw:frame draw:style-name="media" draw:name="4" text:anchor-type="as-char" draw:z-index="4" svg:width="0.26458333333333cm" svg:height="0.37482638888889cm"><draw:image xlink:href="Pictures/8fb59c72f60b72d8968af501d13f8cca.png" xlink:type="simple" xlink:show="embed" xlink:actuate="onLoad"/></draw:frame>, по умолчанию устанавливается равным 1;</text:p>
        </text:list-item>
        <text:list-item>
          <text:p text:style-name="List_20_1_Content_Last"> <text:span text:style-name="Strong_20_Emphasis">Возраст</text:span> — возраст пассажиров указанной категории; параметр указывается вручную и/или с помощью кнопок <draw:frame draw:style-name="media" draw:name="5" text:anchor-type="as-char" draw:z-index="5" svg:width="0.26458333333333cm" svg:height="0.37482638888889cm"><draw:image xlink:href="Pictures/8fb59c72f60b72d8968af501d13f8cca.png" xlink:type="simple" xlink:show="embed" xlink:actuate="onLoad"/></draw:frame>, по умолчанию устанавливается равным 30 для взрослого пассажира.</text:p>
        </text:list-item>
      </text:list>
      <text:p text:style-name="Text_20_body"><draw:frame draw:style-name="mediacenter" draw:name="Добавление пассажиров в разделе &quot;Пассажиры&quot; Legend" text:anchor-type="paragraph" draw:z-index="0" svg:width="10.583333333333cm"><draw:text-box><text:p text:style-name="legendcenter"><draw:frame draw:style-name="mediacenter" draw:name="Добавление пассажиров в разделе &quot;Пассажиры&quot;" text:anchor-type="paragraph" draw:z-index="6" svg:width="10.583333333333cm" svg:height="3.918765743073cm"><draw:image xlink:href="Pictures/73dc866c8bfe1e624cb0468dfdd14f85.png" xlink:type="simple" xlink:show="embed" xlink:actuate="onLoad"/></draw:frame>Добавление пассажиров в разделе "Пассажиры"</text:p></draw:text-box></draw:frame>
<text:line-break/>
2. Укажите значения полей <text:span text:style-name="Strong_20_Emphasis">Категория</text:span>, <text:span text:style-name="Strong_20_Emphasis">Кол-во</text:span>, <text:span text:style-name="Strong_20_Emphasis">Возраст</text:span>.<text:line-break/>
<text:line-break/>
Для того чтобы удалить добавленного(-ых) пассажира(-ов) заданных категории/возраста, нажмите кнопку <draw:frame draw:style-name="media" draw:name="7" text:anchor-type="as-char" draw:z-index="7" svg:width="0.26458333333333cm" svg:height="0.26458333333333cm"><draw:image xlink:href="Pictures/b374a21aeda88c8baf243a3620229be1.png" xlink:type="simple" xlink:show="embed" xlink:actuate="onLoad"/></draw:frame>.<text:line-break/>
<text:line-break/>
Для того чтобы удалить всю информацию по пассажирам, включая данные, введённые в блоке <text:span text:style-name="Strong_20_Emphasis">Фильтры</text:span>, нажмите кнопку <draw:frame draw:style-name="media" draw:name="8" text:anchor-type="as-char" draw:z-index="8" svg:width="1.984375cm" svg:height="0.50819359756098cm"><draw:image xlink:href="Pictures/3c1dec916dea1b78823978f1f1f837da.png" xlink:type="simple" xlink:show="embed" xlink:actuate="onLoad"/></draw:frame>.<text:line-break/>
<text:line-break/></text:p>
      <text:h text:style-name="Heading_20_3" text:outline-level="3"><text:bookmark-start text:name="__RefHeading___подробные_данные_о_пассажирах_3"/><text:bookmark-start text:name="подробные_данные_о_пассажирах"/>Подробные данные о пассажирах<text:bookmark-end text:name="__RefHeading___подробные_данные_о_пассажирах_3"/><text:bookmark-end text:name="подробные_данные_о_пассажирах"/></text:h>
      <text:p text:style-name="Text_20_body">Для того чтобы указать подробную информацию по пассажирам в разделе <text:span text:style-name="Strong_20_Emphasis">Пассажиры</text:span> блока <text:span text:style-name="Strong_20_Emphasis">Заказ</text:span>, нажмите кнопку <draw:frame draw:style-name="media" draw:name="9" text:anchor-type="as-char" draw:z-index="9" svg:width="1.984375cm" svg:height="0.57442434210526cm"><draw:image xlink:href="Pictures/365e4302ad0f764babc843760df2ee73.png" xlink:type="simple" xlink:show="embed" xlink:actuate="onLoad"/></draw:frame>.<text:line-break/>
<text:line-break/>
<draw:frame draw:style-name="mediacenter" draw:name="Кнопка &quot;Данные&quot; раздела &quot;Пассажиры&quot; Legend" text:anchor-type="paragraph" draw:z-index="0" svg:width="10.583333333333cm"><draw:text-box><text:p text:style-name="legendcenter"><draw:frame draw:style-name="mediacenter" draw:name="Кнопка &quot;Данные&quot; раздела &quot;Пассажиры&quot;" text:anchor-type="paragraph" draw:z-index="10" svg:width="10.583333333333cm" svg:height="8.2595465393795cm"><draw:image xlink:href="Pictures/63439ccb04f0ee34607910ea1b9d66aa.png" xlink:type="simple" xlink:show="embed" xlink:actuate="onLoad"/></draw:frame>Кнопка "Данные" раздела "Пассажиры"</text:p></draw:text-box></draw:frame>
<text:line-break/>
После нажатия кнопки <text:span text:style-name="Strong_20_Emphasis">Данные</text:span> для указания подробной информации по пассажирам в блоке <text:span text:style-name="Strong_20_Emphasis">Фильтры</text:span> будет представлена форма <text:span text:style-name="Strong_20_Emphasis">Пассажир</text:span> с порядковым номером записи пассажира в заказе.<text:line-break/>
<text:line-break/>
<draw:frame draw:style-name="mediacenter" draw:name="Форма &quot;Пассажир&quot; в блоке &quot;Фильтры&quot; Legend" text:anchor-type="paragraph" draw:z-index="0" svg:width="15.875cm"><draw:text-box><text:p text:style-name="legendcenter"><draw:frame draw:style-name="mediacenter" draw:name="Форма &quot;Пассажир&quot; в блоке &quot;Фильтры&quot;" text:anchor-type="paragraph" draw:z-index="11" svg:width="15.875cm" svg:height="6.7354765013055cm"><draw:image xlink:href="Pictures/8a44419e618d1ae91cec7229ff6830fa.png" xlink:type="simple" xlink:show="embed" xlink:actuate="onLoad"/></draw:frame>Форма "Пассажир" в блоке "Фильтры"</text:p></draw:text-box></draw:frame>
<text:line-break/>
Для того чтобы добавить пассажира при открытой форме <text:span text:style-name="Strong_20_Emphasis">Пассажир</text:span>, нажмите кнопку <draw:frame draw:style-name="media" draw:name="12" text:anchor-type="as-char" draw:z-index="12" svg:width="0.26458333333333cm" svg:height="0.26458333333333cm"><draw:image xlink:href="Pictures/60a549aa89b056acf817e53bdae3d8b7.png" xlink:type="simple" xlink:show="embed" xlink:actuate="onLoad"/></draw:frame> в разделе <text:span text:style-name="Strong_20_Emphasis">Пассажиры</text:span> блока <text:span text:style-name="Strong_20_Emphasis">Заказ</text:span>. В результате будет добавлена строка с данными пассажира.<text:line-break/>
<text:line-break/>
<draw:frame draw:style-name="mediacenter" draw:name="Добавление пассажира в индивидуальный заказ при открытой форме &quot;Пассажиры&quot; Legend" text:anchor-type="paragraph" draw:z-index="0" svg:width="9.2604166666667cm" style:rel-width="100%"><draw:text-box><text:p text:style-name="legendcenter"><draw:frame draw:style-name="mediacenter" draw:name="Добавление пассажира в индивидуальный заказ при открытой форме &quot;Пассажиры&quot;" text:anchor-type="paragraph" draw:z-index="13" svg:width="9.2604166666667cm" style:rel-width="100%" svg:height="2.8690963476071cm" style:rel-height="scale"><draw:image xlink:href="Pictures/864613448d706a6f84a2eaee20bf00d7.png" xlink:type="simple" xlink:show="embed" xlink:actuate="onLoad"/></draw:frame>Добавление пассажира в индивидуальный заказ при открытой форме "Пассажиры"</text:p></draw:text-box></draw:frame></text:p>
      <text:p text:style-name="Horizontal_20_Line"/>
      <text:p text:style-name="Text_20_body"><draw:frame draw:style-name="mediacenter" draw:name="Добавление пассажира в групповой заказ при открытой форме &quot;Пассажиры&quot; Legend" text:anchor-type="paragraph" draw:z-index="0" svg:width="9.2604166666667cm" style:rel-width="100%"><draw:text-box><text:p text:style-name="legendcenter"><draw:frame draw:style-name="mediacenter" draw:name="Добавление пассажира в групповой заказ при открытой форме &quot;Пассажиры&quot;" text:anchor-type="paragraph" draw:z-index="14" svg:width="9.2604166666667cm" style:rel-width="100%" svg:height="3.0623070987654cm" style:rel-height="scale"><draw:image xlink:href="Pictures/b2aee14ce1010bd9258219f74e778e9f.png" xlink:type="simple" xlink:show="embed" xlink:actuate="onLoad"/></draw:frame>Добавление пассажира в групповой заказ при открытой форме "Пассажиры"</text:p></draw:text-box></draw:frame></text:p>
      <text:p text:style-name="Text_20_body">Для того чтобы перейти к данным нужного пассажира, щёлкните по соответствующей записи в разделе <text:span text:style-name="Strong_20_Emphasis">Пассажиры</text:span> блока <text:span text:style-name="Strong_20_Emphasis">Заказ</text:span>.</text:p>
      <text:p text:style-name="Text_20_body">Для того чтобы удалить данные выбранного пассажира, нажмите кнопку <draw:frame draw:style-name="media" draw:name="15" text:anchor-type="as-char" draw:z-index="15" svg:width="1.984375cm" svg:height="0.53425480769231cm"><draw:image xlink:href="Pictures/6b986ee9722f055e06d31e26c9582ad5.png" xlink:type="simple" xlink:show="embed" xlink:actuate="onLoad"/></draw:frame>  на форме <text:span text:style-name="Strong_20_Emphasis">Пассажир</text:span> или кнопку <draw:frame draw:style-name="media" draw:name="16" text:anchor-type="as-char" draw:z-index="16" svg:width="0.26458333333333cm" svg:height="0.26458333333333cm"><draw:image xlink:href="Pictures/b374a21aeda88c8baf243a3620229be1.png" xlink:type="simple" xlink:show="embed" xlink:actuate="onLoad"/></draw:frame>  на соответствующей записи в разделе <text:span text:style-name="Strong_20_Emphasis">Пассажиры</text:span> блока <text:span text:style-name="Strong_20_Emphasis">Заказ</text:span>. Будет представлен запрос на подтверждение удаления.</text:p>
      <text:p text:style-name="Text_20_body"><draw:frame draw:style-name="mediacenter" draw:name="Запрос на удаление данных пассажира из заказа Legend" text:anchor-type="paragraph" draw:z-index="0" svg:width="9.2604166666667cm" style:rel-width="100%"><draw:text-box><text:p text:style-name="legendcenter"><draw:frame draw:style-name="mediacenter" draw:name="Запрос на удаление данных пассажира из заказа" text:anchor-type="paragraph" draw:z-index="17" svg:width="9.2604166666667cm" style:rel-width="100%" svg:height="3.4463482481061cm" style:rel-height="scale"><draw:image xlink:href="Pictures/6db5d858a18e91bb986b514af6c7d9cc.png" xlink:type="simple" xlink:show="embed" xlink:actuate="onLoad"/></draw:frame>Запрос на удаление данных пассажира из заказа</text:p></draw:text-box></draw:frame></text:p>
      <text:p text:style-name="Text_20_body">Для того чтобы подтвердить удаление данных пассажира из заказа, нажмите кнопку <draw:frame draw:style-name="media" draw:name="18" text:anchor-type="as-char" draw:z-index="18" svg:width="1.3229166666667cm" svg:height="0.4164737654321cm"><draw:image xlink:href="Pictures/92016929dd059e7d2bc2eb6a8f515ef4.png" xlink:type="simple" xlink:show="embed" xlink:actuate="onLoad"/></draw:frame>. Удаление данных пассажира из заказа отражается в разделе <text:span text:style-name="Strong_20_Emphasis">Пассажиры</text:span> блока <text:span text:style-name="Strong_20_Emphasis">Заказ</text:span> удалением соответствующей записи.<text:line-break/>Для того чтобы отменить удаление данных пассажира, нажмите кнопку <draw:frame draw:style-name="media" draw:name="19" text:anchor-type="as-char" draw:z-index="19" svg:width="1.3229166666667cm" svg:height="0.4164737654321cm"><draw:image xlink:href="Pictures/841474600ee5be18dcafbb26d405a1a9.png" xlink:type="simple" xlink:show="embed" xlink:actuate="onLoad"/></draw:frame>.<text:line-break/>По каждому пассажиру на форме <text:span text:style-name="Strong_20_Emphasis">Пассажир</text:span> заполняются данные, представленные в таблице.</text:p>
      <text:p text:style-name="Text_20_body"><text:span text:style-name="Emphasis">Таблица «Информация по пассажирам»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 table:number-columns-spanned="2">
            <text:p text:style-name="tablealigncenter">  Обязательные поля (отмечены звёздочкой *)  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trong_20_Emphasis">Фамилия</text:span></text:p>
          </table:table-cell>
          <table:table-cell office:value-type="string" table:style-name="tablecell">
            <text:p text:style-name="tablealignleft">Фамилия пассажира. Указывается вручную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Имя Отчество</text:span></text:p>
          </table:table-cell>
          <table:table-cell office:value-type="string" table:style-name="tablecell">
            <text:p text:style-name="tablealignleft">Имя и отчество пассажира. Указывается вручную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Пол</text:span></text:p>
          </table:table-cell>
          <table:table-cell office:value-type="string" table:style-name="tablecell">
            <text:p text:style-name="tablealignleft">Пол пассажира. Выбирается из спис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Дата рождения</text:span></text:p>
          </table:table-cell>
          <table:table-cell office:value-type="string" table:style-name="tablecell">
            <text:p text:style-name="tablealignleft">Дата рождения пассажира (по умолчанию устанавливается равной текущей дате -30 лет для категории <text:span text:style-name="Strong_20_Emphasis">Взрослый</text:span>, -11 лет — для категории <text:span text:style-name="Strong_20_Emphasis">Ребёнок</text:span>, -1 год — для категории <text:span text:style-name="Strong_20_Emphasis">Младенец</text:span>). Указывается вручную в формате <text:span text:style-name="Source_20_Text">ДД.ММ.ГГГГ</text:span> или через календарь по нажатию кнопки <draw:frame draw:style-name="media" draw:name="20" text:anchor-type="as-char" draw:z-index="20" svg:width="0.26458333333333cm" svg:height="0.2849358974359cm"><draw:image xlink:href="Pictures/5f25df06d15b2737ee0812a3c1e33827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Тип документа</text:span></text:p>
          </table:table-cell>
          <table:table-cell office:value-type="string" table:style-name="tablecell">
            <text:p text:style-name="tablealignleft">Код типа документа, удостоверяющего личность пассажира. Указывается вручную или выбирается из спис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Государство-эмитент</text:span></text:p>
          </table:table-cell>
          <table:table-cell office:value-type="string" table:style-name="tablecell">
            <text:p text:style-name="tablealignleft">Код государства, которое выдало документ, удостоверяющий личность пассажира. Указывается вручную или выбирается из выпадающего списка.<text:line-break/><text:line-break/>При выборе<text:span text:style-name="Strong_20_Emphasis"> Тип документа</text:span> = <text:span text:style-name="Source_20_Text">ПС</text:span> (паспорт) или <text:span text:style-name="Source_20_Text">ПСП</text:span> (загранпаспорт гражданина РФ) по умолчанию устанавливается значение РФ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Номер документа</text:span></text:p>
          </table:table-cell>
          <table:table-cell office:value-type="string" table:style-name="tablecell">
            <text:p text:style-name="tablealignleft">Номер документа, удостоверяющего личность пассажира. Указывается вручную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Окончание действия</text:span></text:p>
          </table:table-cell>
          <table:table-cell office:value-type="string" table:style-name="tablecell">
            <text:p text:style-name="tablealignleft">Дата окончания действия документа, удостоверяющего личность пассажира (по умолчанию устанавливается равной текущей дате +2 года). Указывается вручную в формате <text:span text:style-name="Source_20_Text">ДД.ММ.ГГГГ</text:span> или через календарь по нажатию кнопки <draw:frame draw:style-name="media" draw:name="21" text:anchor-type="as-char" draw:z-index="21" svg:width="0.26458333333333cm" svg:height="0.2849358974359cm"><draw:image xlink:href="Pictures/5f25df06d15b2737ee0812a3c1e33827.png" xlink:type="simple" xlink:show="embed" xlink:actuate="onLoad"/></draw:frame>.<text:line-break/><text:line-break/>Поле является обязательным и доступно для редактирования у определённых типов документов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Категория</text:span></text:p>
          </table:table-cell>
          <table:table-cell office:value-type="string" table:style-name="tablecell">
            <text:p text:style-name="tablealignleft">Код категории пассажира. Указывается вручную или выбирается из выпадающего списка. По умолчанию значение категории определяется возрастом пассажира (например, <text:span text:style-name="Source_20_Text">ААА</text:span> — для пассажиров 12+ лет)</text:p>
          </table:table-cell>
        </table:table-row>
        <table:table-row>
          <table:table-cell office:value-type="string" table:style-name="tablecell" table:number-columns-spanned="2">
            <text:p text:style-name="tablealigncenter">  Дополнительные поля  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trong_20_Emphasis">Льготный документ</text:span></text:p>
          </table:table-cell>
          <table:table-cell office:value-type="string" table:style-name="tablecell">
            <text:p text:style-name="tablealignleft">Номер льготного документа, относящегося к категории пассажира, который имеет право на льготу. Указывается вручную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Окончание действия ЛД</text:span></text:p>
          </table:table-cell>
          <table:table-cell office:value-type="string" table:style-name="tablecell">
            <text:p text:style-name="tablealignleft">Дата окончания действия льготного документа. Указывается вручную в формате <text:span text:style-name="Source_20_Text">ДД.ММ.ГГГГ</text:span> или через календарь по нажатию кнопки <draw:frame draw:style-name="media" draw:name="22" text:anchor-type="as-char" draw:z-index="22" svg:width="0.26458333333333cm" svg:height="0.2849358974359cm"><draw:image xlink:href="Pictures/5f25df06d15b2737ee0812a3c1e33827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Сопровождающий</text:span></text:p>
          </table:table-cell>
          <table:table-cell office:value-type="string" table:style-name="tablecell">
            <text:p text:style-name="tablealignleft">Взрослый пассажир, сопровождающий младенца (поле активно только для категории <text:span text:style-name="Strong_20_Emphasis">РМГ</text:span>). Выбирается из выпадающего списка, который содержит ФИО ранее введённых взрослых пассажиров</text:p>
          </table:table-cell>
        </table:table-row>
        <table:table-row>
          <table:table-cell office:value-type="string" table:style-name="tablecell">
            <text:p text:style-name="tablealignleft"><text:span text:style-name="Strong_20_Emphasis">Число мест</text:span></text:p>
          </table:table-cell>
          <table:table-cell office:value-type="string" table:style-name="tablecell">
            <text:p text:style-name="tablealignleft">Число мест, занимаемых пассажиром (по умолчанию 1). Параметр предусмотрен для бронирования дополнительных мест пассажиру с <text:a xlink:type="simple" xlink:href="http://wiki.sirena-travel.ru/doku.php?id=term:user:06ssr" text:style-name="Internet_20_link" text:visited-style-name="Visited_20_Internet_20_Link">особыми характеристиками</text:a>. Количество мест устанавливается вручную или с помощью кнопок <draw:frame draw:style-name="media" draw:name="23" text:anchor-type="as-char" draw:z-index="23" svg:width="0.26458333333333cm" svg:height="0.37482638888889cm"><draw:image xlink:href="Pictures/8fb59c72f60b72d8968af501d13f8cca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Тип SSR для доп. мест</text:span></text:p>
          </table:table-cell>
          <table:table-cell office:value-type="string" table:style-name="tablecell">
            <text:p text:style-name="tablealignleft">Код дополнительной услуги (SSR) по дополнительным местам и комментарий к ней (значение по умолчанию — <text:span text:style-name="Source_20_Text">Не выбрано</text:span>). Код выбирается из списка, комментарий указывается вручную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Багаж на борту</text:span></text:p>
          </table:table-cell>
          <table:table-cell office:value-type="string" table:style-name="tablecell">
            <text:p text:style-name="tablealignleft">Использование дополнительных багажных мест для пассажира (SSR <text:span text:style-name="Source_20_Text">БГЖК</text:span>). При установке флажка становится доступным поле комментария, который указывается вручную. Количество дополнительных багажных мест регулируется с помощью кнопок <draw:frame draw:style-name="media" draw:name="24" text:anchor-type="as-char" draw:z-index="24" svg:width="0.26458333333333cm" svg:height="0.26458333333333cm"><draw:image xlink:href="Pictures/60a549aa89b056acf817e53bdae3d8b7.png" xlink:type="simple" xlink:show="embed" xlink:actuate="onLoad"/></draw:frame> и <draw:frame draw:style-name="media" draw:name="25" text:anchor-type="as-char" draw:z-index="25" svg:width="0.26458333333333cm" svg:height="0.26458333333333cm"><draw:image xlink:href="Pictures/b374a21aeda88c8baf243a3620229be1.png" xlink:type="simple" xlink:show="embed" xlink:actuate="onLoad"/></draw:frame> (добавление/удаление багажных мест также добавляет/удаляет соответствующие поля комментария к ним). Багажные места автоматически оформляются в виде дополнительных пассажиров с именем <text:span text:style-name="Source_20_Text">CBBG</text:span> и фамилией основного пассажира</text:p>
          </table:table-cell>
        </table:table-row>
        <table:table-row>
          <table:table-cell office:value-type="string" table:style-name="tablecell" table:number-columns-spanned="2">
            <text:p text:style-name="tablealigncenter">  Контактная информация  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trong_20_Emphasis">Тип контакта</text:span></text:p>
          </table:table-cell>
          <table:table-cell office:value-type="string" table:style-name="tablecell">
            <text:p text:style-name="tablealignleft">Тип контактной информации выбирается из спис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Номер или адрес</text:span></text:p>
          </table:table-cell>
          <table:table-cell office:value-type="string" table:style-name="tablecell">
            <text:p text:style-name="tablealignleft">Номер или адрес, соответствующий выбранному типу контакта. Указывается вручную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Для SSR <text:span text:style-name="Source_20_Text">БГЖК</text:span> не требуется ни дополнительное место в поле <text:span text:style-name="Strong_20_Emphasis">Число мест</text:span>, ни специальный пассажир (с именем <text:span text:style-name="Source_20_Text">БГЖК</text:span>).</text:p>
          </table:table-cell>
        </table:table-row>
      </table:table>
      <text:p text:style-name="Text_20_body">Для того чтобы добавить строку контактной информации, нажмите кнопку <draw:frame draw:style-name="media" draw:name="26" text:anchor-type="as-char" draw:z-index="26" svg:width="0.26458333333333cm" svg:height="0.26458333333333cm"><draw:image xlink:href="Pictures/60a549aa89b056acf817e53bdae3d8b7.png" xlink:type="simple" xlink:show="embed" xlink:actuate="onLoad"/></draw:frame>, для удаления —  <draw:frame draw:style-name="media" draw:name="27" text:anchor-type="as-char" draw:z-index="27" svg:width="0.26458333333333cm" svg:height="0.26458333333333cm"><draw:image xlink:href="Pictures/b374a21aeda88c8baf243a3620229be1.png" xlink:type="simple" xlink:show="embed" xlink:actuate="onLoad"/></draw:frame> (единственная строка не удаляется, а очищается)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Для бронирования заказа у каждого пассажира достаточно указать только его ФИО, пол и дату рождения. Для оплаты заказа — необходимо указать все обязательные данные.</text:p>
          </table:table-cell>
        </table:table-row>
      </table:table>
      <text:h text:style-name="Heading_20_3" text:outline-level="3"><text:bookmark-start text:name="__RefHeading___изменение_данных_о_пассажире_в_забронированном_заказе_4"/><text:bookmark-start text:name="изменение_данных_о_пассажире_в_забронированном_заказе"/>Изменение данных о пассажире в забронированном заказе<text:bookmark-end text:name="__RefHeading___изменение_данных_о_пассажире_в_забронированном_заказе_4"/><text:bookmark-end text:name="изменение_данных_о_пассажире_в_забронированном_заказе"/></text:h>
      <text:p text:style-name="Text_20_body">Предусмотрена возможность изменить данные пассажира в забронированном заказе (который имеет номер и статус <text:span text:style-name="Strong_20_Emphasis">Не оплачен</text:span>).</text:p>
      <text:p text:style-name="Text_20_body"><draw:frame draw:style-name="mediacenter" draw:name="Раздел &quot;Пассажиры&quot; забронированного заказа Legend" text:anchor-type="paragraph" draw:z-index="0" svg:width="10.583333333333cm"><draw:text-box><text:p text:style-name="legendcenter"><draw:frame draw:style-name="mediacenter" draw:name="Раздел &quot;Пассажиры&quot; забронированного заказа" text:anchor-type="paragraph" draw:z-index="28" svg:width="10.583333333333cm" svg:height="15.155131264916cm"><draw:image xlink:href="Pictures/6430a57c8b02d379e0e40160c9b33796.png" xlink:type="simple" xlink:show="embed" xlink:actuate="onLoad"/></draw:frame>Раздел "Пассажиры" забронированного заказа</text:p></draw:text-box></draw:frame></text:p>
      <text:p text:style-name="Text_20_body">Для того чтобы изменить данные пассажира:<text:line-break/>
1) Щёлкните по соответствующей записи в разделе <text:span text:style-name="Strong_20_Emphasis">Пассажиры</text:span>. В блоке <text:span text:style-name="Strong_20_Emphasis">Фильтры</text:span> будет представлена форма <text:span text:style-name="Strong_20_Emphasis">Пассажир</text:span> с данными выбранного пассажира. <text:line-break/>
2) Внесите изменения в данные. В заголовок формы <text:span text:style-name="Strong_20_Emphasis">Пассажир</text:span> и запись с именем выбранного пассажира в разделе <text:span text:style-name="Strong_20_Emphasis">Пассажиры</text:span> блока <text:span text:style-name="Strong_20_Emphasis">Заказ</text:span> будет добавлен суффикс <text:span text:style-name="Strong_20_Emphasis">(изм.)</text:span>, кнопки <text:span text:style-name="Strong_20_Emphasis">Сохранить</text:span> / <text:span text:style-name="Strong_20_Emphasis">Очистить</text:span>  станут активными. <text:line-break/>
3) Нажмите кнопку <text:span text:style-name="Strong_20_Emphasis">Сохранить</text:span> и подтвердите изменения.</text:p>
      <text:p text:style-name="Text_20_body">Для того чтобы удалить данные пассажира из заказа, нажмите кнопку <draw:frame draw:style-name="media" draw:name="29" text:anchor-type="as-char" draw:z-index="29" svg:width="0.396875cm" svg:height="0.396875cm"><draw:image xlink:href="Pictures/b374a21aeda88c8baf243a3620229be1.png" xlink:type="simple" xlink:show="embed" xlink:actuate="onLoad"/></draw:frame> на соответствующей записи раздела <text:span text:style-name="Strong_20_Emphasis">Пассажиры</text:span> блока <text:span text:style-name="Strong_20_Emphasis">Заказ</text:span> и сохраните изменения.</text:p>
      <text:p text:style-name="Text_20_body">Для того чтобы добавить пассажира в заказ, нажмите кнопку <draw:frame draw:style-name="media" draw:name="30" text:anchor-type="as-char" draw:z-index="30" svg:width="0.396875cm" svg:height="0.396875cm"><draw:image xlink:href="Pictures/60a549aa89b056acf817e53bdae3d8b7.png" xlink:type="simple" xlink:show="embed" xlink:actuate="onLoad"/></draw:frame>  в разделе <text:span text:style-name="Strong_20_Emphasis">Пассажиры</text:span> блока <text:span text:style-name="Strong_20_Emphasis">Заказ</text:span>.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Количество записей пассажиров в забронированном групповом заказе не может превысить общее количество пассажиров, заданное при бронировании заказа.</text:p>
          </table:table-cell>
        </table:table-row>
      </table:table>
      <text:p text:style-name="Text_20_body">—-
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05route" text:style-name="Internet_20_link" text:visited-style-name="Visited_20_Internet_20_Link">Формирование маршрута перелёт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0:56</meta:creation-date>
    <dc:creator>Generated</dc:creator>
    <dc:date>2026-09-02T12::30:56</dc:date>
    <dc:language>en-US</dc:language>
    <meta:editing-cycles>1</meta:editing-cycles>
    <meta:editing-duration>PT0S</meta:editing-duration>
    <dc:title>term:user:04passdata</dc:title>
  </office:meta>
</office:document-meta>
</file>