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01bad2ed25ed05ff0ab35b63514aa9.png"/>
  <manifest:file-entry manifest:media-type="image/png" manifest:full-path="Pictures/3c04ca922207294468698165ef1b18b3.png"/>
  <manifest:file-entry manifest:media-type="image/png" manifest:full-path="Pictures/6715ec11279fb3548e5f4cd340fa44ed.png"/>
  <manifest:file-entry manifest:media-type="image/png" manifest:full-path="Pictures/63a83ddbcc19097a50ec1e1d731068cb.png"/>
  <manifest:file-entry manifest:media-type="image/png" manifest:full-path="Pictures/0c0370f8d1571d96fdd1d66412565d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5route:03tariffs"/><text:bookmark-start text:name="__RefHeading___просмотр_тарифов_1"/><text:bookmark-start text:name="просмотр_тарифов"/>Просмотр тарифов<text:bookmark-end text:name="__RefHeading___просмотр_тарифов_1"/><text:bookmark-end text:name="просмотр_тарифов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ыбор тарифа — один из способов подготовки к бронированию варианта перелёта.</text:p>
          </table:table-cell>
        </table:table-row>
      </table:table>
      <text:h text:style-name="Heading_20_2" text:outline-level="2"><text:bookmark-start text:name="__RefHeading___запрос_данных_по_тарифам_2"/><text:bookmark-start text:name="запрос_данных_по_тарифам"/>Запрос данных по тарифам<text:bookmark-end text:name="__RefHeading___запрос_данных_по_тарифам_2"/><text:bookmark-end text:name="запрос_данных_по_тарифам"/></text:h>
      <text:p text:style-name="Text_20_body">Для того чтобы просмотреть тарифы по сегменту, нажмите в строке данных этой части кнопку <draw:frame draw:style-name="media" draw:name="0" text:anchor-type="as-char" draw:z-index="0" svg:width="1.0583333333333cm" svg:height="0.61736111111111cm"><draw:image xlink:href="Pictures/4201bad2ed25ed05ff0ab35b63514aa9.png" xlink:type="simple" xlink:show="embed" xlink:actuate="onLoad"/></draw:frame>, которая становится активной после заполнения всех данных в строке.</text:p>
      <text:p text:style-name="Text_20_body"><draw:frame draw:style-name="mediacenter" draw:name="Кнопка запроса данных по тарифам Legend" text:anchor-type="paragraph" draw:z-index="0" svg:width="10.583333333333cm"><draw:text-box><text:p text:style-name="legendcenter"><draw:frame draw:style-name="mediacenter" draw:name="Кнопка запроса данных по тарифам" text:anchor-type="paragraph" draw:z-index="1" svg:width="10.583333333333cm" svg:height="4.0666268894193cm"><draw:image xlink:href="Pictures/3c04ca922207294468698165ef1b18b3.png" xlink:type="simple" xlink:show="embed" xlink:actuate="onLoad"/></draw:frame>Кнопка запроса данных по тарифам</text:p></draw:text-box></draw:frame></text:p>
      <text:p text:style-name="Text_20_body">В результате будет представлена форма <text:span text:style-name="Strong_20_Emphasis">Тарифы</text:span> с данными на дату вылета рейса по сегменту. </text:p>
      <text:p text:style-name="Text_20_body"><draw:frame draw:style-name="mediacenter" draw:name="Форма &quot;Тарифы&quot; Legend" text:anchor-type="paragraph" draw:z-index="0" svg:width="18.520833333333cm" style:rel-width="100%"><draw:text-box><text:p text:style-name="legendcenter"><draw:frame draw:style-name="mediacenter" draw:name="Форма &quot;Тарифы&quot;" text:anchor-type="paragraph" draw:z-index="2" svg:width="18.520833333333cm" style:rel-width="100%" svg:height="10.600514069264cm" style:rel-height="scale"><draw:image xlink:href="Pictures/6715ec11279fb3548e5f4cd340fa44ed.png" xlink:type="simple" xlink:show="embed" xlink:actuate="onLoad"/></draw:frame>Форма "Тарифы"</text:p></draw:text-box></draw:frame></text:p>
      <text:p text:style-name="Text_20_body"><text:span text:style-name="Emphasis">Таблица «Данные по тарифам»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Код тарифа</text:span></text:p>
          </table:table-cell>
          <table:table-cell office:value-type="string" table:style-name="tablecell">
            <text:p text:style-name="tablealignleft">Код тариф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Код пассажира</text:span></text:p>
          </table:table-cell>
          <table:table-cell office:value-type="string" table:style-name="tablecell">
            <text:p text:style-name="tablealignleft">Категория пассажира по тариф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Класс</text:span></text:p>
          </table:table-cell>
          <table:table-cell office:value-type="string" table:style-name="tablecell">
            <text:p text:style-name="tablealignleft">Класс обслужи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Подкл.</text:span></text:p>
          </table:table-cell>
          <table:table-cell office:value-type="string" table:style-name="tablecell">
            <text:p text:style-name="tablealignleft">Класс брониро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T/OW</text:span></text:p>
          </table:table-cell>
          <table:table-cell office:value-type="string" table:style-name="tablecell">
            <text:p text:style-name="tablealignleft">Вид тарифа:<text:span text:style-name="Strong_20_Emphasis"> RT</text:span> – туда/обратно, <text:span text:style-name="Strong_20_Emphasis">OW</text:span> – перелёт в одну сторон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Тариф</text:span></text:p>
          </table:table-cell>
          <table:table-cell office:value-type="string" table:style-name="tablecell">
            <text:p text:style-name="tablealignleft">Величина тариф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Валюта</text:span></text:p>
          </table:table-cell>
          <table:table-cell office:value-type="string" table:style-name="tablecell">
            <text:p text:style-name="tablealignleft">Валюта тариф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Действ. до</text:span></text:p>
          </table:table-cell>
          <table:table-cell office:value-type="string" table:style-name="tablecell">
            <text:p text:style-name="tablealignleft">Дата, до которой действует тариф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МИН/МКС</text:span></text:p>
          </table:table-cell>
          <table:table-cell office:value-type="string" table:style-name="tablecell">
            <text:p text:style-name="tablealignleft">Минимальный/максимальный срок (в часах) пребывания в поворотном пункте при перелёте «туда–обратно» (<text:span text:style-name="Strong_20_Emphasis">Х</text:span>) или в пункте пересадки при полёте в одном направлении (<text:span text:style-name="Strong_20_Emphasis">М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АК</text:span></text:p>
          </table:table-cell>
          <table:table-cell office:value-type="string" table:style-name="tablecell">
            <text:p text:style-name="tablealignleft">Код авиакомп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Рейс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Код УПТ</text:span></text:p>
          </table:table-cell>
          <table:table-cell office:value-type="string" table:style-name="tablecell">
            <text:p text:style-name="tablealignleft">Код УПТ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Маршрут</text:span></text:p>
          </table:table-cell>
          <table:table-cell office:value-type="string" table:style-name="tablecell">
            <text:p text:style-name="tablealignleft">Действующий маршрут</text:p>
          </table:table-cell>
        </table:table-row>
      </table:table>
      <text:p text:style-name="Text_20_body">В верхней части формы <text:span text:style-name="Strong_20_Emphasis">Тарифы</text:span> существует возможность фильтровать найденные данные, используя поля фильтрации <text:span text:style-name="Strong_20_Emphasis">АК</text:span>, <text:span text:style-name="Strong_20_Emphasis">Класс</text:span>, <text:span text:style-name="Strong_20_Emphasis">Подкласс</text:span>, <text:span text:style-name="Strong_20_Emphasis">Тариф</text:span>, <text:span text:style-name="Strong_20_Emphasis">Валюта</text:span>, <text:span text:style-name="Strong_20_Emphasis">Код</text:span> и <text:span text:style-name="Strong_20_Emphasis">RT/OW</text:span>. Для применения фильтра нажмите кнопку <text:span text:style-name="Strong_20_Emphasis">Фильтровать</text:span>. </text:p>
      <text:p text:style-name="Text_20_body">Для сортировки данных таблицы, нажмите на название поля, по значению которого таблица будет отсортирована.</text:p>
      <text:p text:style-name="Text_20_body">Для того чтобы просмотреть условия применения выбранного тарифа, щёлкните по значению поля <text:span text:style-name="Strong_20_Emphasis">Код УПТ</text:span>.</text:p>
      <text:p text:style-name="Text_20_body">Для того чтобы выбрать тариф для части маршрута перелёта, щёлкните по коду нужного тарифа.</text:p>
      <text:p text:style-name="Text_20_body"><draw:frame draw:style-name="mediacenter" draw:name="Выбор тарифа для части маршрута перелёта Legend" text:anchor-type="paragraph" draw:z-index="0" svg:width="21.166666666667cm" style:rel-width="100%"><draw:text-box><text:p text:style-name="legendcenter"><draw:frame draw:style-name="mediacenter" draw:name="Выбор тарифа для части маршрута перелёта" text:anchor-type="paragraph" draw:z-index="3" svg:width="21.166666666667cm" style:rel-width="100%" svg:height="2.4007561436673cm" style:rel-height="scale"><draw:image xlink:href="Pictures/63a83ddbcc19097a50ec1e1d731068cb.png" xlink:type="simple" xlink:show="embed" xlink:actuate="onLoad"/></draw:frame>Выбор тарифа для части маршрута перелёта</text:p></draw:text-box></draw:frame></text:p>
      <text:p text:style-name="Text_20_body">В результате в разделе <text:span text:style-name="Strong_20_Emphasis">Маршрут</text:span> блока <text:span text:style-name="Strong_20_Emphasis">Заказ</text:span> информация будет внесена в обрабатываемый сегмент перелёта.</text:p>
      <text:p text:style-name="Text_20_body"><draw:frame draw:style-name="mediacenter" draw:name="Внесение кода тарифа в данные по части маршрута перелёта Legend" text:anchor-type="paragraph" draw:z-index="0" svg:width="10.583333333333cm"><draw:text-box><text:p text:style-name="legendcenter"><draw:frame draw:style-name="mediacenter" draw:name="Внесение кода тарифа в данные по части маршрута перелёта" text:anchor-type="paragraph" draw:z-index="4" svg:width="10.583333333333cm" svg:height="3.8387909319899cm"><draw:image xlink:href="Pictures/0c0370f8d1571d96fdd1d66412565dcf.png" xlink:type="simple" xlink:show="embed" xlink:actuate="onLoad"/></draw:frame>Внесение кода тарифа в данные по части маршрута перелёта</text:p></draw:text-box></draw:frame>
<text:line-break/>
После выбора тарифа проведите поиск соответствующего варианта перелёта одним из следующих способов:</text:p>
      <text:list text:style-name="List_20_1" text:continue-numbering="false">
        <text:list-item>
          <text:p text:style-name="List_20_1_Content_First"> <text:a xlink:type="simple" xlink:href="http://wiki.sirena-travel.ru/doku.php?id=term:user:05route:01schedule" text:style-name="Internet_20_link" text:visited-style-name="Visited_20_Internet_20_Link">Просмотр расписания рейсов</text:a></text:p>
        </text:list-item>
        <text:list-item>
          <text:p text:style-name="List_20_1_Content"> <text:a xlink:type="simple" xlink:href="http://wiki.sirena-travel.ru/doku.php?id=term:user:05route:02avail" text:style-name="Internet_20_link" text:visited-style-name="Visited_20_Internet_20_Link">Просмотр наличия мест</text:a></text:p>
        </text:list-item>
        <text:list-item>
          <text:p text:style-name="List_20_1_Content_Last"> <text:a xlink:type="simple" xlink:href="http://wiki.sirena-travel.ru/doku.php?id=term:user:05route:05pricing" text:style-name="Internet_20_link" text:visited-style-name="Visited_20_Internet_20_Link">Тарификация перелёта</text:a></text:p>
        </text:list-item>
      </text:list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5route:04calendar" text:style-name="Internet_20_link" text:visited-style-name="Visited_20_Internet_20_Link">Просмотр календаря цен по всему маршруту</text:a></text:p>
        </text:list-item>
        <text:list-item>
          <text:p text:style-name="List_20_1_Content_Last"> <text:a xlink:type="simple" xlink:href="http://wiki.sirena-travel.ru/doku.php?id=term:user:06ssr" text:style-name="Internet_20_link" text:visited-style-name="Visited_20_Internet_20_Link">Добавление дополнительных услуг (SSR) и ремаро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1:44</meta:creation-date>
    <dc:creator>Generated</dc:creator>
    <dc:date>2026-09-02T12::31:44</dc:date>
    <dc:language>en-US</dc:language>
    <meta:editing-cycles>1</meta:editing-cycles>
    <meta:editing-duration>PT0S</meta:editing-duration>
    <dc:title>term:user:05route:03tariffs</dc:title>
  </office:meta>
</office:document-meta>
</file>