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c8803c99bcad4db80eb6be97c3822d.png"/>
  <manifest:file-entry manifest:media-type="image/png" manifest:full-path="Pictures/9c024035260b1a77c944e8929e6eb2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user:07book"/><text:bookmark-start text:name="__RefHeading___бронирование_заказа_1"/><text:bookmark-start text:name="бронирование_заказа"/>Бронирование заказа<text:bookmark-end text:name="__RefHeading___бронирование_заказа_1"/><text:bookmark-end text:name="бронирование_заказа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Для бронирования выбранного варианта перелёта подтвердите бронирование сформированного заказа.</text:p>
          </table:table-cell>
        </table:table-row>
      </table:table>
      <text:p text:style-name="Text_20_body">Подтверждение бронирования возможно только в случае, если в заказе введены все обязательные параметры:</text:p>
      <text:list text:style-name="List_20_1" text:continue-numbering="false">
        <text:list-item>
          <text:p text:style-name="List_20_1_Content_First"> в разделе <text:span text:style-name="Strong_20_Emphasis">Пассажиры</text:span> блока <text:span text:style-name="Strong_20_Emphasis">Заказ</text:span> указаны ФИО пассажиров;</text:p>
        </text:list-item>
        <text:list-item>
          <text:p text:style-name="List_20_1_Content"> заполнен раздел <text:span text:style-name="Strong_20_Emphasis">Маршрут</text:span> блока <text:span text:style-name="Strong_20_Emphasis">Заказ</text:span> (по умолчанию используется экономический класс бронирования; проведение тарификации необязательно):</text:p>
          <text:list text:style-name="List_20_1">
            <text:list-item>
              <text:p text:style-name="List_20_1_Content"> указан маршрут перелёта;</text:p>
            </text:list-item>
            <text:list-item>
              <text:p text:style-name="List_20_1_Content"> для каждого сегмента перелёта указан рейс;</text:p>
            </text:list-item>
          </text:list>
        </text:list-item>
        <text:list-item>
          <text:p text:style-name="List_20_1_Content_Last"> указана контактная информация (e-mail и телефон) одного из пассажиров или агента.</text:p>
        </text:list-item>
      </text:list>
      <text:p text:style-name="Text_20_body">При этом все разделы блока <text:span text:style-name="Strong_20_Emphasis">Заказ</text:span> будут выделены зелёным цветом.</text:p>
      <text:p text:style-name="Text_20_body"><draw:frame draw:style-name="mediacenter" draw:name="Вид блока &quot;Заказ&quot; с заполненными обязательными параметрами Legend" text:anchor-type="paragraph" draw:z-index="0" svg:width="11.086041666667cm"><draw:text-box><text:p text:style-name="legendcenter"><draw:frame draw:style-name="mediacenter" draw:name="Вид блока &quot;Заказ&quot; с заполненными обязательными параметрами" text:anchor-type="paragraph" draw:z-index="0" svg:width="11.086041666667cm" svg:height="14.657916666667cm"><draw:image xlink:href="Pictures/21c8803c99bcad4db80eb6be97c3822d.png" xlink:type="simple" xlink:show="embed" xlink:actuate="onLoad"/></draw:frame>Вид блока "Заказ" с заполненными обязательными параметрами</text:p></draw:text-box></draw:frame></text:p>
      <text:p text:style-name="Text_20_body">Для того чтобы подтвердить бронь, нажмите кнопку <text:span text:style-name="Strong_20_Emphasis">Бронировать</text:span>.</text:p>
      <text:p text:style-name="Text_20_body">В результате операции бронирования:</text:p>
      <text:list text:style-name="Numbering_20_1" text:continue-numbering="false">
        <text:list-item>
          <text:p text:style-name="Numbering_20_1_Content_First"> Заказу присваивается номер, и осуществляется переход к оплате заказа.</text:p>
        </text:list-item>
        <text:list-item>
          <text:p text:style-name="Numbering_20_1_Content_Last"> На адрес электронной почты заказчика – одного из пассажиров или агента – отправляется письмо с информацией о бронировании.</text:p>
        </text:list-item>
      </text:list>
      <text:p text:style-name="Text_20_body"><draw:frame draw:style-name="mediacenter" draw:name="Пример письма с информацией о бронировании Legend" text:anchor-type="paragraph" draw:z-index="0" svg:width="23.33625cm" style:rel-width="100%"><draw:text-box><text:p text:style-name="legendcenter"><draw:frame draw:style-name="mediacenter" draw:name="Пример письма с информацией о бронировании" text:anchor-type="paragraph" draw:z-index="1" svg:width="23.33625cm" style:rel-width="100%" svg:height="24.632708333333cm" style:rel-height="scale"><draw:image xlink:href="Pictures/9c024035260b1a77c944e8929e6eb285.png" xlink:type="simple" xlink:show="embed" xlink:actuate="onLoad"/></draw:frame>Пример письма с информацией о бронировании</text:p></draw:text-box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ist_20_1_Content_First"> <text:a xlink:type="simple" xlink:href="http://wiki.sirena-travel.ru/doku.php?id=term:user:07services" text:style-name="Internet_20_link" text:visited-style-name="Visited_20_Internet_20_Link">Бронирование платных услуг</text:a></text:p>
        </text:list-item>
        <text:list-item>
          <text:p text:style-name="List_20_1_Content_Last"> <text:a xlink:type="simple" xlink:href="http://wiki.sirena-travel.ru/doku.php?id=term:user:08pay" text:style-name="Internet_20_link" text:visited-style-name="Visited_20_Internet_20_Link">Оплата заказа</text:a></text:p>
        </text:list-item>
      </text:list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02interface" text:style-name="Internet_20_link" text:visited-style-name="Visited_20_Internet_20_Link">Запуск Системы и её интерфейс</text:a></text:p>
        </text:list-item>
        <text:list-item>
          <text:p text:style-name="List_20_1_Content"> <text:a xlink:type="simple" xlink:href="http://wiki.sirena-travel.ru/doku.php?id=term:user:03example" text:style-name="Internet_20_link" text:visited-style-name="Visited_20_Internet_20_Link">Пример оформления авиабилета</text:a></text:p>
        </text:list-item>
        <text:list-item>
          <text:p text:style-name="List_20_1_Content"> <text:a xlink:type="simple" xlink:href="http://wiki.sirena-travel.ru/doku.php?id=term:user:04passdata" text:style-name="Internet_20_link" text:visited-style-name="Visited_20_Internet_20_Link">Указание данных о пассажирах</text:a></text:p>
        </text:list-item>
        <text:list-item>
          <text:p text:style-name="List_20_1_Content"> <text:a xlink:type="simple" xlink:href="http://wiki.sirena-travel.ru/doku.php?id=term:user:05route" text:style-name="Internet_20_link" text:visited-style-name="Visited_20_Internet_20_Link">Формирование маршрута перелёта</text:a></text:p>
        </text:list-item>
        <text:list-item>
          <text:p text:style-name="List_20_1_Content"> <text:a xlink:type="simple" xlink:href="http://wiki.sirena-travel.ru/doku.php?id=term:user:06ssr" text:style-name="Internet_20_link" text:visited-style-name="Visited_20_Internet_20_Link">Добавление специальных услуг (SSR) и ремарок</text:a></text:p>
        </text:list-item>
        <text:list-item>
          <text:p text:style-name="List_20_1_Content"> <text:a xlink:type="simple" xlink:href="http://wiki.sirena-travel.ru/doku.php?id=term:user:09pnrlist" text:style-name="Internet_20_link" text:visited-style-name="Visited_20_Internet_20_Link">Работа со списком заказов</text:a></text:p>
        </text:list-item>
        <text:list-item>
          <text:p text:style-name="List_20_1_Content"> <text:a xlink:type="simple" xlink:href="http://wiki.sirena-travel.ru/doku.php?id=term:user:10secondary" text:style-name="Internet_20_link" text:visited-style-name="Visited_20_Internet_20_Link">Вторичные операции с заказом</text:a></text:p>
        </text:list-item>
        <text:list-item>
          <text:p text:style-name="List_20_1_Content"> <text:a xlink:type="simple" xlink:href="http://wiki.sirena-travel.ru/doku.php?id=term:user:11_1g" text:style-name="Internet_20_link" text:visited-style-name="Visited_20_Internet_20_Link">Заявки 1G</text:a></text:p>
        </text:list-item>
        <text:list-item>
          <text:p text:style-name="List_20_1_Content_Last"> <text:a xlink:type="simple" xlink:href="http://wiki.sirena-travel.ru/doku.php?id=term:user:12appendix" text:style-name="Internet_20_link" text:visited-style-name="Visited_20_Internet_20_Link">Примеры использования прилож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4:20</meta:creation-date>
    <dc:creator>Generated</dc:creator>
    <dc:date>2026-09-02T11::44:20</dc:date>
    <dc:language>en-US</dc:language>
    <meta:editing-cycles>1</meta:editing-cycles>
    <meta:editing-duration>PT0S</meta:editing-duration>
    <dc:title>term:user:07book</dc:title>
  </office:meta>
</office:document-meta>
</file>