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d3446310d200a7f4dab0150a4a71e7.png"/>
  <manifest:file-entry manifest:media-type="image/png" manifest:full-path="Pictures/a96cd5966b62a3b22e7f7f193c021b60.png"/>
  <manifest:file-entry manifest:media-type="image/png" manifest:full-path="Pictures/9939fa339af020ea9e1873173b3c8d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7services:01emd"/><text:bookmark-start text:name="__RefHeading___дополнительные_услуги_emd_1"/><text:bookmark-start text:name="дополнительные_услуги_emd"/>Дополнительные услуги (EMD)<text:bookmark-end text:name="__RefHeading___дополнительные_услуги_emd_1"/><text:bookmark-end text:name="дополнительные_услуги_em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Бронирование дополнительных услуг, требующих оформления EMD, является опциональным шагом в процедуре оформления авиабилетов, для завершения которой перейдите к <text:a xlink:type="simple" xlink:href="http://wiki.sirena-travel.ru/doku.php?id=term:user:08pay" text:style-name="Internet_20_link" text:visited-style-name="Visited_20_Internet_20_Link">оплате заказа</text:a>. Оформление EMD на дополнительные услуги возможно провести и в оплаченном заказе.</text:p>
          </table:table-cell>
        </table:table-row>
      </table:table>
      <text:h text:style-name="Heading_20_2" text:outline-level="2"><text:bookmark-start text:name="__RefHeading___общие_сведения_2"/><text:bookmark-start text:name="общие_сведения"/>Общие сведения<text:bookmark-end text:name="__RefHeading___общие_сведения_2"/><text:bookmark-end text:name="общие_сведения"/></text:h>
      <text:p text:style-name="Text_20_body">В Системе предусмотрено оформление EMD на дополнительные услуги после бронирования заказа.</text:p>
      <text:p text:style-name="Text_20_body">Для перехода к их оформлению откройте раздел <text:span text:style-name="Strong_20_Emphasis">Дополнительные услуги (EMD)</text:span> в блоке <text:span text:style-name="Strong_20_Emphasis">Заказ</text:span>:</text:p>
      <text:p text:style-name="Text_20_body"><draw:frame draw:style-name="mediacenter" draw:name="Раздел &quot;Дополнительные услуги (EMD)&quot; Legend" text:anchor-type="paragraph" draw:z-index="0" svg:width="11.086041666667cm"><draw:text-box><text:p text:style-name="legendcenter"><draw:frame draw:style-name="mediacenter" draw:name="Раздел &quot;Дополнительные услуги (EMD)&quot;" text:anchor-type="paragraph" draw:z-index="0" svg:width="11.086041666667cm" svg:height="14.657916666667cm"><draw:image xlink:href="Pictures/53d3446310d200a7f4dab0150a4a71e7.png" xlink:type="simple" xlink:show="embed" xlink:actuate="onLoad"/></draw:frame>Раздел "Дополнительные услуги (EMD)"</text:p></draw:text-box></draw:frame></text:p>
      <text:p text:style-name="Text_20_body">Раздел содержит следующие данные по дополнительным услугам:</text:p>
      <text:list text:style-name="List_20_1" text:continue-numbering="false">
        <text:list-item>
          <text:p text:style-name="List_20_1_Content_First"> список статусов услуг (наименования и коды);</text:p>
        </text:list-item>
        <text:list-item>
          <text:p text:style-name="List_20_1_Content_Last"> количество услуг и их стоимость по каждому статусу.</text:p>
        </text:list-item>
      </text:list>
      <text:p text:style-name="Text_20_body"><draw:frame draw:style-name="mediacenter" draw:name="Содержание раздела &quot;Дополнительные услуги (EMD)&quot; Legend" text:anchor-type="paragraph" draw:z-index="0" svg:width="10.107083333333cm"><draw:text-box><text:p text:style-name="legendcenter"><draw:frame draw:style-name="mediacenter" draw:name="Содержание раздела &quot;Дополнительные услуги (EMD)&quot;" text:anchor-type="paragraph" draw:z-index="1" svg:width="10.107083333333cm" svg:height="5.1329166666667cm"><draw:image xlink:href="Pictures/a96cd5966b62a3b22e7f7f193c021b60.png" xlink:type="simple" xlink:show="embed" xlink:actuate="onLoad"/></draw:frame>Содержание раздела "Дополнительные услуги (EMD)"</text:p></draw:text-box></draw:frame></text:p>
      <text:p text:style-name="Text_20_body">Статусы дополнительных услуг представлены в таблице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Статус и код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ource_20_Text">Новая</text:span></text:p>
          </table:table-cell>
          <table:table-cell office:value-type="string" table:style-name="tablecell">
            <text:p text:style-name="tablealignleft">Присваивается на стадии выбора услуги, не имеет кода и не отображается в разделе <text:span text:style-name="Strong_20_Emphasis">Дополнительные услуги (EMD)</text:span> блока <text:span text:style-name="Strong_20_Emphasis">Заказ</text:span></text:p>
          </table:table-cell>
        </table:table-row>
        <table:table-row>
          <table:table-cell office:value-type="string" table:style-name="tablecell">
            <text:p text:style-name="tablealignleft"><text:span text:style-name="Source_20_Text">На запросе, HN</text:span></text:p>
          </table:table-cell>
          <table:table-cell office:value-type="string" table:style-name="tablecell">
            <text:p text:style-name="tablealignleft">Услуга выбрана, отправлен запрос на её подтверждение</text:p>
          </table:table-cell>
        </table:table-row>
        <table:table-row>
          <table:table-cell office:value-type="string" table:style-name="tablecell">
            <text:p text:style-name="tablealignleft"><text:span text:style-name="Source_20_Text">Отказано, UN</text:span></text:p>
          </table:table-cell>
          <table:table-cell office:value-type="string" table:style-name="tablecell">
            <text:p text:style-name="tablealignleft">В предоставлении услуги отказано</text:p>
          </table:table-cell>
        </table:table-row>
        <table:table-row>
          <table:table-cell office:value-type="string" table:style-name="tablecell">
            <text:p text:style-name="tablealignleft"><text:span text:style-name="Source_20_Text">Не оплачено, HD</text:span></text:p>
          </table:table-cell>
          <table:table-cell office:value-type="string" table:style-name="tablecell">
            <text:p text:style-name="tablealignleft">Услуга подтверждена и ожидает оплаты</text:p>
          </table:table-cell>
        </table:table-row>
        <table:table-row>
          <table:table-cell office:value-type="string" table:style-name="tablecell">
            <text:p text:style-name="tablealignleft"><text:span text:style-name="Source_20_Text">Оформлено, HI/HK</text:span></text:p>
          </table:table-cell>
          <table:table-cell office:value-type="string" table:style-name="tablecell">
            <text:p text:style-name="tablealignleft"><text:span text:style-name="Source_20_Text">HI</text:span> – услуга подтверждена и оплачена;<text:line-break/><text:span text:style-name="Source_20_Text">HK</text:span> – услуга подтверждена, оплата не требуется</text:p>
          </table:table-cell>
        </table:table-row>
      </table:table>
      <text:p text:style-name="Text_20_body">Для выбора дополнительных услуг нажмите кнопку <text:span text:style-name="Strong_20_Emphasis">Перейти к услугам</text:span>. Будет представлена форма <text:span text:style-name="Strong_20_Emphasis">Выбранные дополнительные услуги</text:span>:</text:p>
      <text:p text:style-name="Text_20_body"><draw:frame draw:style-name="mediacenter" draw:name="Форма &quot;Выбранные дополнительные услуги&quot; Legend" text:anchor-type="paragraph" draw:z-index="0" svg:width="24.024166666667cm" style:rel-width="100%"><draw:text-box><text:p text:style-name="legendcenter"><draw:frame draw:style-name="mediacenter" draw:name="Форма &quot;Выбранные дополнительные услуги&quot;" text:anchor-type="paragraph" draw:z-index="2" svg:width="24.024166666667cm" style:rel-width="100%" svg:height="3.5983333333333cm" style:rel-height="scale"><draw:image xlink:href="Pictures/9939fa339af020ea9e1873173b3c8d02.png" xlink:type="simple" xlink:show="embed" xlink:actuate="onLoad"/></draw:frame>Форма "Выбранные дополнительные услуги"</text:p></draw:text-box></draw:frame></text:p>
      <text:p text:style-name="Text_20_body">Форма содержит следующие параметры выбранных дополнительных услуг:</text:p>
      <text:list text:style-name="List_20_1" text:continue-numbering="false">
        <text:list-item>
          <text:p text:style-name="List_20_1_Content_First"> <text:span text:style-name="Strong_20_Emphasis">Группа</text:span> / <text:span text:style-name="Strong_20_Emphasis">Подгруппа</text:span></text:p>
        </text:list-item>
        <text:list-item>
          <text:p text:style-name="List_20_1_Content"> <text:span text:style-name="Strong_20_Emphasis">RFISC</text:span> – код RFISC дополнительной услуги</text:p>
        </text:list-item>
        <text:list-item>
          <text:p text:style-name="List_20_1_Content"> <text:span text:style-name="Strong_20_Emphasis">Наименование услуги</text:span> (по данным АК)</text:p>
        </text:list-item>
        <text:list-item>
          <text:p text:style-name="List_20_1_Content"> <text:span text:style-name="Strong_20_Emphasis">Пассажир</text:span> – ФИО пассажира, для которого добавлена услуга, и код его категории</text:p>
        </text:list-item>
        <text:list-item>
          <text:p text:style-name="List_20_1_Content"> <text:span text:style-name="Strong_20_Emphasis">Текст SSR</text:span> (стандартный текст к запрашиваемому коду услуги)</text:p>
        </text:list-item>
        <text:list-item>
          <text:p text:style-name="List_20_1_Content"> <text:span text:style-name="Strong_20_Emphasis">Количество</text:span> – количество запрошенных единиц услуги</text:p>
        </text:list-item>
        <text:list-item>
          <text:p text:style-name="List_20_1_Content"> <text:span text:style-name="Strong_20_Emphasis">Стоимость услуги</text:span> – общая стоимость по услуге</text:p>
        </text:list-item>
        <text:list-item>
          <text:p text:style-name="List_20_1_Content_Last"> <text:span text:style-name="Strong_20_Emphasis">Статус</text:span> – статус услуги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ist_20_1_Content_First"> <text:a xlink:type="simple" xlink:href="http://wiki.sirena-travel.ru/doku.php?id=term:user:07services:01emd:01add" text:style-name="Internet_20_link" text:visited-style-name="Visited_20_Internet_20_Link">Добавление дополнительных услуг в заказ</text:a></text:p>
        </text:list-item>
        <text:list-item>
          <text:p text:style-name="List_20_1_Content"> <text:a xlink:type="simple" xlink:href="http://wiki.sirena-travel.ru/doku.php?id=term:user:07services:01emd:02pay" text:style-name="Internet_20_link" text:visited-style-name="Visited_20_Internet_20_Link">Покупка платных услуг и оформление EMD</text:a></text:p>
        </text:list-item>
        <text:list-item>
          <text:p text:style-name="List_20_1_Content_Last"> <text:a xlink:type="simple" xlink:href="http://wiki.sirena-travel.ru/doku.php?id=term:user:07services:01emd:03remove" text:style-name="Internet_20_link" text:visited-style-name="Visited_20_Internet_20_Link">Вторичные операции с дополнительными услугами</text:a></text:p>
        </text:list-item>
      </text:list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7services:02insur" text:style-name="Internet_20_link" text:visited-style-name="Visited_20_Internet_20_Link">Страховка</text:a></text:p>
        </text:list-item>
        <text:list-item>
          <text:p text:style-name="List_20_1_Content"> <text:a xlink:type="simple" xlink:href="http://wiki.sirena-travel.ru/doku.php?id=term:user:07services:03aeroexp" text:style-name="Internet_20_link" text:visited-style-name="Visited_20_Internet_20_Link">Аэроэкспресс</text:a></text:p>
        </text:list-item>
        <text:list-item>
          <text:p text:style-name="List_20_1_Content_Last"> <text:a xlink:type="simple" xlink:href="http://wiki.sirena-travel.ru/doku.php?id=term:user:08pay" text:style-name="Internet_20_link" text:visited-style-name="Visited_20_Internet_20_Link">Оплата заказ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7:03</meta:creation-date>
    <dc:creator>Generated</dc:creator>
    <dc:date>2026-09-02T10::27:03</dc:date>
    <dc:language>en-US</dc:language>
    <meta:editing-cycles>1</meta:editing-cycles>
    <meta:editing-duration>PT0S</meta:editing-duration>
    <dc:title>term:user:07services:01emd</dc:title>
  </office:meta>
</office:document-meta>
</file>