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7b4e67f946045edf63089e54f50c8d7.png"/>
  <manifest:file-entry manifest:media-type="image/png" manifest:full-path="Pictures/87866106cecc0edd1d69eb4844fbba26.png"/>
  <manifest:file-entry manifest:media-type="image/png" manifest:full-path="Pictures/72a31cf12ad982d8c8a666e16d3803d9.png"/>
  <manifest:file-entry manifest:media-type="image/png" manifest:full-path="Pictures/2fee051a6795286bd13a80364bfea003.png"/>
  <manifest:file-entry manifest:media-type="image/png" manifest:full-path="Pictures/e7a55954fce123634074a30442b74d4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rm:user:07services:01emd:03remove"/><text:bookmark-start text:name="__RefHeading___вторичные_операции_с_дополнительными_услугами_1"/><text:bookmark-start text:name="вторичные_операции_с_дополнительными_услугами"/>Вторичные операции с дополнительными услугами<text:bookmark-end text:name="__RefHeading___вторичные_операции_с_дополнительными_услугами_1"/><text:bookmark-end text:name="вторичные_операции_с_дополнительными_услугами"/></text:h>
      <text:p text:style-name="Text_20_body">Предусмотрены следующие вторичные операции с дополнительными услугами:</text:p>
      <text:list text:style-name="List_20_1" text:continue-numbering="false">
        <text:list-item>
          <text:p text:style-name="List_20_1_Content_First"> удаление неоформленных услуг из заказа;</text:p>
        </text:list-item>
        <text:list-item>
          <text:p text:style-name="List_20_1_Content_Last"> отмена оформленных услуг.</text:p>
        </text:list-item>
      </text:list>
      <text:p text:style-name="Text_20_body">Для того чтобы удалить из заказа неоформленную услугу:</text:p>
      <text:p text:style-name="Text_20_body">1. Выберите запись услуги со статусом «<text:span text:style-name="Source_20_Text">На запросе, HN</text:span>» / «<text:span text:style-name="Source_20_Text">Отказано, UN</text:span>» / «<text:span text:style-name="Source_20_Text">Не оплачено, HD</text:span>» и нажмите кнопку <text:span text:style-name="Strong_20_Emphasis">Удалить</text:span>:</text:p>
      <text:p text:style-name="Text_20_body"><draw:frame draw:style-name="mediacenter" draw:name="Пример неоформленной услуги Legend" text:anchor-type="paragraph" draw:z-index="0" svg:width="25.743958333333cm" style:rel-width="100%"><draw:text-box><text:p text:style-name="legendcenter"><draw:frame draw:style-name="mediacenter" draw:name="Пример неоформленной услуги" text:anchor-type="paragraph" draw:z-index="0" svg:width="25.743958333333cm" style:rel-width="100%" svg:height="5.159375cm" style:rel-height="scale"><draw:image xlink:href="Pictures/47b4e67f946045edf63089e54f50c8d7.png" xlink:type="simple" xlink:show="embed" xlink:actuate="onLoad"/></draw:frame>Пример неоформленной услуги</text:p></draw:text-box></draw:frame></text:p>
      <text:p text:style-name="Text_20_body">2. В представленном запросе на подтверждение удаления повторно нажмите кнопку <text:span text:style-name="Strong_20_Emphasis">Удалить</text:span>:</text:p>
      <text:p text:style-name="Text_20_body"><draw:frame draw:style-name="mediacenter" draw:name="Подтверждение удаления неоформленной услуги Legend" text:anchor-type="paragraph" draw:z-index="0" svg:width="23.865416666667cm" style:rel-width="100%"><draw:text-box><text:p text:style-name="legendcenter"><draw:frame draw:style-name="mediacenter" draw:name="Подтверждение удаления неоформленной услуги" text:anchor-type="paragraph" draw:z-index="1" svg:width="23.865416666667cm" style:rel-width="100%" svg:height="6.35cm" style:rel-height="scale"><draw:image xlink:href="Pictures/87866106cecc0edd1d69eb4844fbba26.png" xlink:type="simple" xlink:show="embed" xlink:actuate="onLoad"/></draw:frame>Подтверждение удаления неоформленной услуги</text:p></draw:text-box></draw:frame></text:p>
      <text:p text:style-name="Text_20_body">Для того чтобы провести отмену оформленной услуги:</text:p>
      <text:p text:style-name="Text_20_body">1. Выберите запись услуги со статусом «<text:span text:style-name="Source_20_Text">Оформлено, HI</text:span>» / «<text:span text:style-name="Source_20_Text">Оформлено, HK</text:span>» и нажмите кнопку <text:span text:style-name="Strong_20_Emphasis">Отменить</text:span>:</text:p>
      <text:p text:style-name="Text_20_body"><draw:frame draw:style-name="mediacenter" draw:name="Пример оформленной услуги Legend" text:anchor-type="paragraph" draw:z-index="0" svg:width="24.024166666667cm" style:rel-width="100%"><draw:text-box><text:p text:style-name="legendcenter"><draw:frame draw:style-name="mediacenter" draw:name="Пример оформленной услуги" text:anchor-type="paragraph" draw:z-index="2" svg:width="24.024166666667cm" style:rel-width="100%" svg:height="5.5033333333333cm" style:rel-height="scale"><draw:image xlink:href="Pictures/72a31cf12ad982d8c8a666e16d3803d9.png" xlink:type="simple" xlink:show="embed" xlink:actuate="onLoad"/></draw:frame>Пример оформленной услуги</text:p></draw:text-box></draw:frame></text:p>
      <text:p text:style-name="Text_20_body">2. В представленном запросе на подтверждение возврата повторно нажмите кнопку <text:span text:style-name="Strong_20_Emphasis">Отменить</text:span>:</text:p>
      <text:p text:style-name="Text_20_body"><draw:frame draw:style-name="mediacenter" draw:name="Подтверждение возврата услуги Legend" text:anchor-type="paragraph" draw:z-index="0" svg:width="23.865416666667cm" style:rel-width="100%"><draw:text-box><text:p text:style-name="legendcenter"><draw:frame draw:style-name="mediacenter" draw:name="Подтверждение возврата услуги" text:anchor-type="paragraph" draw:z-index="3" svg:width="23.865416666667cm" style:rel-width="100%" svg:height="6.35cm" style:rel-height="scale"><draw:image xlink:href="Pictures/2fee051a6795286bd13a80364bfea003.png" xlink:type="simple" xlink:show="embed" xlink:actuate="onLoad"/></draw:frame>Подтверждение возврата услуги</text:p></draw:text-box></draw:frame></text:p>
      <text:p text:style-name="Text_20_body">3. В представленном окне <text:span text:style-name="Strong_20_Emphasis">Возврат услуг</text:span> с данными по сумме возврата (если она включена в услугу) и таймлимиту на операцию нажмите кнопку <text:span text:style-name="Strong_20_Emphasis">Выполнить возврат</text:span>:</text:p>
      <text:p text:style-name="Text_20_body"><draw:frame draw:style-name="mediacenter" draw:name="Окно &quot;Возврат услуг&quot; Legend" text:anchor-type="paragraph" draw:z-index="0" svg:width="10.63625cm"><draw:text-box><text:p text:style-name="legendcenter"><draw:frame draw:style-name="mediacenter" draw:name="Окно &quot;Возврат услуг&quot;" text:anchor-type="paragraph" draw:z-index="4" svg:width="10.63625cm" svg:height="3.889375cm"><draw:image xlink:href="Pictures/e7a55954fce123634074a30442b74d46.png" xlink:type="simple" xlink:show="embed" xlink:actuate="onLoad"/></draw:frame>Окно "Возврат услуг"</text:p></draw:text-box></draw:frame></text:p>
      <text:p text:style-name="Text_20_body">В результате будет проведён возврат EMD, а соответствующая услуга – удалена из списка добавленных услуг.</text:p>
      <text:p text:style-name="Horizontal_20_Line"/>
      <text:p text:style-name="Text_20_body">См. также:</text:p>
      <text:list text:style-name="List_20_1" text:continue-numbering="false">
        <text:list-item>
          <text:p text:style-name="List_20_1_Content_First"> <text:a xlink:type="simple" xlink:href="http://wiki.sirena-travel.ru/doku.php?id=term:user:07services:01emd:01add" text:style-name="Internet_20_link" text:visited-style-name="Visited_20_Internet_20_Link">Добавление дополнительных услуг в заказ</text:a></text:p>
        </text:list-item>
        <text:list-item>
          <text:p text:style-name="List_20_1_Content_Last"> <text:a xlink:type="simple" xlink:href="http://wiki.sirena-travel.ru/doku.php?id=term:user:07services:01emd:02pay" text:style-name="Internet_20_link" text:visited-style-name="Visited_20_Internet_20_Link">Покупка платных услуг и оформление EMD</text:a></text:p>
        </text:list-item>
      </text:list>
      <text:p text:style-name="Text_20_body">См. далее:</text:p>
      <text:list text:style-name="List_20_1" text:continue-numbering="false">
        <text:list-item>
          <text:p text:style-name="LastListParagraph_List_20_1_Content_First"> <text:a xlink:type="simple" xlink:href="http://wiki.sirena-travel.ru/doku.php?id=term:user:08pay" text:style-name="Internet_20_link" text:visited-style-name="Visited_20_Internet_20_Link">Оплата заказа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2T12::32:13</meta:creation-date>
    <dc:creator>Generated</dc:creator>
    <dc:date>2026-09-02T12::32:13</dc:date>
    <dc:language>en-US</dc:language>
    <meta:editing-cycles>1</meta:editing-cycles>
    <meta:editing-duration>PT0S</meta:editing-duration>
    <dc:title>term:user:07services:01emd:03remove</dc:title>
  </office:meta>
</office:document-meta>
</file>