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dd04a54981e3ec36c6cdafc0570d515.png"/>
  <manifest:file-entry manifest:media-type="image/png" manifest:full-path="Pictures/c34da5fb0263d4902a475d056c8844b9.png"/>
  <manifest:file-entry manifest:media-type="image/png" manifest:full-path="Pictures/95bfeee9f7c06a59f17e0f4f9b68044d.png"/>
  <manifest:file-entry manifest:media-type="image/png" manifest:full-path="Pictures/27667f16e8036c68aa89a6e730d16453.png"/>
  <manifest:file-entry manifest:media-type="image/png" manifest:full-path="Pictures/9735c90f00411db8355ed2679631c34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m:user:07services:03aeroexp"/><text:bookmark-start text:name="__RefHeading___аэроэкспресс_1"/><text:bookmark-start text:name="аэроэкспресс"/>Аэроэкспресс<text:bookmark-end text:name="__RefHeading___аэроэкспресс_1"/><text:bookmark-end text:name="аэроэкспресс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В настоящее время раздел находится в переработке.</text:p>
          </table:table-cell>
        </table:table-row>
      </table:table>
      <text:h text:style-name="Heading_20_3" text:outline-level="3"><text:bookmark-start text:name="__RefHeading___форма_аэроэкспресс_2"/><text:bookmark-start text:name="форма_аэроэкспресс"/>Форма Аэроэкспресс<text:bookmark-end text:name="__RefHeading___форма_аэроэкспресс_2"/><text:bookmark-end text:name="форма_аэроэкспресс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 Добавление сервиса Аэроэкспресс является необязательным для оформления заказа. Для того чтобы завершить оформление заказа, перейдите к <text:a xlink:type="simple" xlink:href="http://wiki.sirena-travel.ru/doku.php?id=term:user:08pay" text:style-name="Internet_20_link" text:visited-style-name="Visited_20_Internet_20_Link">оплате</text:a>. Оформление сервиса Аэроэкспресс возможно провести и в оплаченном заказе.</text:p>
          </table:table-cell>
        </table:table-row>
      </table:table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Сервис Аэроэкспресс доступен только для заказов, в которых один из пунктов маршрута — аэропорт Москвы.</text:p>
          </table:table-cell>
        </table:table-row>
      </table:table>
      <text:p text:style-name="Text_20_body">Добавление сервиса Аэроэкспресс становится доступным после <text:a xlink:type="simple" xlink:href="http://wiki.sirena-travel.ru/doku.php?id=term:user:07book" text:style-name="Internet_20_link" text:visited-style-name="Visited_20_Internet_20_Link">бронирования заказа</text:a>: в блоке <text:span text:style-name="Strong_20_Emphasis">Заказ</text:span> под разделом <text:span text:style-name="Strong_20_Emphasis">Дополнительные услуги</text:span> будет представлен раздел <text:span text:style-name="Strong_20_Emphasis">Дополнительные сервисы</text:span>.</text:p>
      <text:p text:style-name="Text_20_body"><draw:frame draw:style-name="mediacenter" draw:name="Раздел &quot;Дополнительные сервисы&quot; Legend" text:anchor-type="paragraph" draw:z-index="0" svg:width="10.583333333333cm"><draw:text-box><text:p text:style-name="legendcenter"><draw:frame draw:style-name="mediacenter" draw:name="Раздел &quot;Дополнительные сервисы&quot;" text:anchor-type="paragraph" draw:z-index="0" svg:width="10.583333333333cm" svg:height="14.161870503597cm"><draw:image xlink:href="Pictures/cdd04a54981e3ec36c6cdafc0570d515.png" xlink:type="simple" xlink:show="embed" xlink:actuate="onLoad"/></draw:frame>Раздел "Дополнительные сервисы"</text:p></draw:text-box></draw:frame></text:p>
      <text:p text:style-name="Text_20_body">Для того чтобы добавить в заказ сервис Аэроэкспресс, нажмите на заголовок подраздела <text:span text:style-name="Strong_20_Emphasis">Аэроэкспресс</text:span>. В блоке <text:span text:style-name="Strong_20_Emphasis">Фильтры</text:span> будет представлена форма <text:span text:style-name="Strong_20_Emphasis">Аэроэкспресс</text:span>.</text:p>
      <text:p text:style-name="Text_20_body"><draw:frame draw:style-name="mediacenter" draw:name="Форма &quot;Аэроэкспресс&quot; Legend" text:anchor-type="paragraph" draw:z-index="0" svg:width="23.8125cm" style:rel-width="100%"><draw:text-box><text:p text:style-name="legendcenter"><draw:frame draw:style-name="mediacenter" draw:name="Форма &quot;Аэроэкспресс&quot;" text:anchor-type="paragraph" draw:z-index="1" svg:width="23.8125cm" style:rel-width="100%" svg:height="6.6576972555746cm" style:rel-height="scale"><draw:image xlink:href="Pictures/c34da5fb0263d4902a475d056c8844b9.png" xlink:type="simple" xlink:show="embed" xlink:actuate="onLoad"/></draw:frame>Форма "Аэроэкспресс"</text:p></draw:text-box></draw:frame></text:p>
      <text:h text:style-name="Heading_20_3" text:outline-level="3"><text:bookmark-start text:name="__RefHeading___бронирование_билетов_аэроэкспресс_3"/><text:bookmark-start text:name="бронирование_билетов_аэроэкспресс"/>Бронирование билетов Аэроэкспресс<text:bookmark-end text:name="__RefHeading___бронирование_билетов_аэроэкспресс_3"/><text:bookmark-end text:name="бронирование_билетов_аэроэкспресс"/></text:h>
      <text:p text:style-name="Text_20_body">Для того чтобы забронировать билеты Аэроэкспресс:</text:p>
      <text:list text:style-name="Numbering_20_1" text:continue-numbering="false">
        <text:list-item>
          <text:p text:style-name="Numbering_20_1_Content_First"> Выберите сегмент(-ы) перелёта, на котором(-ых) осуществляется отправление из Москвы или прибытие в Москву. Станут доступными следующие поля:</text:p>
          <text:list text:style-name="Numbering_20_1">
            <text:list-item>
              <text:p text:style-name="Numbering_20_1_Content"> дата отправления поездов Аэроэкспресс;</text:p>
            </text:list-item>
            <text:list-item>
              <text:p text:style-name="Numbering_20_1_Content"> ссылка на расписание Аэроэкспресс соответствующего направления;</text:p>
            </text:list-item>
            <text:list-item>
              <text:p text:style-name="Numbering_20_1_Content"> поля для указания количества билетов классов <text:span text:style-name="Strong_20_Emphasis">Бизнес</text:span>, <text:span text:style-name="Strong_20_Emphasis">Эконом</text:span> и <text:span text:style-name="Strong_20_Emphasis">Детский</text:span>.</text:p>
            </text:list-item>
          </text:list>
        </text:list-item>
        <text:list-item>
          <text:p text:style-name="Numbering_20_1_Content"> Укажите дату использования билетов Аэроэкспресс (по умолчанию указывается дата рейса на сегменте).</text:p>
        </text:list-item>
        <text:list-item>
          <text:p text:style-name="Numbering_20_1_Content"> Нажмите на ссылку с маршрутом движения поездов Аэроэкспресс. Будет представлено модальное окно <text:span text:style-name="Strong_20_Emphasis">Расписание аэроэкспресса</text:span>.</text:p>
        </text:list-item>
        <text:list-item>
          <text:p text:style-name="Numbering_20_1_Content"> Выберите время отправления поезда Аэроэкспресс (обязательно для бронирования билетов класса Бизнес).</text:p>
        </text:list-item>
        <text:list-item>
          <text:p text:style-name="Numbering_20_1_Content"> Укажите требуемое количество билетов соответствующего класса в поля <text:span text:style-name="Strong_20_Emphasis">Бизнес</text:span>, <text:span text:style-name="Strong_20_Emphasis">Эконом</text:span> и <text:span text:style-name="Strong_20_Emphasis">Детский</text:span> (по умолчанию значение этих полей – 0). </text:p>
        </text:list-item>
        <text:list-item>
          <text:p text:style-name="Numbering_20_1_Content_Last"> Нажмите кнопку <draw:frame draw:style-name="media" draw:name="2" text:anchor-type="as-char" draw:z-index="2" svg:width="2.6458333333333cm" style:rel-width="100%" svg:height="0.59109042553192cm" style:rel-height="scale"><draw:image xlink:href="Pictures/95bfeee9f7c06a59f17e0f4f9b68044d.png" xlink:type="simple" xlink:show="embed" xlink:actuate="onLoad"/></draw:frame> на форме <text:span text:style-name="Strong_20_Emphasis">Аэроэкспресс</text:span>. Будет представлена стоимость выбранных билетов по сегментам перелёта и итоговая стоимость заказа сервиса Аэроэкспресс в поле <text:span text:style-name="Strong_20_Emphasis">Итого</text:span>.</text:p>
        </text:list-item>
      </text:list>
      <text:p text:style-name="Text_20_body"><draw:frame draw:style-name="mediacenter" draw:name="Расчёт стоимости сервиса Аэроэкспресс Legend" text:anchor-type="paragraph" draw:z-index="0" svg:width="18.520833333333cm" style:rel-width="100%"><draw:text-box><text:p text:style-name="legendcenter"><draw:frame draw:style-name="mediacenter" draw:name="Расчёт стоимости сервиса Аэроэкспресс" text:anchor-type="paragraph" draw:z-index="3" svg:width="18.520833333333cm" style:rel-width="100%" svg:height="6.047619047619cm" style:rel-height="scale"><draw:image xlink:href="Pictures/27667f16e8036c68aa89a6e730d16453.png" xlink:type="simple" xlink:show="embed" xlink:actuate="onLoad"/></draw:frame>Расчёт стоимости сервиса Аэроэкспресс</text:p></draw:text-box></draw:frame></text:p>
      <text:p text:style-name="Text_20_body">После нажатия кнопки <text:span text:style-name="Strong_20_Emphasis">Сохранить</text:span> забронированные билеты отражаются отдельными нередактируемыми строками на форме Аэроэкспресс, стоимость забронированных билетов добавляется в общую стоимость заказа.</text:p>
      <text:p text:style-name="Text_20_body"><draw:frame draw:style-name="mediacenter" draw:name="Стоимость билетов Аэроэкспресс добавлена в общую стоимость заказа Legend" text:anchor-type="paragraph" draw:z-index="0" svg:width="18.520833333333cm" style:rel-width="100%"><draw:text-box><text:p text:style-name="legendcenter"><draw:frame draw:style-name="mediacenter" draw:name="Стоимость билетов Аэроэкспресс добавлена в общую стоимость заказа" text:anchor-type="paragraph" draw:z-index="4" svg:width="18.520833333333cm" style:rel-width="100%" svg:height="12.71658357075cm" style:rel-height="scale"><draw:image xlink:href="Pictures/9735c90f00411db8355ed2679631c34d.png" xlink:type="simple" xlink:show="embed" xlink:actuate="onLoad"/></draw:frame>Стоимость билетов Аэроэкспресс добавлена в общую стоимость заказа</text:p></draw:text-box></draw:frame></text:p>
      <text:h text:style-name="Heading_20_3" text:outline-level="3"><text:bookmark-start text:name="__RefHeading___оплата_билетов_аэроэкспресс_4"/><text:bookmark-start text:name="оплата_билетов_аэроэкспресс"/>Оплата билетов Аэроэкспресс<text:bookmark-end text:name="__RefHeading___оплата_билетов_аэроэкспресс_4"/><text:bookmark-end text:name="оплата_билетов_аэроэкспресс"/></text:h>
      <text:p text:style-name="Text_20_body">Билеты Аэроэкспресс могут быть оплачены вместе со всем заказом или отдельно за наличные средства в разделе <text:span text:style-name="Strong_20_Emphasis">Дополнительные сервисы</text:span> блока <text:span text:style-name="Strong_20_Emphasis">Заказ</text:span>.</text:p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Оплаченные билеты Аэроэкспресс возврату не подлежат.</text:p>
          </table:table-cell>
        </table:table-row>
      </table:table>
      <text:h text:style-name="Heading_20_3" text:outline-level="3"><text:bookmark-start text:name="__RefHeading___отмена_бронирования_аэроэкспресс_5"/><text:bookmark-start text:name="отмена_бронирования_аэроэкспресс"/>Отмена бронирования Аэроэкспресс<text:bookmark-end text:name="__RefHeading___отмена_бронирования_аэроэкспресс_5"/><text:bookmark-end text:name="отмена_бронирования_аэроэкспресс"/></text:h>
      <text:p text:style-name="Text_20_body">Для отмены бронирования билетов нажмите кнопку <text:span text:style-name="Strong_20_Emphasis">Удалить</text:span> и подтвердите операцию.<text:line-break/>
<text:line-break/>
Очистка формы по кнопке <text:span text:style-name="Strong_20_Emphasis">Очистить</text:span> не удаляет из заказа сохранённые данные по Аэроэкспрессу.<text:line-break/>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doku.php?id=term:user:07services:01emd" text:style-name="Internet_20_link" text:visited-style-name="Visited_20_Internet_20_Link">Дополнительные услуги (EMD)</text:a></text:p>
        </text:list-item>
        <text:list-item>
          <text:p text:style-name="List_20_1_Content_Last"> <text:a xlink:type="simple" xlink:href="http://wiki.sirena-travel.ru/doku.php?id=term:user:07services:02insur" text:style-name="Internet_20_link" text:visited-style-name="Visited_20_Internet_20_Link">Страховка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doku.php?id=term:user:08pay" text:style-name="Internet_20_link" text:visited-style-name="Visited_20_Internet_20_Link">Оплата заказа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51:59</meta:creation-date>
    <dc:creator>Generated</dc:creator>
    <dc:date>2026-09-02T11::51:59</dc:date>
    <dc:language>en-US</dc:language>
    <meta:editing-cycles>1</meta:editing-cycles>
    <meta:editing-duration>PT0S</meta:editing-duration>
    <dc:title>term:user:07services:03aeroexp</dc:title>
  </office:meta>
</office:document-meta>
</file>