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4fecd200006e565286f5de57c0f6da.png"/>
  <manifest:file-entry manifest:media-type="image/png" manifest:full-path="Pictures/384e8e6e0d7d3f72b24378254d2b8dc1.png"/>
  <manifest:file-entry manifest:media-type="image/png" manifest:full-path="Pictures/4250d932719f503b598531c49502c5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0secondary:01annul"/><text:bookmark-start text:name="__RefHeading___аннуляция_1"/><text:bookmark-start text:name="аннуляция"/>Аннуляция<text:bookmark-end text:name="__RefHeading___аннуляция_1"/><text:bookmark-end text:name="аннуляция"/></text:h>
      <text:p text:style-name="Text_20_body">Аннуляция заказа доступна, если соблюдаются все условия:</text:p>
      <text:list text:style-name="List_20_1" text:continue-numbering="false">
        <text:list-item>
          <text:p text:style-name="List_20_1_Content_First"> заказ имеет статус <text:span text:style-name="Strong_20_Emphasis">Оплачен</text:span>;</text:p>
        </text:list-item>
        <text:list-item>
          <text:p text:style-name="List_20_1_Content"> заказ оформлен сегодня;</text:p>
        </text:list-item>
        <text:list-item>
          <text:p text:style-name="List_20_1_Content_Last"> дата вылета не сегодня.</text:p>
        </text:list-item>
      </text:list>
      <text:p text:style-name="Text_20_body">Для того чтобы аннулировать заказ:</text:p>
      <text:p text:style-name="Text_20_body">1. Нажмите кнопку <text:span text:style-name="Strong_20_Emphasis">Аннуляция</text:span>. Будет представлена форма <text:span text:style-name="Strong_20_Emphasis">Аннуляция</text:span>.</text:p>
      <text:p text:style-name="Text_20_body"><draw:frame draw:style-name="mediacenter" draw:name="Форма &quot;Аннуляция&quot; Legend" text:anchor-type="paragraph" draw:z-index="0" svg:width="22.70125cm" style:rel-width="100%"><draw:text-box><text:p text:style-name="legendcenter"><draw:frame draw:style-name="mediacenter" draw:name="Форма &quot;Аннуляция&quot;" text:anchor-type="paragraph" draw:z-index="0" svg:width="22.70125cm" style:rel-width="100%" svg:height="14.710833333333cm" style:rel-height="scale"><draw:image xlink:href="Pictures/424fecd200006e565286f5de57c0f6da.png" xlink:type="simple" xlink:show="embed" xlink:actuate="onLoad"/></draw:frame>Форма "Аннуляция"</text:p></draw:text-box></draw:frame></text:p>
      <text:p text:style-name="Text_20_body">2. На форме <text:span text:style-name="Strong_20_Emphasis">Аннуляция</text:span> выберите пассажира(-ов), у которого(-ых) требуется аннулировать билеты.</text:p>
      <text:p text:style-name="Text_20_body">3. Если требуется не только аннулировать билеты, но и снять забронированные по ним места, установите флажок <text:span text:style-name="Strong_20_Emphasis">Снять места</text:span>.</text:p>
      <text:p text:style-name="Text_20_body">4. Нажмите кнопку <text:span text:style-name="Strong_20_Emphasis">Аннуляция</text:span> и завершите процедуру в соответствии с выбранными параметрами аннуляции. Если выбрана часть пассажиров, то на форме <text:span text:style-name="Strong_20_Emphasis">Аннуляция</text:span> будет представлено предупреждение о разделении заказа.</text:p>
      <text:p text:style-name="Text_20_body"><draw:frame draw:style-name="mediacenter" draw:name="Предупреждение о разделении заказа Legend" text:anchor-type="paragraph" draw:z-index="0" svg:width="11.324166666667cm"><draw:text-box><text:p text:style-name="legendcenter"><draw:frame draw:style-name="mediacenter" draw:name="Предупреждение о разделении заказа" text:anchor-type="paragraph" draw:z-index="1" svg:width="11.324166666667cm" svg:height="7.7258333333333cm"><draw:image xlink:href="Pictures/384e8e6e0d7d3f72b24378254d2b8dc1.png" xlink:type="simple" xlink:show="embed" xlink:actuate="onLoad"/></draw:frame>Предупреждение о разделении заказа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ри аннуляции одного из нескольких билетов в исходном заказе удаляется аннулированный билет, который переносится в новый заказ, автоматически создаваемый Системой. Это разделение также отражается ремарками, обозначающими связь исходного заказа и заказа с аннулированным билетом. Данные ремарки вносятся в раздел <text:span text:style-name="Strong_20_Emphasis">Ремарки</text:span> блока <text:span text:style-name="Strong_20_Emphasis">Заказ</text:span>.</text:p>
          </table:table-cell>
        </table:table-row>
      </table:table>
      <text:p text:style-name="Text_20_body"><draw:frame draw:style-name="mediacenter" draw:name="Аннуляция в заказе части билетов со снятием мест Legend" text:anchor-type="paragraph" draw:z-index="0" svg:width="22.516041666667cm" style:rel-width="100%"><draw:text-box><text:p text:style-name="legendcenter"><draw:frame draw:style-name="mediacenter" draw:name="Аннуляция в заказе части билетов со снятием мест" text:anchor-type="paragraph" draw:z-index="2" svg:width="22.516041666667cm" style:rel-width="100%" svg:height="13.758333333333cm" style:rel-height="scale"><draw:image xlink:href="Pictures/4250d932719f503b598531c49502c50b.png" xlink:type="simple" xlink:show="embed" xlink:actuate="onLoad"/></draw:frame>Аннуляция в заказе части билетов со снятием мест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10secondary:02snyatie" text:style-name="Internet_20_link" text:visited-style-name="Visited_20_Internet_20_Link">Снятие мест</text:a></text:p>
        </text:list-item>
        <text:list-item>
          <text:p text:style-name="List_20_1_Content"> <text:a xlink:type="simple" xlink:href="http://wiki.sirena-travel.ru/doku.php?id=term:user:10secondary:03refund" text:style-name="Internet_20_link" text:visited-style-name="Visited_20_Internet_20_Link">Возврат билета</text:a></text:p>
        </text:list-item>
        <text:list-item>
          <text:p text:style-name="List_20_1_Content_Last"> <text:a xlink:type="simple" xlink:href="http://wiki.sirena-travel.ru/doku.php?id=term:user:10secondary:04change" text:style-name="Internet_20_link" text:visited-style-name="Visited_20_Internet_20_Link">Обмен билет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11_1g" text:style-name="Internet_20_link" text:visited-style-name="Visited_20_Internet_20_Link">Заявки 1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9:27</meta:creation-date>
    <dc:creator>Generated</dc:creator>
    <dc:date>2026-09-02T11::49:27</dc:date>
    <dc:language>en-US</dc:language>
    <meta:editing-cycles>1</meta:editing-cycles>
    <meta:editing-duration>PT0S</meta:editing-duration>
    <dc:title>term:user:10secondary:01annul</dc:title>
  </office:meta>
</office:document-meta>
</file>