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a6c83bcc2b6c2cd7b2ad5b2236d39a.png"/>
  <manifest:file-entry manifest:media-type="image/png" manifest:full-path="Pictures/2e0a01c735689ff939fb6ce09b56aa5d.png"/>
  <manifest:file-entry manifest:media-type="image/png" manifest:full-path="Pictures/469b62943ef0ba90772b67cb4ca2e1ce.png"/>
  <manifest:file-entry manifest:media-type="image/png" manifest:full-path="Pictures/db3cc89288b3e1c70f524b7ed6a40041.png"/>
  <manifest:file-entry manifest:media-type="image/png" manifest:full-path="Pictures/0edd0b69fd2647fec04209547facd4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:02snyatie"/><text:bookmark-start text:name="__RefHeading___снятие_мест_1"/><text:bookmark-start text:name="снятие_мест"/>Снятие мест<text:bookmark-end text:name="__RefHeading___снятие_мест_1"/><text:bookmark-end text:name="снятие_мест"/></text:h>
      <text:p text:style-name="Text_20_body">Операция снятия мест представляет собой отмену мест, которые забронированы в заказе. При этом по снятым местам в заказе остаются билеты, для которых сохраняется доступной операция возврата билетов.</text:p>
      <text:p text:style-name="Text_20_body">Снятие мест, как правило, применяется для того, чтобы пассажир не платил штраф за неиспользованное место на рейсе авиакомпании, если у пассажира нет возможности провести возврат билетов.</text:p>
      <text:p text:style-name="Text_20_body"><draw:frame draw:style-name="mediacenter" draw:name="Блок &quot;Заказ&quot; с кнопками операций Legend" text:anchor-type="paragraph" draw:z-index="0" svg:width="11.086041666667cm"><draw:text-box><text:p text:style-name="legendcenter"><draw:frame draw:style-name="mediacenter" draw:name="Блок &quot;Заказ&quot; с кнопками операций" text:anchor-type="paragraph" draw:z-index="0" svg:width="11.086041666667cm" svg:height="16.086666666667cm"><draw:image xlink:href="Pictures/f6a6c83bcc2b6c2cd7b2ad5b2236d39a.png" xlink:type="simple" xlink:show="embed" xlink:actuate="onLoad"/></draw:frame>Блок "Заказ" с кнопками операций</text:p></draw:text-box></draw:frame></text:p>
      <text:p text:style-name="Text_20_body">Для того чтобы провести снятие мест:</text:p>
      <text:p text:style-name="Text_20_body">1. Нажмите кнопку <text:span text:style-name="Strong_20_Emphasis">Снятие мест</text:span> в блоке <text:span text:style-name="Strong_20_Emphasis">Заказ</text:span>. Будет представлена форма <text:span text:style-name="Strong_20_Emphasis">Снятие мест</text:span>.</text:p>
      <text:p text:style-name="Text_20_body"><draw:frame draw:style-name="mediacenter" draw:name="Форма &quot;Снятие мест&quot; Legend" text:anchor-type="paragraph" draw:z-index="0" svg:width="22.727708333333cm" style:rel-width="100%"><draw:text-box><text:p text:style-name="legendcenter"><draw:frame draw:style-name="mediacenter" draw:name="Форма &quot;Снятие мест&quot;" text:anchor-type="paragraph" draw:z-index="1" svg:width="22.727708333333cm" style:rel-width="100%" svg:height="14.075833333333cm" style:rel-height="scale"><draw:image xlink:href="Pictures/2e0a01c735689ff939fb6ce09b56aa5d.png" xlink:type="simple" xlink:show="embed" xlink:actuate="onLoad"/></draw:frame>Форма "Снятие мест"</text:p></draw:text-box></draw:frame></text:p>
      <text:p text:style-name="Text_20_body">2. Выберите пассажира(-ов), у которого(-ых) требуется снять место(-а). Кнопка <text:span text:style-name="Strong_20_Emphasis">Снятие мест</text:span> становится активной.</text:p>
      <text:p text:style-name="Text_20_body">3. Нажмите кнопку <draw:frame draw:style-name="media" draw:name="2" text:anchor-type="as-char" draw:z-index="2" svg:width="2.38125cm" style:rel-width="100%" svg:height="0.50861650485437cm" style:rel-height="scale"><draw:image xlink:href="Pictures/469b62943ef0ba90772b67cb4ca2e1ce.png" xlink:type="simple" xlink:show="embed" xlink:actuate="onLoad"/></draw:frame> и завершите процедуру. Если выбрана часть пассажиров, то на форме <text:span text:style-name="Strong_20_Emphasis">Снятие мест</text:span> будет представлено предупреждение о разделении заказа. В результате в заказе с выбранными пассажирами для каждого снятого места статус сменится с <text:span text:style-name="Source_20_Text">НК</text:span> (Подтверждено) на <text:span text:style-name="Source_20_Text">ХХ</text:span> (Аннулировано).</text:p>
      <text:p text:style-name="Text_20_body"><draw:frame draw:style-name="mediacenter" draw:name="Изменение статуса для снятого места Legend" text:anchor-type="paragraph" draw:z-index="0" svg:width="11.086041666667cm"><draw:text-box><text:p text:style-name="legendcenter"><draw:frame draw:style-name="mediacenter" draw:name="Изменение статуса для снятого места" text:anchor-type="paragraph" draw:z-index="3" svg:width="11.086041666667cm" svg:height="14.075833333333cm"><draw:image xlink:href="Pictures/db3cc89288b3e1c70f524b7ed6a40041.png" xlink:type="simple" xlink:show="embed" xlink:actuate="onLoad"/></draw:frame>Изменение статуса для снятого места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ри снятии одного из нескольких забронированных мест в исходном заказе удаляется снятое место, которое переносится в новый заказ, автоматически создаваемый Системой. Это разделение также отражается ремарками, обозначающими связь исходного заказа и заказа со снятым местом. Данные ремарки вносятся в раздел <text:span text:style-name="Strong_20_Emphasis">Ремарки</text:span> блока <text:span text:style-name="Strong_20_Emphasis">Заказ</text:span>.</text:p>
          </table:table-cell>
        </table:table-row>
      </table:table>
      <text:p text:style-name="Text_20_body"><draw:frame draw:style-name="mediacenter" draw:name="Создание заказа со снятым местом и ремарки Legend" text:anchor-type="paragraph" draw:z-index="0" svg:width="22.5425cm" style:rel-width="100%"><draw:text-box><text:p text:style-name="legendcenter"><draw:frame draw:style-name="mediacenter" draw:name="Создание заказа со снятым местом и ремарки" text:anchor-type="paragraph" draw:z-index="4" svg:width="22.5425cm" style:rel-width="100%" svg:height="13.758333333333cm" style:rel-height="scale"><draw:image xlink:href="Pictures/0edd0b69fd2647fec04209547facd495.png" xlink:type="simple" xlink:show="embed" xlink:actuate="onLoad"/></draw:frame>Создание заказа со снятым местом и ремарки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0secondary:01annul" text:style-name="Internet_20_link" text:visited-style-name="Visited_20_Internet_20_Link">Аннуляция</text:a></text:p>
        </text:list-item>
        <text:list-item>
          <text:p text:style-name="List_20_1_Content"> <text:a xlink:type="simple" xlink:href="http://wiki.sirena-travel.ru/doku.php?id=term:user:10secondary:03refund" text:style-name="Internet_20_link" text:visited-style-name="Visited_20_Internet_20_Link">Возврат билета</text:a></text:p>
        </text:list-item>
        <text:list-item>
          <text:p text:style-name="List_20_1_Content_Last"> <text:a xlink:type="simple" xlink:href="http://wiki.sirena-travel.ru/doku.php?id=term:user:10secondary:04change" text:style-name="Internet_20_link" text:visited-style-name="Visited_20_Internet_20_Link">Обмен биле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11_1g" text:style-name="Internet_20_link" text:visited-style-name="Visited_20_Internet_20_Link">Заявки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2:20</meta:creation-date>
    <dc:creator>Generated</dc:creator>
    <dc:date>2026-09-02T11::52:20</dc:date>
    <dc:language>en-US</dc:language>
    <meta:editing-cycles>1</meta:editing-cycles>
    <meta:editing-duration>PT0S</meta:editing-duration>
    <dc:title>term:user:10secondary:02snyatie</dc:title>
  </office:meta>
</office:document-meta>
</file>