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6de5bee267ab7e80aa4a47f40f78b2.png"/>
  <manifest:file-entry manifest:media-type="image/png" manifest:full-path="Pictures/d4d55965f8608dc62250da535aafac61.png"/>
  <manifest:file-entry manifest:media-type="image/png" manifest:full-path="Pictures/b53d4163ef0c1832892a33167aa92894.png"/>
  <manifest:file-entry manifest:media-type="image/png" manifest:full-path="Pictures/3271f5b338aaea3178d4f4763946ea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0secondary:03refund"/><text:bookmark-start text:name="__RefHeading___возврат_билета_1"/><text:bookmark-start text:name="возврат_билета"/>Возврат билета<text:bookmark-end text:name="__RefHeading___возврат_билета_1"/><text:bookmark-end text:name="возврат_билета"/></text:h>
      <text:p text:style-name="Text_20_body">Возврат билета может быть:</text:p>
      <text:list text:style-name="List_20_1" text:continue-numbering="false">
        <text:list-item>
          <text:p text:style-name="List_20_1_Content_First"> вынужденным, который производится при наличии объективных обстоятельств, мешающим совершить перелёт:</text:p>
          <text:list text:style-name="List_20_1">
            <text:list-item>
              <text:p text:style-name="List_20_1_Content"> отмена или перенос рейса;</text:p>
            </text:list-item>
            <text:list-item>
              <text:p text:style-name="List_20_1_Content"> изменение маршрута перелёта авиакомпанией;</text:p>
            </text:list-item>
            <text:list-item>
              <text:p text:style-name="List_20_1_Content"> серьёзная болезнь / смерть пассажира или его близкого родственника;</text:p>
            </text:list-item>
            <text:list-item>
              <text:p text:style-name="List_20_1_Content"> отказ в получении визы при международных рейсах (данная возможность поддерживается не всеми авиакомпаниями);</text:p>
            </text:list-item>
          </text:list>
        </text:list-item>
        <text:list-item>
          <text:p text:style-name="List_20_1_Content_Last"> добровольным, который производится по причинам, отличающимся от перечисленных выше.</text:p>
        </text:list-item>
      </text:list>
      <text:p text:style-name="Text_20_body">При вынужденном возврате авиабилета возвращается вся сумма, оплаченная пассажиром за билет, за исключением комиссий за перевод денежных средств, если они были взяты системой платежей при оформлении билета.</text:p>
      <text:p text:style-name="Text_20_body">При добровольном возврате возвращается сумма, которая меньше внесённой при оформлении авиабилета, что зависит от следующих условий:</text:p>
      <text:list text:style-name="List_20_1" text:continue-numbering="false">
        <text:list-item>
          <text:p text:style-name="List_20_1_Content_First"> условия применения тарифа, по которому был оформлен авиабилет (что включает и запрет на возврат авиабилетов);</text:p>
        </text:list-item>
        <text:list-item>
          <text:p text:style-name="List_20_1_Content_Last"> время, оставшееся до вылета.</text:p>
        </text:list-item>
      </text:list>
      <text:p text:style-name="Text_20_body">Для того чтобы вернуть билет:</text:p>
      <text:p text:style-name="Text_20_body">1. Нажмите кнопку <text:span text:style-name="Strong_20_Emphasis">К возврату</text:span> в блоке <text:span text:style-name="Strong_20_Emphasis">Заказ</text:span>. Будет представлена форма <text:span text:style-name="Strong_20_Emphasis">Возврат</text:span>.</text:p>
      <text:p text:style-name="Text_20_body"><draw:frame draw:style-name="mediacenter" draw:name="Форма &quot;Возврат&quot; Legend" text:anchor-type="paragraph" draw:z-index="0" svg:width="22.70125cm" style:rel-width="100%"><draw:text-box><text:p text:style-name="legendcenter"><draw:frame draw:style-name="mediacenter" draw:name="Форма &quot;Возврат&quot;" text:anchor-type="paragraph" draw:z-index="0" svg:width="22.70125cm" style:rel-width="100%" svg:height="15.345833333333cm" style:rel-height="scale"><draw:image xlink:href="Pictures/d26de5bee267ab7e80aa4a47f40f78b2.png" xlink:type="simple" xlink:show="embed" xlink:actuate="onLoad"/></draw:frame>Форма "Возврат"</text:p></draw:text-box></draw:frame></text:p>
      <text:p text:style-name="Text_20_body">2. Выберите пассажира, у которого требуется оформить возврат билета. Кнопка <text:span text:style-name="Strong_20_Emphasis">Сделать возврат</text:span> становится активной.</text:p>
      <text:p text:style-name="Text_20_body">3. Если требуется сохранить забронированные места по возвращаемым билетам, снимите флажок <text:span text:style-name="Strong_20_Emphasis">Снять места</text:span>.</text:p>
      <text:p text:style-name="Text_20_body">4. Если оформляется вынужденный возврат, установите флажок напротив в поле <text:span text:style-name="Strong_20_Emphasis">Вынужденный возврат</text:span>.</text:p>
      <text:p text:style-name="Text_20_body">5. Нажмите кнопку <text:span text:style-name="Strong_20_Emphasis">Сделать возврат</text:span>. Если выбрана часть пассажиров, то будет представлено предупреждение о разделении заказа. В блоке <text:span text:style-name="Strong_20_Emphasis">Заказ</text:span> будет представлен заказ с выбранными пассажирами и кнопки <text:span text:style-name="Strong_20_Emphasis">Автоматический расчет</text:span> и <text:span text:style-name="Strong_20_Emphasis">Ручной расчет</text:span>.</text:p>
      <text:p text:style-name="Text_20_body"><draw:frame draw:style-name="mediacenter" draw:name="Выбор режима возврата билета Legend" text:anchor-type="paragraph" draw:z-index="0" svg:width="11.086041666667cm"><draw:text-box><text:p text:style-name="legendcenter"><draw:frame draw:style-name="mediacenter" draw:name="Выбор режима возврата билета" text:anchor-type="paragraph" draw:z-index="1" svg:width="11.086041666667cm" svg:height="14.022916666667cm"><draw:image xlink:href="Pictures/d4d55965f8608dc62250da535aafac61.png" xlink:type="simple" xlink:show="embed" xlink:actuate="onLoad"/></draw:frame>Выбор режима возврата билета</text:p></draw:text-box></draw:frame></text:p>
      <text:p text:style-name="Text_20_body">6. Выберите режим возврата билета (<text:a xlink:type="simple" xlink:href="http://wiki.sirena-travel.ru/doku.php?id=term:user:10secondary:03refund:arefund" text:style-name="Internet_20_link" text:visited-style-name="Visited_20_Internet_20_Link">автоматический</text:a> либо <text:a xlink:type="simple" xlink:href="http://wiki.sirena-travel.ru/doku.php?id=term:user:10secondary:03refund:mrefund" text:style-name="Internet_20_link" text:visited-style-name="Visited_20_Internet_20_Link">ручной</text:a>) и после подтверждения расчёта возврата завершите процедуру нажатием кнопки <text:span text:style-name="Strong_20_Emphasis">Вернуть билеты</text:span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Автоматический возврат может быть недоступен в соответствии с УПТ.</text:p>
          </table:table-cell>
        </table:table-row>
      </table:table>
      <text:p text:style-name="Text_20_body">В результате возврата билетов:</text:p>
      <text:list text:style-name="Numbering_20_1" text:continue-numbering="false">
        <text:list-item>
          <text:p text:style-name="Numbering_20_1_Content_First"> Если был установлен флажок <text:span text:style-name="Strong_20_Emphasis">Снять места</text:span>, то у забронированных мест по возвращённым билетам статус сменится с <text:span text:style-name="Source_20_Text">НК</text:span> (Подтверждено) на <text:span text:style-name="Source_20_Text">ХХ</text:span> (Аннулировано).</text:p>
        </text:list-item>
        <text:list-item>
          <text:p text:style-name="Numbering_20_1_Content"> Статус заказа с выбранными пассажирами изменится на <text:span text:style-name="Source_20_Text">Билеты аннулированы</text:span>.</text:p>
        </text:list-item>
        <text:list-item>
          <text:p text:style-name="Numbering_20_1_Content"> Если в исходном заказе возвращена часть билетов, то:</text:p>
          <text:list text:style-name="List_20_1">
            <text:list-item>
              <text:p text:style-name="List_20_1_Content"> связь между исходным и выделенным заказом будет отмечена ремарками в разделе <text:span text:style-name="Strong_20_Emphasis">Ремарки</text:span> у обоих заказов;</text:p>
            </text:list-item>
            <text:list-item>
              <text:p text:style-name="List_20_1_Content"> на адрес электронной почты заказчика — одного из пассажиров или агента — высылается письмо с информацией о разделении заказа.</text:p>
            </text:list-item>
          </text:list>
        </text:list-item>
        <text:list-item>
          <text:p text:style-name="Numbering_20_1_Content"> На адрес электронной почты заказчика — одного из пассажиров или агента — высылается письмо с электронным многоцелевым документом (EMD) по возврату билетов.</text:p>
        </text:list-item>
        <text:list-item>
          <text:p text:style-name="Numbering_20_1_Content_Last"> Рассчитанная сумма по возврату билетов будет возвращена заказчику в соответствии с выбранным вариантом оплаты заказа.</text:p>
        </text:list-item>
      </text:list>
      <text:p text:style-name="Text_20_body"><draw:frame draw:style-name="mediacenter" draw:name="В исходном заказе возвращена часть билетов Legend" text:anchor-type="paragraph" draw:z-index="0" svg:width="22.595416666667cm" style:rel-width="100%"><draw:text-box><text:p text:style-name="legendcenter"><draw:frame draw:style-name="mediacenter" draw:name="В исходном заказе возвращена часть билетов" text:anchor-type="paragraph" draw:z-index="2" svg:width="22.595416666667cm" style:rel-width="100%" svg:height="13.731875cm" style:rel-height="scale"><draw:image xlink:href="Pictures/b53d4163ef0c1832892a33167aa92894.png" xlink:type="simple" xlink:show="embed" xlink:actuate="onLoad"/></draw:frame>В исходном заказе возвращена часть билетов</text:p></draw:text-box></draw:frame></text:p>
      <text:p text:style-name="Text_20_body"><draw:frame draw:style-name="mediacenter" draw:name="Письмо с EMD по возврату билетов Legend" text:anchor-type="paragraph" draw:z-index="0" svg:width="19.552708333333cm" style:rel-width="100%"><draw:text-box><text:p text:style-name="legendcenter"><draw:frame draw:style-name="mediacenter" draw:name="Письмо с EMD по возврату билетов" text:anchor-type="paragraph" draw:z-index="3" svg:width="19.552708333333cm" style:rel-width="100%" svg:height="8.4666666666667cm" style:rel-height="scale"><draw:image xlink:href="Pictures/3271f5b338aaea3178d4f4763946ea76.png" xlink:type="simple" xlink:show="embed" xlink:actuate="onLoad"/></draw:frame>Письмо с EMD по возврату билетов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10secondary:03refund:arefund" text:style-name="Internet_20_link" text:visited-style-name="Visited_20_Internet_20_Link">Автоматический расчёт суммы возврата</text:a></text:p>
        </text:list-item>
        <text:list-item>
          <text:p text:style-name="List_20_1_Content"> <text:a xlink:type="simple" xlink:href="http://wiki.sirena-travel.ru/doku.php?id=term:user:10secondary:03refund:mrefund" text:style-name="Internet_20_link" text:visited-style-name="Visited_20_Internet_20_Link">Ручной расчёт суммы возврата</text:a></text:p>
        </text:list-item>
        <text:list-item>
          <text:p text:style-name="List_20_1_Content"> <text:a xlink:type="simple" xlink:href="http://wiki.sirena-travel.ru/doku.php?id=term:user:10secondary:00split" text:style-name="Internet_20_link" text:visited-style-name="Visited_20_Internet_20_Link">Деление</text:a></text:p>
        </text:list-item>
        <text:list-item>
          <text:p text:style-name="List_20_1_Content"> <text:a xlink:type="simple" xlink:href="http://wiki.sirena-travel.ru/doku.php?id=term:user:10secondary:01annul" text:style-name="Internet_20_link" text:visited-style-name="Visited_20_Internet_20_Link">Аннуляция</text:a></text:p>
        </text:list-item>
        <text:list-item>
          <text:p text:style-name="List_20_1_Content"> <text:a xlink:type="simple" xlink:href="http://wiki.sirena-travel.ru/doku.php?id=term:user:10secondary:02snyatie" text:style-name="Internet_20_link" text:visited-style-name="Visited_20_Internet_20_Link">Снятие мест</text:a></text:p>
        </text:list-item>
        <text:list-item>
          <text:p text:style-name="List_20_1_Content_Last"> <text:a xlink:type="simple" xlink:href="http://wiki.sirena-travel.ru/doku.php?id=term:user:10secondary:04change" text:style-name="Internet_20_link" text:visited-style-name="Visited_20_Internet_20_Link">Обмен билет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term:user:11_1g" text:style-name="Internet_20_link" text:visited-style-name="Visited_20_Internet_20_Link">Заявки 1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1::02:58</meta:creation-date>
    <dc:creator>Generated</dc:creator>
    <dc:date>2026-09-02T01::02:58</dc:date>
    <dc:language>en-US</dc:language>
    <meta:editing-cycles>1</meta:editing-cycles>
    <meta:editing-duration>PT0S</meta:editing-duration>
    <dc:title>term:user:10secondary:03refund</dc:title>
  </office:meta>
</office:document-meta>
</file>