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813022eac4623d543144a7e20eb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3refund:arefund"/><text:bookmark-start text:name="__RefHeading___автоматический_расчёт_суммы_возврата_1"/><text:bookmark-start text:name="автоматический_расчёт_суммы_возврата"/>Автоматический расчёт суммы возврата<text:bookmark-end text:name="__RefHeading___автоматический_расчёт_суммы_возврата_1"/><text:bookmark-end text:name="автоматический_расчёт_суммы_возврата"/></text:h>
      <text:p text:style-name="Text_20_body">Для того чтобы произвести автоматический расчёт суммы возврата:</text:p>
      <text:p text:style-name="Text_20_body">1. Нажмите кнопку <text:span text:style-name="Strong_20_Emphasis">Автоматический расчет</text:span> в блоке <text:span text:style-name="Strong_20_Emphasis">Заказ</text:span> при <text:a xlink:type="simple" xlink:href="http://wiki.sirena-travel.ru/doku.php?id=term:user:10secondary:03refund" text:style-name="Internet_20_link" text:visited-style-name="Visited_20_Internet_20_Link">возврате билета</text:a>. Будет представлен автоматический расчёт возврата билета.</text:p>
      <text:p text:style-name="Text_20_body"><draw:frame draw:style-name="mediacenter" draw:name="Автоматический расчёт возврата билета Legend" text:anchor-type="paragraph" draw:z-index="0" svg:width="18.838333333333cm" style:rel-width="100%"><draw:text-box><text:p text:style-name="legendcenter"><draw:frame draw:style-name="mediacenter" draw:name="Автоматический расчёт возврата билета" text:anchor-type="paragraph" draw:z-index="0" svg:width="18.838333333333cm" style:rel-width="100%" svg:height="14.022916666667cm" style:rel-height="scale"><draw:image xlink:href="Pictures/5ad813022eac4623d543144a7e20eb6c.png" xlink:type="simple" xlink:show="embed" xlink:actuate="onLoad"/></draw:frame>Автоматический расчёт возврата билета</text:p></draw:text-box></draw:frame></text:p>
      <text:p text:style-name="Text_20_body">2. Нажмите кнопку <text:span text:style-name="Strong_20_Emphasis">Подтвердить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3refund:mrefund" text:style-name="Internet_20_link" text:visited-style-name="Visited_20_Internet_20_Link">Ручной расчёт суммы возврата</text:a></text:p>
        </text:list-item>
        <text:list-item>
          <text:p text:style-name="List_20_1_Content_Last"> <text:a xlink:type="simple" xlink:href="http://wiki.sirena-travel.ru/doku.php?id=term:user:10secondary:03refund" text:style-name="Internet_20_link" text:visited-style-name="Visited_20_Internet_20_Link">Возврат биле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7:33</meta:creation-date>
    <dc:creator>Generated</dc:creator>
    <dc:date>2026-09-02T11::07:33</dc:date>
    <dc:language>en-US</dc:language>
    <meta:editing-cycles>1</meta:editing-cycles>
    <meta:editing-duration>PT0S</meta:editing-duration>
    <dc:title>term:user:10secondary:03refund:arefund</dc:title>
  </office:meta>
</office:document-meta>
</file>