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d0ca4f1c8def109adb1a56165dc22a7c.png"/>
  <manifest:file-entry manifest:media-type="image/png" manifest:full-path="Pictures/e9920784262e2d008f6e72bb0f0c3a1f.png"/>
  <manifest:file-entry manifest:media-type="image/png" manifest:full-path="Pictures/0f0fc13cfe6850fd536f16cf77bcaae7.png"/>
  <manifest:file-entry manifest:media-type="image/png" manifest:full-path="Pictures/737179fcc9ec904a449e12626769767a.png"/>
  <manifest:file-entry manifest:media-type="image/png" manifest:full-path="Pictures/2a4f84c95272cf328dbced2d7c6943b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rm:user:10secondary:04change"/><text:bookmark-start text:name="__RefHeading___обмен_билета_1"/><text:bookmark-start text:name="обмен_билета"/>Обмен билета<text:bookmark-end text:name="__RefHeading___обмен_билета_1"/><text:bookmark-end text:name="обмен_билета"/></text:h>
      <text:h text:style-name="Heading_20_2" text:outline-level="2"><text:bookmark-start text:name="__RefHeading___порядок_обмена_билета_2"/><text:bookmark-start text:name="порядок_обмена_билета"/>Порядок обмена билета<text:bookmark-end text:name="__RefHeading___порядок_обмена_билета_2"/><text:bookmark-end text:name="порядок_обмена_билета"/></text:h>
      <text:p text:style-name="Text_20_body">Операция обмена билета предусматривает изменение одного или нескольких параметров перелёта:</text:p>
      <text:list text:style-name="List_20_1" text:continue-numbering="false">
        <text:list-item>
          <text:p text:style-name="List_20_1_Content_First"> дата вылета;</text:p>
        </text:list-item>
        <text:list-item>
          <text:p text:style-name="List_20_1_Content"> класс обслуживания;</text:p>
        </text:list-item>
        <text:list-item>
          <text:p text:style-name="List_20_1_Content_Last"> маршрут.</text:p>
        </text:list-item>
      </text:list>
      <text:p text:style-name="Text_20_body">Возможность обмена билета зависит от условий применения тарифа.</text:p>
      <text:p text:style-name="Text_20_body">При обмене билета взимаются следующие комиссии:</text:p>
      <text:list text:style-name="List_20_1" text:continue-numbering="false">
        <text:list-item>
          <text:p text:style-name="List_20_1_Content_First"> агентский сбор за услугу;</text:p>
        </text:list-item>
        <text:list-item>
          <text:p text:style-name="List_20_1_Content"> сбор-такса ТКП за каждый сегмент перелёта;</text:p>
        </text:list-item>
        <text:list-item>
          <text:p text:style-name="List_20_1_Content_Last"> сборы авиакомпании согласно условиям применения тарифа.</text:p>
        </text:list-item>
      </text:list>
      <text:p text:style-name="Text_20_body">Обмен билета может быть вынужденным либо добровольным.</text:p>
      <text:p text:style-name="Text_20_body">Процедура обмена билетов состоит из следующих этапов:</text:p>
      <text:list text:style-name="Numbering_20_1" text:continue-numbering="false">
        <text:list-item>
          <text:p text:style-name="Numbering_20_1_Content_First"> Указание данных для обмена.</text:p>
        </text:list-item>
        <text:list-item>
          <text:p text:style-name="Numbering_20_1_Content"> Проведение расчета обмена.</text:p>
        </text:list-item>
        <text:list-item>
          <text:p text:style-name="Numbering_20_1_Content_Last"> Оформление обмененных билетов.</text:p>
        </text:list-item>
      </text:list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При обмене билетов дополнительные услуги (кроме <text:span text:style-name="Source_20_Text">ДПМС</text:span>, <text:span text:style-name="Source_20_Text">НСЛК</text:span>, <text:span text:style-name="Source_20_Text">БГЖК</text:span>, <text:span text:style-name="Source_20_Text">ИНФТ</text:span> и <text:span text:style-name="Source_20_Text">РБСП</text:span>) автоматически не переносятся. В обмененные билеты их следует <text:a xlink:type="simple" xlink:href="http://wiki.sirena-travel.ru/doku.php?id=term:user:06ssr" text:style-name="Internet_20_link" text:visited-style-name="Visited_20_Internet_20_Link">включить заново</text:a>.</text:p>
          </table:table-cell>
        </table:table-row>
      </table:table>
      <text:h text:style-name="Heading_20_2" text:outline-level="2"><text:bookmark-start text:name="__RefHeading___указание_данных_для_обмена_3"/><text:bookmark-start text:name="указание_данных_для_обмена"/>Указание данных для обмена<text:bookmark-end text:name="__RefHeading___указание_данных_для_обмена_3"/><text:bookmark-end text:name="указание_данных_для_обмена"/></text:h>
      <text:p text:style-name="Text_20_body">Для того чтобы указать данные для обмена:</text:p>
      <text:p text:style-name="Text_20_body">1. Нажмите кнопку <text:span text:style-name="Strong_20_Emphasis">К обмену</text:span> в блоке <text:span text:style-name="Strong_20_Emphasis">Заказ</text:span>. Будет представлена форма <text:span text:style-name="Strong_20_Emphasis">Обмен</text:span>.</text:p>
      <text:p text:style-name="Text_20_body"><draw:frame draw:style-name="mediacenter" draw:name="Форма &quot;Обмен&quot; Legend" text:anchor-type="paragraph" draw:z-index="0" svg:width="26.961041666667cm" style:rel-width="100%"><draw:text-box><text:p text:style-name="legendcenter"><draw:frame draw:style-name="mediacenter" draw:name="Форма &quot;Обмен&quot;" text:anchor-type="paragraph" draw:z-index="0" svg:width="26.961041666667cm" style:rel-width="100%" svg:height="14.710833333333cm" style:rel-height="scale"><draw:image xlink:href="Pictures/d0ca4f1c8def109adb1a56165dc22a7c.png" xlink:type="simple" xlink:show="embed" xlink:actuate="onLoad"/></draw:frame>Форма "Обмен"</text:p></draw:text-box></draw:frame></text:p>
      <text:p text:style-name="Text_20_body">2. Выберите пассажира, у которого требуется оформить обмен билета. Кнопка <text:span text:style-name="Strong_20_Emphasis">Обменять выбранное</text:span> становится активной.</text:p>
      <text:p text:style-name="Text_20_body">3. Если оформляется вынужденный обмен, установите флажок в поле <text:span text:style-name="Strong_20_Emphasis">Вынужденный обмен</text:span>.</text:p>
      <text:p text:style-name="Text_20_body">4. Нажмите кнопку <text:span text:style-name="Strong_20_Emphasis">Обменять выбранное</text:span> (если выбрана часть пассажиров, то на форме <text:span text:style-name="Strong_20_Emphasis">Обмен</text:span> будет представлено предупреждение о разделении заказа) и укажите новый маршрут, дату вылета и остальные <text:a xlink:type="simple" xlink:href="http://wiki.sirena-travel.ru/doku.php?id=term:user:05route" text:style-name="Internet_20_link" text:visited-style-name="Visited_20_Internet_20_Link">параметры перелёта</text:a>.</text:p>
      <text:p text:style-name="Text_20_body"><draw:frame draw:style-name="mediacenter" draw:name="Изменение параметров маршрута перелёта Legend" text:anchor-type="paragraph" draw:z-index="0" svg:width="31.644166666667cm" style:rel-width="100%"><draw:text-box><text:p text:style-name="legendcenter"><draw:frame draw:style-name="mediacenter" draw:name="Изменение параметров маршрута перелёта" text:anchor-type="paragraph" draw:z-index="1" svg:width="31.644166666667cm" style:rel-width="100%" svg:height="14.075833333333cm" style:rel-height="scale"><draw:image xlink:href="Pictures/e9920784262e2d008f6e72bb0f0c3a1f.png" xlink:type="simple" xlink:show="embed" xlink:actuate="onLoad"/></draw:frame>Изменение параметров маршрута перелёта</text:p></draw:text-box></draw:frame></text:p>
      <text:p text:style-name="Text_20_body">5. Выберите вариант расчёта обмена (автоматический или ручной).</text:p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/>
          <table:table-cell office:value-type="string" table:style-name="tablecell">
            <text:p text:style-name="tablealignleft">Параметры расчёта ручного обмена не контролируются Системой, и кассир несёт за них личную ответственность.</text:p>
          </table:table-cell>
        </table:table-row>
      </table:table>
      <text:p text:style-name="Text_20_body">6. После подтверждения расчёта нажмите кнопку <text:span text:style-name="Strong_20_Emphasis">Бронировать новую перевозку</text:span>. Будет представлено окно с параметрами нового заказа.</text:p>
      <text:p text:style-name="Text_20_body"><draw:frame draw:style-name="mediacenter" draw:name="Параметры нового заказа Legend" text:anchor-type="paragraph" draw:z-index="0" svg:width="21.219583333333cm" style:rel-width="100%"><draw:text-box><text:p text:style-name="legendcenter"><draw:frame draw:style-name="mediacenter" draw:name="Параметры нового заказа" text:anchor-type="paragraph" draw:z-index="2" svg:width="21.219583333333cm" style:rel-width="100%" svg:height="12.144375cm" style:rel-height="scale"><draw:image xlink:href="Pictures/0f0fc13cfe6850fd536f16cf77bcaae7.png" xlink:type="simple" xlink:show="embed" xlink:actuate="onLoad"/></draw:frame>Параметры нового заказа</text:p></draw:text-box></draw:frame></text:p>
      <text:p text:style-name="Text_20_body">7. Если все параметры указаны верно, для завершения процедуры нажмите кнопку <text:span text:style-name="Strong_20_Emphasis">Оформить новые билеты</text:span>. В результате этого:</text:p>
      <text:list text:style-name="List_20_1" text:continue-numbering="false">
        <text:list-item>
          <text:p text:style-name="List_20_1_Content_First"> Будет проведена оплата обмена в соответствии с указанными реквизитами оплаты.</text:p>
        </text:list-item>
        <text:list-item>
          <text:p text:style-name="List_20_1_Content_Last"> Будет представлен заказ с обменёнными билетами: исходный заказ, если в нём обменены все билеты, или выделенный заказ, если в исходном заказе обменена часть билетов, и в блоке <text:span text:style-name="Strong_20_Emphasis">Фильтры</text:span> откроется форма <text:span text:style-name="Strong_20_Emphasis">Электронная документация</text:span>.</text:p>
        </text:list-item>
      </text:list>
      <text:p text:style-name="Text_20_body"><draw:frame draw:style-name="mediacenter" draw:name="Заказ с обменёнными билетами и форма &quot;Электронная документация&quot; Legend" text:anchor-type="paragraph" draw:z-index="0" svg:width="31.644166666667cm" style:rel-width="100%"><draw:text-box><text:p text:style-name="legendcenter"><draw:frame draw:style-name="mediacenter" draw:name="Заказ с обменёнными билетами и форма &quot;Электронная документация&quot;" text:anchor-type="paragraph" draw:z-index="3" svg:width="31.644166666667cm" style:rel-width="100%" svg:height="14.710833333333cm" style:rel-height="scale"><draw:image xlink:href="Pictures/737179fcc9ec904a449e12626769767a.png" xlink:type="simple" xlink:show="embed" xlink:actuate="onLoad"/></draw:frame>Заказ с обменёнными билетами и форма "Электронная документация"</text:p></draw:text-box></draw:frame></text:p>
      <text:p text:style-name="Text_20_body">Если была обменена часть билетов:</text:p>
      <text:list text:style-name="List_20_1" text:continue-numbering="false">
        <text:list-item>
          <text:p text:style-name="List_20_1_Content_First"> На адрес электронной почты заказчика – одного из пассажиров или агента – высылается письмо с информацией о разделении заказа.</text:p>
        </text:list-item>
        <text:list-item>
          <text:p text:style-name="List_20_1_Content"> Связь между исходным и созданным заказом будет отмечена ремарками в разделе <text:span text:style-name="Strong_20_Emphasis">Ремарки</text:span> у обоих заказов.</text:p>
        </text:list-item>
        <text:list-item>
          <text:p text:style-name="List_20_1_Content_Last"> На адрес электронной почты заказчика – одного из пассажиров или агента – высылается письмо с электронными документами по обмененным билетам.</text:p>
        </text:list-item>
      </text:list>
      <text:p text:style-name="Text_20_body"><draw:frame draw:style-name="mediacenter" draw:name="В исходном заказе обменена часть билетов Legend" text:anchor-type="paragraph" draw:z-index="0" svg:width="22.516041666667cm" style:rel-width="100%"><draw:text-box><text:p text:style-name="legendcenter"><draw:frame draw:style-name="mediacenter" draw:name="В исходном заказе обменена часть билетов" text:anchor-type="paragraph" draw:z-index="4" svg:width="22.516041666667cm" style:rel-width="100%" svg:height="13.758333333333cm" style:rel-height="scale"><draw:image xlink:href="Pictures/2a4f84c95272cf328dbced2d7c6943b6.png" xlink:type="simple" xlink:show="embed" xlink:actuate="onLoad"/></draw:frame>В исходном заказе обменена часть билетов</text:p></draw:text-box></draw:frame></text:p>
      <text:p text:style-name="Horizontal_20_Line"/>
      <text:p text:style-name="Text_20_body">См. также:</text:p>
      <text:list text:style-name="List_20_1" text:continue-numbering="false">
        <text:list-item>
          <text:p text:style-name="List_20_1_Content_First"> <text:a xlink:type="simple" xlink:href="http://wiki.sirena-travel.ru/doku.php?id=term:user:10secondary:00split" text:style-name="Internet_20_link" text:visited-style-name="Visited_20_Internet_20_Link">Деление</text:a></text:p>
        </text:list-item>
        <text:list-item>
          <text:p text:style-name="List_20_1_Content"> <text:a xlink:type="simple" xlink:href="http://wiki.sirena-travel.ru/doku.php?id=term:user:10secondary:01annul" text:style-name="Internet_20_link" text:visited-style-name="Visited_20_Internet_20_Link">Аннуляция</text:a></text:p>
        </text:list-item>
        <text:list-item>
          <text:p text:style-name="List_20_1_Content"> <text:a xlink:type="simple" xlink:href="http://wiki.sirena-travel.ru/doku.php?id=term:user:10secondary:02snyatie" text:style-name="Internet_20_link" text:visited-style-name="Visited_20_Internet_20_Link">Снятие мест</text:a></text:p>
        </text:list-item>
        <text:list-item>
          <text:p text:style-name="List_20_1_Content_Last"> <text:a xlink:type="simple" xlink:href="http://wiki.sirena-travel.ru/doku.php?id=term:user:10secondary:03refund" text:style-name="Internet_20_link" text:visited-style-name="Visited_20_Internet_20_Link">Возврат билета</text:a></text:p>
        </text:list-item>
      </text:list>
      <text:p text:style-name="Text_20_body">См. далее:</text:p>
      <text:list text:style-name="List_20_1" text:continue-numbering="false">
        <text:list-item>
          <text:p text:style-name="LastListParagraph_List_20_1_Content_First"> <text:a xlink:type="simple" xlink:href="http://wiki.sirena-travel.ru/doku.php?id=term:user:11_1g" text:style-name="Internet_20_link" text:visited-style-name="Visited_20_Internet_20_Link">Заявки 1G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2T01::04:33</meta:creation-date>
    <dc:creator>Generated</dc:creator>
    <dc:date>2026-09-02T01::04:33</dc:date>
    <dc:language>en-US</dc:language>
    <meta:editing-cycles>1</meta:editing-cycles>
    <meta:editing-duration>PT0S</meta:editing-duration>
    <dc:title>term:user:10secondary:04change</dc:title>
  </office:meta>
</office:document-meta>
</file>