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83f1dc0c3e0fb06725ac023845604c.png"/>
  <manifest:file-entry manifest:media-type="image/png" manifest:full-path="Pictures/c85ddfb91b3829c5fd6483bc039d2f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1_1g:02comm"/><text:bookmark-start text:name="__RefHeading___комментирование_заявок_1"/><text:bookmark-start text:name="комментирование_заявок"/>Комментирование заявок<text:bookmark-end text:name="__RefHeading___комментирование_заявок_1"/><text:bookmark-end text:name="комментирование_заявок"/></text:h>
      <text:p text:style-name="Text_20_body">Комментирование заявки производится в блоке <text:span text:style-name="Strong_20_Emphasis">Информация о заявке</text:span>.</text:p>
      <text:p text:style-name="Text_20_body"><draw:frame draw:style-name="mediacenter" draw:name=" Блок «Информация о заявке» Legend" text:anchor-type="paragraph" draw:z-index="0" svg:width="12.54125cm"><draw:text-box><text:p text:style-name="legendcenter"><draw:frame draw:style-name="mediacenter" draw:name=" Блок «Информация о заявке»" text:anchor-type="paragraph" draw:z-index="0" svg:width="12.54125cm" svg:height="16.166041666667cm"><draw:image xlink:href="Pictures/7683f1dc0c3e0fb06725ac023845604c.png" xlink:type="simple" xlink:show="embed" xlink:actuate="onLoad"/></draw:frame> Блок «Информация о заявке»</text:p></draw:text-box></draw:frame></text:p>
      <text:p text:style-name="Text_20_body">Управление комментариями осуществляется следующими кнопками:</text:p>
      <text:list text:style-name="List_20_1" text:continue-numbering="false">
        <text:list-item>
          <text:p text:style-name="List_20_1_Content_First"> <text:span text:style-name="Strong_20_Emphasis">Комментировать</text:span>: отправить комментарий, составленный в поле <text:span text:style-name="Strong_20_Emphasis">Комментарии агента</text:span>;</text:p>
        </text:list-item>
        <text:list-item>
          <text:p text:style-name="List_20_1_Content_Last"> <text:span text:style-name="Strong_20_Emphasis">Добавить документы</text:span>: вложить документ в заявку.</text:p>
        </text:list-item>
      </text:list>
      <text:p text:style-name="Text_20_body">Дополнительные возможности блока <text:span text:style-name="Strong_20_Emphasis">Информация о заявке</text:span>:</text:p>
      <text:list text:style-name="List_20_1" text:continue-numbering="false">
        <text:list-item>
          <text:p text:style-name="List_20_1_Content_First"> скачать маршрут-квитанцию по заказу, относящемуся к заявке (кнопка <text:span text:style-name="Strong_20_Emphasis">Скачать квитанцию</text:span>);</text:p>
        </text:list-item>
        <text:list-item>
          <text:p text:style-name="List_20_1_Content_Last"> скачать документы, вложенные в заявку (кнопка <text:span text:style-name="Strong_20_Emphasis">Скачать документы</text:span>, выбор документов осуществляется в модальном окне <text:span text:style-name="Strong_20_Emphasis">Документы по заявке</text:span>, при отсутствии вложенных документов выводится сообщение: <text:span text:style-name="Strong_20_Emphasis">Нет документов к заявке!</text:span>).</text:p>
        </text:list-item>
      </text:list>
      <text:p text:style-name="Text_20_body"><draw:frame draw:style-name="mediacenter" draw:name="Модальное окно &quot;Документы по заявке&quot; Legend" text:anchor-type="paragraph" draw:z-index="0" svg:width="8.0433333333333cm" style:rel-width="100%"><draw:text-box><text:p text:style-name="legendcenter"><draw:frame draw:style-name="mediacenter" draw:name="Модальное окно &quot;Документы по заявке&quot;" text:anchor-type="paragraph" draw:z-index="1" svg:width="8.0433333333333cm" style:rel-width="100%" svg:height="8.0433333333333cm" style:rel-height="scale"><draw:image xlink:href="Pictures/c85ddfb91b3829c5fd6483bc039d2f42.png" xlink:type="simple" xlink:show="embed" xlink:actuate="onLoad"/></draw:frame>Модальное окно "Документы по заявке"</text:p></draw:text-box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11_1g" text:style-name="Internet_20_link" text:visited-style-name="Visited_20_Internet_20_Link">Заявки 1G</text:a></text:p>
        </text:list-item>
        <text:list-item>
          <text:p text:style-name="List_20_1_Content"> <text:a xlink:type="simple" xlink:href="http://wiki.sirena-travel.ru/doku.php?id=term:user:11_1g:01view" text:style-name="Internet_20_link" text:visited-style-name="Visited_20_Internet_20_Link">Поиск и просмотр заявок</text:a></text:p>
        </text:list-item>
        <text:list-item>
          <text:p text:style-name="List_20_1_Content"> <text:a xlink:type="simple" xlink:href="http://wiki.sirena-travel.ru/doku.php?id=term:user:11_1g:03new" text:style-name="Internet_20_link" text:visited-style-name="Visited_20_Internet_20_Link">Создание заявки вручную</text:a></text:p>
        </text:list-item>
        <text:list-item>
          <text:p text:style-name="List_20_1_Content_Last"> <text:a xlink:type="simple" xlink:href="http://wiki.sirena-travel.ru/doku.php?id=term:user:11_1g:04flow" text:style-name="Internet_20_link" text:visited-style-name="Visited_20_Internet_20_Link">Обработка заявок 1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24:39</meta:creation-date>
    <dc:creator>Generated</dc:creator>
    <dc:date>2026-09-02T10::24:39</dc:date>
    <dc:language>en-US</dc:language>
    <meta:editing-cycles>1</meta:editing-cycles>
    <meta:editing-duration>PT0S</meta:editing-duration>
    <dc:title>term:user:11_1g:02comm</dc:title>
  </office:meta>
</office:document-meta>
</file>