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683f1dc0c3e0fb06725ac02384560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m:user:11_1g:03new"/><text:bookmark-start text:name="__RefHeading___создание_заявки_1"/><text:bookmark-start text:name="создание_заявки"/>Создание заявки<text:bookmark-end text:name="__RefHeading___создание_заявки_1"/><text:bookmark-end text:name="создание_заявки"/></text:h>
      <text:p text:style-name="Text_20_body">Для создания заявки нажмите кнопку <text:span text:style-name="Strong_20_Emphasis">Создать новую заявку</text:span>. Откроется модальное окно <text:span text:style-name="Strong_20_Emphasis">Создание новой заявки</text:span>.<text:line-break/>
<text:line-break/>
<draw:frame draw:style-name="mediacenter" draw:name=" Создание новой заявки Legend" text:anchor-type="paragraph" draw:z-index="0" svg:width="18.520833333333cm" style:rel-width="100%"><draw:text-box><text:p text:style-name="legendcenter"><draw:frame draw:style-name="mediacenter" draw:name=" Создание новой заявки" text:anchor-type="paragraph" draw:z-index="0" svg:width="18.520833333333cm" style:rel-width="100%" svg:height="23.873901195499cm" style:rel-height="scale"><draw:image xlink:href="Pictures/7683f1dc0c3e0fb06725ac023845604c.png" xlink:type="simple" xlink:show="embed" xlink:actuate="onLoad"/></draw:frame> Создание новой заявки</text:p></draw:text-box></draw:frame></text:p>
      <text:p text:style-name="Text_20_body">Для создания заявки:</text:p>
      <text:list text:style-name="Numbering_20_1" text:continue-numbering="false">
        <text:list-item>
          <text:p text:style-name="Numbering_20_1_Content_First"> Укажите тип заявки в поле <text:span text:style-name="Strong_20_Emphasis">Тип</text:span>: <text:span text:style-name="Source_20_Text">Возврат</text:span>, <text:span text:style-name="Source_20_Text">Обмен</text:span>, <text:span text:style-name="Source_20_Text">Аннуляция</text:span>, <text:span text:style-name="Source_20_Text">Общая</text:span> (по умолчанию заводится заявка на возврат).</text:p>
        </text:list-item>
        <text:list-item>
          <text:p text:style-name="Numbering_20_1_Content"> Укажите <text:span text:style-name="Strong_20_Emphasis">PNR в АРС «Сирена-Трэвэл»</text:span>.</text:p>
        </text:list-item>
        <text:list-item>
          <text:p text:style-name="Numbering_20_1_Content"> Укажите <text:span text:style-name="Strong_20_Emphasis">PNR в GDS «Galileo»</text:span>.</text:p>
        </text:list-item>
        <text:list-item>
          <text:p text:style-name="Numbering_20_1_Content"> Укажите текст комментария в поле <text:span text:style-name="Strong_20_Emphasis">Комментарии агента</text:span>.</text:p>
        </text:list-item>
        <text:list-item>
          <text:p text:style-name="Numbering_20_1_Content_Last"> Нажмите кнопку <text:span text:style-name="Strong_20_Emphasis">Создать</text:span>.</text:p>
        </text:list-item>
      </text:list>
      <text:p text:style-name="Text_20_body"><text:line-break/>
Созданной заявке будет присвоен статус «<text:span text:style-name="Source_20_Text">Новая</text:span>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50:03</meta:creation-date>
    <dc:creator>Generated</dc:creator>
    <dc:date>2026-09-02T11::50:03</dc:date>
    <dc:language>en-US</dc:language>
    <meta:editing-cycles>1</meta:editing-cycles>
    <meta:editing-duration>PT0S</meta:editing-duration>
    <dc:title>term:user:11_1g:03new</dc:title>
  </office:meta>
</office:document-meta>
</file>