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979187c5e51b8e07cd71699ef084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1_1g"/><text:bookmark-start text:name="__RefHeading___заявки_1g_1"/><text:bookmark-start text:name="заявки_1g"/>Заявки 1G<text:bookmark-end text:name="__RefHeading___заявки_1g_1"/><text:bookmark-end text:name="заявки_1g"/></text:h>
      <text:h text:style-name="Heading_20_2" text:outline-level="2"><text:bookmark-start text:name="__RefHeading___общие_сведения_2"/><text:bookmark-start text:name="общие_сведения"/>Общие сведения<text:bookmark-end text:name="__RefHeading___общие_сведения_2"/><text:bookmark-end text:name="общие_сведения"/></text:h>
      <text:p text:style-name="Text_20_body">Заказ, созданный в Системе в сеансе B1G, дублируется в GDS «Galileo». Если с таким заказом требуется провести вторичные операции (аннуляция/возврат/обмен), то на стороне Агентства формируется соответствующая заявка, которая передаётся в HelpDesk ЗАО «Сирена-Трэвел». Сотрудники HelpDesk выполняют вручную операции с заказом в GDS «Galileo» и отчитываются об этом в ответе на заявку.<text:line-break/>
<text:line-break/>
Для обработки данных заявок предусмотрен раздел <text:span text:style-name="Strong_20_Emphasis">Заявки 1G</text:span> (функционирует только в сеансе <text:span text:style-name="Source_20_Text">B1G</text:span>).<text:line-break/>
<text:line-break/>
<draw:frame draw:style-name="mediacenter" draw:name=" Раздел &quot;Заявки 1G&quot; Legend" text:anchor-type="paragraph" draw:z-index="0" svg:width="23.8125cm" style:rel-width="100%"><draw:text-box><text:p text:style-name="legendcenter"><draw:frame draw:style-name="mediacenter" draw:name=" Раздел &quot;Заявки 1G&quot;" text:anchor-type="paragraph" draw:z-index="0" svg:width="23.8125cm" style:rel-width="100%" svg:height="10.646935096154cm" style:rel-height="scale"><draw:image xlink:href="Pictures/e4979187c5e51b8e07cd71699ef084ab.png" xlink:type="simple" xlink:show="embed" xlink:actuate="onLoad"/></draw:frame> Раздел "Заявки 1G"</text:p></draw:text-box></draw:frame>
<text:line-break/>
<text:span text:style-name="Emphasis">Таблица «Параметры заявок»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араметр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Дата создания</text:span></text:p>
          </table:table-cell>
          <table:table-cell office:value-type="string" table:style-name="tablecell">
            <text:p text:style-name="tablealignleft">Дата и время создания заявк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№ заявки</text:span></text:p>
          </table:table-cell>
          <table:table-cell office:value-type="string" table:style-name="tablecell">
            <text:p text:style-name="tablealignleft">Номер заявк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Статус</text:span></text:p>
          </table:table-cell>
          <table:table-cell office:value-type="string" table:style-name="tablecell">
            <text:p text:style-name="tablealignleft">Статус заявки, который может принимать следующие значения:<text:line-break/>- <text:span text:style-name="Source_20_Text">Новая</text:span> – пользователь Агентства создал заявку;<text:line-break/>- <text:span text:style-name="Source_20_Text">Отменена</text:span> – пользователь Агентства отменил заявку;<text:line-break/>- <text:span text:style-name="Source_20_Text">В работе</text:span> – заявка находится в обработке пользователем HelpDesk;<text:line-break/>- <text:span text:style-name="Source_20_Text">Подтверждена</text:span> – статус присваивается заявке, когда пользователь Агентства подтвердил расчет стоимости по возврату/обмену, и пользователю HelpDesk необходимо произвести вторичную операцию с заказом;<text:line-break/>- <text:span text:style-name="Source_20_Text">Не подтверждена Сиреной</text:span> – пользователь Агентства оставил комментарий для пользователя HelpDesk;<text:line-break/>- <text:span text:style-name="Source_20_Text">Не подтверждена агентством</text:span> – пользователь HelpDesk оставил комментарий для пользователя Агентства;<text:line-break/>- <text:span text:style-name="Source_20_Text">Обработанная</text:span> – вторичная операция с заказом выполнен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Операция</text:span></text:p>
          </table:table-cell>
          <table:table-cell office:value-type="string" table:style-name="tablecell">
            <text:p text:style-name="tablealignleft">Операция, которую требуется провести по заявке:<text:line-break/>- <text:span text:style-name="Strong_20_Emphasis">Аннуляция</text:span>;<text:line-break/>- <text:span text:style-name="Strong_20_Emphasis">Возврат</text:span>;<text:line-break/>- <text:span text:style-name="Strong_20_Emphasis">Обмен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№ PNR</text:span></text:p>
          </table:table-cell>
          <table:table-cell office:value-type="string" table:style-name="tablecell">
            <text:p text:style-name="tablealignleft">Связанный с операцией номер заказа в Системе, которому соответствует номер заказа в GDS «Galileo»</text:p>
          </table:table-cell>
        </table:table-row>
      </table:table>
      <text:p text:style-name="Text_20_body"><text:line-break/>
В разделе <text:span text:style-name="Strong_20_Emphasis">Заявки 1G</text:span> предусмотрены следующие действия над заявками:</text:p>
      <text:list text:style-name="List_20_1" text:continue-numbering="false">
        <text:list-item>
          <text:p text:style-name="List_20_1_Content_First"> <text:a xlink:type="simple" xlink:href="http://wiki.sirena-travel.ru/doku.php?id=term:user:11_1g:01view" text:style-name="Internet_20_link" text:visited-style-name="Visited_20_Internet_20_Link">поиск и просмотр</text:a> (содержание, история операций по заявке, история операций по заказу);</text:p>
        </text:list-item>
        <text:list-item>
          <text:p text:style-name="List_20_1_Content"> <text:a xlink:type="simple" xlink:href="http://wiki.sirena-travel.ru/doku.php?id=term:user:11_1g:02comm" text:style-name="Internet_20_link" text:visited-style-name="Visited_20_Internet_20_Link">комментирование</text:a> (составление / передача / подтверждение расчёта / отмена заявки);</text:p>
        </text:list-item>
        <text:list-item>
          <text:p text:style-name="List_20_1_Content_Last"> <text:a xlink:type="simple" xlink:href="http://wiki.sirena-travel.ru/doku.php?id=term:user:11_1g:03new" text:style-name="Internet_20_link" text:visited-style-name="Visited_20_Internet_20_Link">создание вручную</text:a>.</text:p>
        </text:list-item>
      </text:list>
      <text:p text:style-name="Text_20_body"><text:line-break/>
При работе в сеансе <text:span text:style-name="Source_20_Text">B1G</text:span> к <text:a xlink:type="simple" xlink:href="http://wiki.sirena-travel.ru/doku.php?id=term:user:11_1g:04flow" text:style-name="Internet_20_link" text:visited-style-name="Visited_20_Internet_20_Link">созданию соответствующей заявки 1G</text:a> возможно приступить, нажав кнопку <text:a xlink:type="simple" xlink:href="http://wiki.sirena-travel.ru/doku.php?id=term:user:10secondary#переход_ко_вторичным_операциям" text:style-name="Internet_20_link" text:visited-style-name="Visited_20_Internet_20_Link">вторичной операции</text:a> с заказом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1_1g:01view" text:style-name="Internet_20_link" text:visited-style-name="Visited_20_Internet_20_Link">Поиск и просмотр заявок</text:a></text:p>
        </text:list-item>
        <text:list-item>
          <text:p text:style-name="List_20_1_Content"> <text:a xlink:type="simple" xlink:href="http://wiki.sirena-travel.ru/doku.php?id=term:user:11_1g:02comm" text:style-name="Internet_20_link" text:visited-style-name="Visited_20_Internet_20_Link">Комментирование заявок</text:a></text:p>
        </text:list-item>
        <text:list-item>
          <text:p text:style-name="List_20_1_Content"> <text:a xlink:type="simple" xlink:href="http://wiki.sirena-travel.ru/doku.php?id=term:user:11_1g:03new" text:style-name="Internet_20_link" text:visited-style-name="Visited_20_Internet_20_Link">Создание заявки вручную</text:a></text:p>
        </text:list-item>
        <text:list-item>
          <text:p text:style-name="List_20_1_Content"> <text:a xlink:type="simple" xlink:href="http://wiki.sirena-travel.ru/doku.php?id=term:user:11_1g:04flow" text:style-name="Internet_20_link" text:visited-style-name="Visited_20_Internet_20_Link">Обработка заявок 1G</text:a></text:p>
        </text:list-item>
        <text:list-item>
          <text:p text:style-name="List_20_1_Content"> <text:a xlink:type="simple" xlink:href="http://wiki.sirena-travel.ru/doku.php?id=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doku.php?id=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_Last"> <text:a xlink:type="simple" xlink:href="http://wiki.sirena-travel.ru/doku.php?id=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9:05</meta:creation-date>
    <dc:creator>Generated</dc:creator>
    <dc:date>2026-09-02T11::49:05</dc:date>
    <dc:language>en-US</dc:language>
    <meta:editing-cycles>1</meta:editing-cycles>
    <meta:editing-duration>PT0S</meta:editing-duration>
    <dc:title>term:user:11_1g</dc:title>
  </office:meta>
</office:document-meta>
</file>