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2ee2b20cd4747aab2cfdfa47df6165.png"/>
  <manifest:file-entry manifest:media-type="image/png" manifest:full-path="Pictures/198a1805d1c1192eadba7e6dd06aac8e.png"/>
  <manifest:file-entry manifest:media-type="image/png" manifest:full-path="Pictures/146e480a966967cb6ec08833d878f4cc.png"/>
  <manifest:file-entry manifest:media-type="image/png" manifest:full-path="Pictures/31b998f967ab9ebedc84b1b6145d3035.png"/>
  <manifest:file-entry manifest:media-type="image/png" manifest:full-path="Pictures/b5476b351d40fb2c950f19d5481140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12appendix:2"/><text:bookmark-start text:name="__RefHeading___частичный_возврат_билетов_в_заказе_1"/><text:bookmark-start text:name="частичный_возврат_билетов_в_заказе"/>Частичный возврат билетов в заказе<text:bookmark-end text:name="__RefHeading___частичный_возврат_билетов_в_заказе_1"/><text:bookmark-end text:name="частичный_возврат_билетов_в_заказе"/></text:h>
      <text:p text:style-name="Text_20_body">       1. Открыть заказ.<text:line-break/>
<text:line-break/>
       2. Нажать кнопку <text:span text:style-name="Strong_20_Emphasis">К возврату</text:span>.
<draw:frame draw:style-name="mediacenter" draw:name="Переход к возврату билета Legend" text:anchor-type="paragraph" draw:z-index="0" svg:width="10.583333333333cm"><draw:text-box><text:p text:style-name="legendcenter"><draw:frame draw:style-name="mediacenter" draw:name="Переход к возврату билета" text:anchor-type="paragraph" draw:z-index="0" svg:width="10.583333333333cm" svg:height="17.721506635441cm"><draw:image xlink:href="Pictures/3d2ee2b20cd4747aab2cfdfa47df6165.png" xlink:type="simple" xlink:show="embed" xlink:actuate="onLoad"/></draw:frame>Переход к возврату билета</text:p></draw:text-box></draw:frame>
<text:line-break/>
       3. Выбрать пассажира, билет которого требуется вернуть.
<draw:frame draw:style-name="mediacenter" draw:name="Выбор пассажира для возврата билета Legend" text:anchor-type="paragraph" draw:z-index="0" svg:width="23.8125cm" style:rel-width="100%"><draw:text-box><text:p text:style-name="legendcenter"><draw:frame draw:style-name="mediacenter" draw:name="Выбор пассажира для возврата билета" text:anchor-type="paragraph" draw:z-index="1" svg:width="23.8125cm" style:rel-width="100%" svg:height="4.2033246805112cm" style:rel-height="scale"><draw:image xlink:href="Pictures/198a1805d1c1192eadba7e6dd06aac8e.png" xlink:type="simple" xlink:show="embed" xlink:actuate="onLoad"/></draw:frame>Выбор пассажира для возврата билета</text:p></draw:text-box></draw:frame>
<text:line-break/>
       4. Выбрать и подтвердить автоматический расчёт возврата.
<draw:frame draw:style-name="mediacenter" draw:name="Подтверждение возврата Legend" text:anchor-type="paragraph" draw:z-index="0" svg:width="23.8125cm" style:rel-width="100%"><draw:text-box><text:p text:style-name="legendcenter"><draw:frame draw:style-name="mediacenter" draw:name="Подтверждение возврата" text:anchor-type="paragraph" draw:z-index="2" svg:width="23.8125cm" style:rel-width="100%" svg:height="13.408795926518cm" style:rel-height="scale"><draw:image xlink:href="Pictures/146e480a966967cb6ec08833d878f4cc.png" xlink:type="simple" xlink:show="embed" xlink:actuate="onLoad"/></draw:frame>Подтверждение возврата</text:p></draw:text-box></draw:frame>
<text:line-break/>
           При частичном возврате билетов заказ разделяется.<text:line-break/>
<text:line-break/>
           В исходном заказе останется пассажир, у которого не проводился возврат билета:
<draw:frame draw:style-name="mediacenter" draw:name="Исходный заказ с пассажиром, у которого не проводился возврат Legend" text:anchor-type="paragraph" draw:z-index="0" svg:width="10.583333333333cm"><draw:text-box><text:p text:style-name="legendcenter"><draw:frame draw:style-name="mediacenter" draw:name="Исходный заказ с пассажиром, у которого не проводился возврат" text:anchor-type="paragraph" draw:z-index="3" svg:width="10.583333333333cm" svg:height="17.892685851319cm"><draw:image xlink:href="Pictures/31b998f967ab9ebedc84b1b6145d3035.png" xlink:type="simple" xlink:show="embed" xlink:actuate="onLoad"/></draw:frame>Исходный заказ с пассажиром, у которого не проводился возврат</text:p></draw:text-box></draw:frame>
<text:line-break/>
           В отделившемся заказе будут представлены данные по оформленному возврату билета:
<draw:frame draw:style-name="mediacenter" draw:name="Отделившийся заказ с пассажиром, у которого возвращён билет Legend" text:anchor-type="paragraph" draw:z-index="0" svg:width="10.583333333333cm"><draw:text-box><text:p text:style-name="legendcenter"><draw:frame draw:style-name="mediacenter" draw:name="Отделившийся заказ с пассажиром, у которого возвращён билет" text:anchor-type="paragraph" draw:z-index="4" svg:width="10.583333333333cm" svg:height="17.004396482814cm"><draw:image xlink:href="Pictures/b5476b351d40fb2c950f19d548114008.png" xlink:type="simple" xlink:show="embed" xlink:actuate="onLoad"/></draw:frame>Отделившийся заказ с пассажиром, у которого возвращён билет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1:36</meta:creation-date>
    <dc:creator>Generated</dc:creator>
    <dc:date>2026-09-02T12::31:36</dc:date>
    <dc:language>en-US</dc:language>
    <meta:editing-cycles>1</meta:editing-cycles>
    <meta:editing-duration>PT0S</meta:editing-duration>
    <dc:title>term:user:12appendix:2</dc:title>
  </office:meta>
</office:document-meta>
</file>