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8f16a6d72d76f0017a15f7eb3003ceb.png"/>
  <manifest:file-entry manifest:media-type="image/png" manifest:full-path="Pictures/bb84569a3f958e5cca65285b7ef638da.png"/>
  <manifest:file-entry manifest:media-type="image/png" manifest:full-path="Pictures/1f16d0c8fee73744fa33f7ed73286619.png"/>
  <manifest:file-entry manifest:media-type="image/png" manifest:full-path="Pictures/60a549aa89b056acf817e53bdae3d8b7.png"/>
  <manifest:file-entry manifest:media-type="image/png" manifest:full-path="Pictures/27e26f05f997a4308ed83423d7f78e56.png"/>
  <manifest:file-entry manifest:media-type="image/png" manifest:full-path="Pictures/ddbee7550445bfc4e9f0db9f0a91d024.png"/>
  <manifest:file-entry manifest:media-type="image/png" manifest:full-path="Pictures/5051019665aae545933f6b97af95d25b.png"/>
  <manifest:file-entry manifest:media-type="image/png" manifest:full-path="Pictures/4e05cf6e241f2b86fb4797a3bdc219ba.png"/>
  <manifest:file-entry manifest:media-type="image/png" manifest:full-path="Pictures/b4c074ce9f257472735ae30d9280da7f.png"/>
  <manifest:file-entry manifest:media-type="image/png" manifest:full-path="Pictures/68580f18141aae35dfe5da9f246cded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erm:user:12appendix:3"/><text:bookmark-start text:name="__RefHeading___частичная_выписка_билетов_в_групповом_заказе_с_дополнительными_местами_для_багажа_1"/><text:bookmark-start text:name="частичная_выписка_билетов_в_групповом_заказе_с_дополнительными_местами_для_багажа"/>Частичная выписка билетов в групповом заказе с дополнительными местами для багажа<text:bookmark-end text:name="__RefHeading___частичная_выписка_билетов_в_групповом_заказе_с_дополнительными_местами_для_багажа_1"/><text:bookmark-end text:name="частичная_выписка_билетов_в_групповом_заказе_с_дополнительными_местами_для_багажа"/></text:h>
      <text:p text:style-name="Text_20_body">       1. Создать <text:a xlink:type="simple" xlink:href="http://wiki.sirena-travel.ru/term:user:03pnrtype" text:style-name="Internet_20_link" text:visited-style-name="Visited_20_Internet_20_Link">новый групповой заказ</text:a>.<text:line-break/>
<text:line-break/>
       2. Указать название группы.<text:line-break/>
<text:line-break/>
       3. В разделе <text:span text:style-name="Strong_20_Emphasis">Пассажиры</text:span> блока <text:span text:style-name="Strong_20_Emphasis">Заказ</text:span> указать общее количество бронируемых мест (т.е. для 3 пассажиров и 2 багажных мест следует указать число 5).
<draw:frame draw:style-name="mediacenter" draw:name="Создание нового группового заказа Legend" text:anchor-type="paragraph" draw:z-index="0" svg:width="10.583333333333cm"><draw:text-box><text:p text:style-name="legendcenter"><draw:frame draw:style-name="mediacenter" draw:name="Создание нового группового заказа" text:anchor-type="paragraph" draw:z-index="0" svg:width="10.583333333333cm" svg:height="10.024980015987cm"><draw:image xlink:href="Pictures/c8f16a6d72d76f0017a15f7eb3003ceb.png" xlink:type="simple" xlink:show="embed" xlink:actuate="onLoad"/></draw:frame>Создание нового группового заказа</text:p></draw:text-box></draw:frame>
<text:line-break/>
       4. Указать <text:a xlink:type="simple" xlink:href="http://wiki.sirena-travel.ru/term:user:05route" text:style-name="Internet_20_link" text:visited-style-name="Visited_20_Internet_20_Link">маршрут и дату перелёта</text:a>.<text:line-break/>
<text:line-break/>
       5. Перейти к просмотру наличия мест на рейсах, нажав кнопку <draw:frame draw:style-name="media" draw:name="1" text:anchor-type="as-char" draw:z-index="1" svg:width="1.0583333333333cm" svg:height="0.555625cm"><draw:image xlink:href="Pictures/bb84569a3f958e5cca65285b7ef638da.png" xlink:type="simple" xlink:show="embed" xlink:actuate="onLoad"/></draw:frame>.<text:line-break/>
<text:line-break/>
       6. Выбрать рейс и класс бронирования.
<draw:frame draw:style-name="mediacenter" draw:name="Выбор рейса и класса бронирования Legend" text:anchor-type="paragraph" draw:z-index="0" svg:width="23.8125cm" style:rel-width="100%"><draw:text-box><text:p text:style-name="legendcenter"><draw:frame draw:style-name="mediacenter" draw:name="Выбор рейса и класса бронирования" text:anchor-type="paragraph" draw:z-index="2" svg:width="23.8125cm" style:rel-width="100%" svg:height="7.4937100638978cm" style:rel-height="scale"><draw:image xlink:href="Pictures/1f16d0c8fee73744fa33f7ed73286619.png" xlink:type="simple" xlink:show="embed" xlink:actuate="onLoad"/></draw:frame>Выбор рейса и класса бронирования</text:p></draw:text-box></draw:frame>
<text:line-break/>
       7. В разделе <text:span text:style-name="Strong_20_Emphasis">Дополнительная информация</text:span> указать <text:a xlink:type="simple" xlink:href="http://wiki.sirena-travel.ru/term:user:06ssr#ремарки" text:style-name="Internet_20_link" text:visited-style-name="Visited_20_Internet_20_Link">контактные данные заказчика</text:a>.<text:line-break/>
<text:line-break/>
       8. Провести <text:a xlink:type="simple" xlink:href="http://wiki.sirena-travel.ru/term:user:07book" text:style-name="Internet_20_link" text:visited-style-name="Visited_20_Internet_20_Link">бронирование</text:a>.<text:line-break/>
<text:line-break/>
       9. В разделе <text:span text:style-name="Strong_20_Emphasis">Пассажиры</text:span> блока <text:span text:style-name="Strong_20_Emphasis">Заказ</text:span> забронированного заказа нажать кнопку <draw:frame draw:style-name="media" draw:name="3" text:anchor-type="as-char" draw:z-index="3" svg:width="0.26458333333333cm" svg:height="0.26458333333333cm"><draw:image xlink:href="Pictures/60a549aa89b056acf817e53bdae3d8b7.png" xlink:type="simple" xlink:show="embed" xlink:actuate="onLoad"/></draw:frame> три раза подряд, чтобы добавить в групповой заказ 3 пассажиров (2 оставшихся места зарезервированы для багажа).
<draw:frame draw:style-name="mediacenter" draw:name="Добавление 3 пассажиров в групповой заказ Legend" text:anchor-type="paragraph" draw:z-index="0" svg:width="10.583333333333cm"><draw:text-box><text:p text:style-name="legendcenter"><draw:frame draw:style-name="mediacenter" draw:name="Добавление 3 пассажиров в групповой заказ" text:anchor-type="paragraph" draw:z-index="4" svg:width="10.583333333333cm" svg:height="17.892685851319cm"><draw:image xlink:href="Pictures/27e26f05f997a4308ed83423d7f78e56.png" xlink:type="simple" xlink:show="embed" xlink:actuate="onLoad"/></draw:frame>Добавление 3 пассажиров в групповой заказ</text:p></draw:text-box></draw:frame>
<text:line-break/>
       10. Выбрать пассажира №1 и указать его <text:a xlink:type="simple" xlink:href="http://wiki.sirena-travel.ru/term:user:04passdata#подробные_данные_о_пассажирах" text:style-name="Internet_20_link" text:visited-style-name="Visited_20_Internet_20_Link">паспортные данные</text:a>.<text:line-break/>
<text:line-break/>
       11. Установить флажок <text:span text:style-name="Strong_20_Emphasis">Багаж на борту</text:span>.
<draw:frame draw:style-name="mediacenter" draw:name="Указание комментария по дополнительным местам для багажа Legend" text:anchor-type="paragraph" draw:z-index="0" svg:width="23.8125cm" style:rel-width="100%"><draw:text-box><text:p text:style-name="legendcenter"><draw:frame draw:style-name="mediacenter" draw:name="Указание комментария по дополнительным местам для багажа" text:anchor-type="paragraph" draw:z-index="5" svg:width="23.8125cm" style:rel-width="100%" svg:height="6.4286142172524cm" style:rel-height="scale"><draw:image xlink:href="Pictures/ddbee7550445bfc4e9f0db9f0a91d024.png" xlink:type="simple" xlink:show="embed" xlink:actuate="onLoad"/></draw:frame>Указание комментария по дополнительным местам для багажа</text:p></draw:text-box></draw:frame>
<text:line-break/>
       12. Напротив флажка <text:span text:style-name="Strong_20_Emphasis">Багаж на борту</text:span> нажать кнопку <draw:frame draw:style-name="media" draw:name="6" text:anchor-type="as-char" draw:z-index="6" svg:width="0.26458333333333cm" svg:height="0.26458333333333cm"><draw:image xlink:href="Pictures/60a549aa89b056acf817e53bdae3d8b7.png" xlink:type="simple" xlink:show="embed" xlink:actuate="onLoad"/></draw:frame>, чтобы включить в заказ два места для багажа.<text:line-break/>
<text:line-break/>
       13. Указать комментарии к багажным местам.<text:line-break/>
<text:line-break/>
       14. Указать <text:a xlink:type="simple" xlink:href="http://wiki.sirena-travel.ru/term:user:04passdata#подробные_данные_о_пассажирах" text:style-name="Internet_20_link" text:visited-style-name="Visited_20_Internet_20_Link">данные для пассажиров</text:a> №2 и №3.<text:line-break/>
<text:line-break/>
       15. Нажать кнопку <text:span text:style-name="Strong_20_Emphasis">Сохранить</text:span> в разделе <text:span text:style-name="Strong_20_Emphasis">Пассажиры</text:span> блока <text:span text:style-name="Strong_20_Emphasis">Заказ</text:span>, чтобы сохранить в групповом заказ данные пассажиров.
<draw:frame draw:style-name="mediacenter" draw:name="Данные пассажиров сохранены Legend" text:anchor-type="paragraph" draw:z-index="0" svg:width="10.583333333333cm"><draw:text-box><text:p text:style-name="legendcenter"><draw:frame draw:style-name="mediacenter" draw:name="Данные пассажиров сохранены" text:anchor-type="paragraph" draw:z-index="7" svg:width="10.583333333333cm" svg:height="17.892685851319cm"><draw:image xlink:href="Pictures/5051019665aae545933f6b97af95d25b.png" xlink:type="simple" xlink:show="embed" xlink:actuate="onLoad"/></draw:frame>Данные пассажиров сохранены</text:p></draw:text-box></draw:frame>
<text:line-break/>
             Дополнительные места для багажа автоматически добавляются в заказ в виде «пассажиров» с именем <text:span text:style-name="Source_20_Text">CBBG</text:span> и фамилией пассажира, на которого записан багаж.<text:line-break/>
<text:line-break/>
       16. Если требуется, выбрать дополнительные сервисы (<text:a xlink:type="simple" xlink:href="http://wiki.sirena-travel.ru/term:user:06ssr#страховка" text:style-name="Internet_20_link" text:visited-style-name="Visited_20_Internet_20_Link">страховку</text:a>/<text:a xlink:type="simple" xlink:href="http://wiki.sirena-travel.ru/term:user:06ssr#аэроэкспресс" text:style-name="Internet_20_link" text:visited-style-name="Visited_20_Internet_20_Link">аэроэкспресс</text:a>).<text:line-break/>
<text:line-break/>
       17. Указать данные по комиссии и сборам, а также способ <text:a xlink:type="simple" xlink:href="http://wiki.sirena-travel.ru/term:user:08pay" text:style-name="Internet_20_link" text:visited-style-name="Visited_20_Internet_20_Link">оплаты заказа</text:a>.<text:line-break/>
<text:line-break/>
       18. Нажать кнопку <text:span text:style-name="Strong_20_Emphasis">Оплатить</text:span>.<text:line-break/>
<text:line-break/>
       19. Снять флажок <text:span text:style-name="Strong_20_Emphasis">Выбрать всех</text:span> в открывшемся модальном окне <text:span text:style-name="Strong_20_Emphasis">Выписка билетов</text:span>.<text:line-break/>
<text:line-break/>
       20. Установить флажки напротив строк с фамилией пассажира, на которого записан багаж.
<draw:frame draw:style-name="mediacenter" draw:name="Выбор пассажира с багажом для выписки билета Legend" text:anchor-type="paragraph" draw:z-index="0" svg:width="15.875cm"><draw:text-box><text:p text:style-name="legendcenter"><draw:frame draw:style-name="mediacenter" draw:name="Выбор пассажира с багажом для выписки билета" text:anchor-type="paragraph" draw:z-index="8" svg:width="15.875cm" svg:height="13.536526946108cm"><draw:image xlink:href="Pictures/4e05cf6e241f2b86fb4797a3bdc219ba.png" xlink:type="simple" xlink:show="embed" xlink:actuate="onLoad"/></draw:frame>Выбор пассажира с багажом для выписки билета</text:p></draw:text-box></draw:frame>
<text:line-break/>
       21. Провести выписку билета.<text:line-break/>
<text:line-break/>
             При частичной выписке билетов заказ разделяется.<text:line-break/>
<text:line-break/>
             Оплаченный билет пассажира с багажом будет представлен в отдельном заказе, на адрес электронной почты заказчика будет отправлена электронная документация.
<draw:frame draw:style-name="mediacenter" draw:name="Выписка билета пассажиру с багажом Legend" text:anchor-type="paragraph" draw:z-index="0" svg:width="23.8125cm" style:rel-width="100%"><draw:text-box><text:p text:style-name="legendcenter"><draw:frame draw:style-name="mediacenter" draw:name="Выписка билета пассажиру с багажом" text:anchor-type="paragraph" draw:z-index="9" svg:width="23.8125cm" style:rel-width="100%" svg:height="14.511930910543cm" style:rel-height="scale"><draw:image xlink:href="Pictures/b4c074ce9f257472735ae30d9280da7f.png" xlink:type="simple" xlink:show="embed" xlink:actuate="onLoad"/></draw:frame>Выписка билета пассажиру с багажом</text:p></draw:text-box></draw:frame>
<text:line-break/>
             В исходном групповом заказе останутся пассажиры с неоплаченными билетами:
<draw:frame draw:style-name="mediacenter" draw:name="Исходный групповой заказ с неоплаченными билетами Legend" text:anchor-type="paragraph" draw:z-index="0" svg:width="10.583333333333cm"><draw:text-box><text:p text:style-name="legendcenter"><draw:frame draw:style-name="mediacenter" draw:name="Исходный групповой заказ с неоплаченными билетами" text:anchor-type="paragraph" draw:z-index="10" svg:width="10.583333333333cm" svg:height="17.283573141487cm"><draw:image xlink:href="Pictures/68580f18141aae35dfe5da9f246cded3.png" xlink:type="simple" xlink:show="embed" xlink:actuate="onLoad"/></draw:frame>Исходный групповой заказ с неоплаченными билетами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4::01:46</meta:creation-date>
    <dc:creator>Generated</dc:creator>
    <dc:date>2026-09-02T14::01:46</dc:date>
    <dc:language>en-US</dc:language>
    <meta:editing-cycles>1</meta:editing-cycles>
    <meta:editing-duration>PT0S</meta:editing-duration>
    <dc:title>term:user:12appendix:3</dc:title>
  </office:meta>
</office:document-meta>
</file>