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3fa2f45b735ea846daa152aad272b8.jpg"/>
  <manifest:file-entry manifest:media-type="image/jpeg" manifest:full-path="Pictures/ae342d3656dec8ed86f2795e052b040e.jpg"/>
  <manifest:file-entry manifest:media-type="image/jpeg" manifest:full-path="Pictures/c13f716967a9f36b41b89181995847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book_help"/><text:bookmark-start text:name="__RefHeading___создание_книги_1"/><text:bookmark-start text:name="создание_книги"/>Создание книги<text:bookmark-end text:name="__RefHeading___создание_книги_1"/><text:bookmark-end text:name="создание_книги"/></text:h>
      <text:p text:style-name="Text_20_body">Используйте кнопку <text:span text:style-name="Strong_20_Emphasis">Добавить в книгу</text:span>, чтобы добавить страницу в книгу.
<draw:frame draw:style-name="mediaright" draw:name="0" text:anchor-type="paragraph" draw:z-index="0" svg:width="5.2916666666667cm" style:rel-width="100%" svg:height="6.3921460176991cm" style:rel-height="scale"><draw:image xlink:href="Pictures/ac3fa2f45b735ea846daa152aad272b8.jpg" xlink:type="simple" xlink:show="embed" xlink:actuate="onLoad"/></draw:frame></text:p>
      <text:p text:style-name="Text_20_body"><text:line-break/>
После того как в книгу добавлена первая страница, в верхней части экрана будет представлена панель для добавления/удаления страниц и настройки других параметров создаваемой книги. </text:p>
      <text:p text:style-name="Text_20_body"><draw:frame draw:style-name="mediacenter" draw:name="1" text:anchor-type="paragraph" draw:z-index="1" svg:width="26.140833333333cm" style:rel-width="100%" svg:height="2.7252083333333cm" style:rel-height="scale"><draw:image xlink:href="Pictures/ae342d3656dec8ed86f2795e052b040e.jpg" xlink:type="simple" xlink:show="embed" xlink:actuate="onLoad"/></draw:frame></text:p>
      <text:p text:style-name="Text_20_body">Возможно настроить порядок следования страниц и исключить из выборки добавленные ранее страницы. Все пользователи с соответствующими правами доступа могут экспортировать книгу в формат pdf и просмотреть версию для печати. Для просмотра параметров, перейдите по ссылке <text:span text:style-name="Strong_20_Emphasis">Показать или изменить шаблон книги</text:span>. </text:p>
      <text:p text:style-name="Text_20_body"><draw:frame draw:style-name="mediacenter" draw:name="2" text:anchor-type="paragraph" draw:z-index="2" svg:width="25.982083333333cm" style:rel-width="100%" svg:height="8.3608333333333cm" style:rel-height="scale"><draw:image xlink:href="Pictures/c13f716967a9f36b41b891819958479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8:28</meta:creation-date>
    <dc:creator>Generated</dc:creator>
    <dc:date>2026-09-02T11::08:28</dc:date>
    <dc:language>en-US</dc:language>
    <meta:editing-cycles>1</meta:editing-cycles>
    <meta:editing-duration>PT0S</meta:editing-duration>
    <dc:title>wiki:ebook_help</dc:title>
  </office:meta>
</office:document-meta>
</file>