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e41b3b303d8b35c66e237318732e2e5.png"/>
  <manifest:file-entry manifest:media-type="image/png" manifest:full-path="Pictures/69965eda4da0ff2ed241c82b736265a9.png"/>
  <manifest:file-entry manifest:media-type="image/png" manifest:full-path="Pictures/2cad3f6796c31208439ae1313b309404.png"/>
  <manifest:file-entry manifest:media-type="image/png" manifest:full-path="Pictures/628eb50234fde3c9af695d2582960f5a.png"/>
  <manifest:file-entry manifest:media-type="image/png" manifest:full-path="Pictures/b0d77e70eca1d32211fb06f83951ee98.png"/>
  <manifest:file-entry manifest:media-type="image/png" manifest:full-path="Pictures/153c839f95a12e414b940a977eab6759.png"/>
  <manifest:file-entry manifest:media-type="image/png" manifest:full-path="Pictures/94d0ad4c59b97fb66c52e6441da07e9c.png"/>
  <manifest:file-entry manifest:media-type="image/png" manifest:full-path="Pictures/41b3881fa718baaceb894f23e7479198.png"/>
  <manifest:file-entry manifest:media-type="image/png" manifest:full-path="Pictures/d7db71ab48c61ccd312827b4358a9e8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1user:01trainchoice:02seats"/><text:bookmark-start text:name="__RefHeading___выбор_вагона_по_категориям_1"/><text:bookmark-start text:name="выбор_вагона_по_категориям"/>Выбор вагона по категориям<text:bookmark-end text:name="__RefHeading___выбор_вагона_по_категориям_1"/><text:bookmark-end text:name="выбор_вагона_по_категориям"/></text:h>
      <text:p text:style-name="Text_20_body">При выборе поезда будет представлен перечень номеров вагонов в поезде со следующими сведениями:</text:p>
      <text:list text:style-name="List_20_1" text:continue-numbering="false">
        <text:list-item>
          <text:p text:style-name="List_20_1_Content_First"> тип и класс обслуживания, а также расшифровка наименования класса;</text:p>
        </text:list-item>
        <text:list-item>
          <text:p text:style-name="List_20_1_Content"> категория вагона;</text:p>
        </text:list-item>
        <text:list-item>
          <text:p text:style-name="List_20_1_Content"> количество свободных мест;</text:p>
        </text:list-item>
        <text:list-item>
          <text:p text:style-name="List_20_1_Content_Last"> дополнительные признаки для вагона (выкуп купе целиком, тариф СИНГЛ, отложенная оплата, спецпитания и т.д.).</text:p>
        </text:list-item>
      </text:list>
      <text:p text:style-name="Text_20_body">Для выбранного вагона количество свободных мест по категориям представлено в графе <text:span text:style-name="Strong_20_Emphasis">Своб. мест</text:span>:</text:p>
      <text:p text:style-name="Text_20_body"><draw:frame draw:style-name="mediacenter" draw:name="0" text:anchor-type="paragraph" draw:z-index="0" svg:width="23.362708333333cm" style:rel-width="100%" svg:height="11.43cm" style:rel-height="scale"><draw:image xlink:href="Pictures/5e41b3b303d8b35c66e237318732e2e5.png" xlink:type="simple" xlink:show="embed" xlink:actuate="onLoad"/></draw:frame></text:p>
      <text:p text:style-name="Text_20_body">Категории свободных мест:</text:p>
      <text:list text:style-name="List_20_1" text:continue-numbering="false">
        <text:list-item>
          <text:p text:style-name="List_20_1_Content_First"> <text:span text:style-name="Strong_20_Emphasis">Н</text:span> – нижние;</text:p>
        </text:list-item>
        <text:list-item>
          <text:p text:style-name="List_20_1_Content"> <text:span text:style-name="Strong_20_Emphasis">В</text:span> – верхние;</text:p>
        </text:list-item>
        <text:list-item>
          <text:p text:style-name="List_20_1_Content"> <text:span text:style-name="Strong_20_Emphasis">НБ</text:span> – нижние боковые;</text:p>
        </text:list-item>
        <text:list-item>
          <text:p text:style-name="List_20_1_Content"> <text:span text:style-name="Strong_20_Emphasis">ВБ</text:span> – верхние боковые;</text:p>
        </text:list-item>
        <text:list-item>
          <text:p text:style-name="List_20_1_Content_Last"> <text:span text:style-name="Strong_20_Emphasis">ОСТ</text:span> – места без ярусов в сидячих вагонах.</text:p>
        </text:list-item>
      </text:list>
      <text:p text:style-name="Text_20_body">Для просмотра полного перечня сокращений дополнительных признаков вагонов нажмите на заголовок графы <text:span text:style-name="Strong_20_Emphasis">Доп. признаки</text:span>:</text:p>
      <text:p text:style-name="Text_20_body"><draw:frame draw:style-name="mediacenter" draw:name="1" text:anchor-type="paragraph" draw:z-index="1" svg:width="12.779375cm" svg:height="14.022916666667cm"><draw:image xlink:href="Pictures/69965eda4da0ff2ed241c82b736265a9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Перечень кодов классов обслуживания приведен в Приложении <text:a xlink:type="simple" xlink:href="http://wiki.sirena-travel.ru/rzd:01user:20app:01app_a" text:style-name="Internet_20_link" text:visited-style-name="Visited_20_Internet_20_Link">"Типы вагонов и классы обслуживания для вагонов различных перевозчиков"</text:a>.<text:line-break/>Перечень кодов категорий приведен в Приложении <text:a xlink:type="simple" xlink:href="http://wiki.sirena-travel.ru/rzd:01user:20app:02app_b" text:style-name="Internet_20_link" text:visited-style-name="Visited_20_Internet_20_Link">"Условные обозначения"</text:a>.</text:p>
          </table:table-cell>
        </table:table-row>
      </table:table>
      <text:p text:style-name="Text_20_body">Графу <text:span text:style-name="Strong_20_Emphasis">Своб. мест</text:span> можно расширить передвинув правую границу. Полная информация о свободных местах вагона представлена в правой нижней части окна в заголовке <text:span text:style-name="Strong_20_Emphasis">Свободные места</text:span> при выборе конкретного вагона.</text:p>
      <text:p text:style-name="Text_20_body">Если для выбранного вагона доступна схема с расположением свободных мест, то её можно просмотреть, поставив «галочку» у номера вагона:</text:p>
      <text:p text:style-name="Text_20_body"><draw:frame draw:style-name="mediacenter" draw:name="2" text:anchor-type="paragraph" draw:z-index="2" svg:width="23.071666666667cm" style:rel-width="100%" svg:height="10.4775cm" style:rel-height="scale"><draw:image xlink:href="Pictures/2cad3f6796c31208439ae1313b309404.png" xlink:type="simple" xlink:show="embed" xlink:actuate="onLoad"/></draw:frame></text:p>
      <text:p text:style-name="Text_20_body">Для сидячих вагонов указывается общее количество свободных мест без расшифровки. Для некоторых схем вагонов мы заранее знаем направление движения поезда, тогда на схеме появлется сообщение о направлении. По спинкам кресел можно узнать как расположено кресло по ходу или против движения поезда.</text:p>
      <text:p text:style-name="Text_20_body">Пример поезда с сидячими местами и с направлением движения:</text:p>
      <text:p text:style-name="Text_20_body"><draw:frame draw:style-name="mediacenter" draw:name="3" text:anchor-type="paragraph" draw:z-index="3" svg:width="23.098125cm" style:rel-width="100%" svg:height="11.509375cm" style:rel-height="scale"><draw:image xlink:href="Pictures/628eb50234fde3c9af695d2582960f5a.png" xlink:type="simple" xlink:show="embed" xlink:actuate="onLoad"/></draw:frame></text:p>
      <text:p text:style-name="Text_20_body">При наведении курсора на свободные места на схеме вагона отображается их стоимость:</text:p>
      <text:p text:style-name="Text_20_body"><draw:frame draw:style-name="mediacenter" draw:name="4" text:anchor-type="paragraph" draw:z-index="4" svg:width="22.992291666667cm" style:rel-width="100%" svg:height="10.4775cm" style:rel-height="scale"><draw:image xlink:href="Pictures/b0d77e70eca1d32211fb06f83951ee98.png" xlink:type="simple" xlink:show="embed" xlink:actuate="onLoad"/></draw:frame></text:p>
      <text:p text:style-name="Text_20_body">Если выбран вагон с типами купе, разделёнными на мужские-женские-смешанные (по гендерному признаку), то формат вывода свободных мест изменяется.</text:p>
      <text:p text:style-name="Text_20_body"><draw:frame draw:style-name="mediacenter" draw:name="5" text:anchor-type="paragraph" draw:z-index="5" svg:width="23.01875cm" style:rel-width="100%" svg:height="11.482916666667cm" style:rel-height="scale"><draw:image xlink:href="Pictures/153c839f95a12e414b940a977eab6759.png" xlink:type="simple" xlink:show="embed" xlink:actuate="onLoad"/></draw:frame></text:p>
      <text:p text:style-name="Text_20_body">В этом случае:</text:p>
      <text:list text:style-name="List_20_1" text:continue-numbering="false">
        <text:list-item>
          <text:p text:style-name="List_20_1_Content_First"> <text:span text:style-name="Strong_20_Emphasis">М</text:span> – места в «мужском» купе;</text:p>
        </text:list-item>
        <text:list-item>
          <text:p text:style-name="List_20_1_Content"> <text:span text:style-name="Strong_20_Emphasis">Ж</text:span> – места в «женском» купе;</text:p>
        </text:list-item>
        <text:list-item>
          <text:p text:style-name="List_20_1_Content"> <text:span text:style-name="Strong_20_Emphasis">С</text:span> – места в «смешанном» купе;</text:p>
        </text:list-item>
        <text:list-item>
          <text:p text:style-name="List_20_1_Content_Last"> <text:span text:style-name="Strong_20_Emphasis">Ц</text:span> – целое купе (купе с пока не выкупленными местами). </text:p>
        </text:list-item>
      </text:list>
      <text:p text:style-name="Text_20_body">Покупка мест в целое купе разрешена лицам любого пола, однако необходимо учесть, что признак пола для целых купе задается первыми пассажирами, которые оформляют в него билеты. Например, если первый пассажир покупает билет в целое купе и указывает, что купе мужское, данному купе автоматически присваивается признак мужского. Далее в данное купе разрешается покупка билетов только лицам мужского пола.</text:p>
      <text:p text:style-name="Text_20_body">Если первый пассажир указал признак купе «смешанное», приобретение билетов в него разрешается лицам любого пола.</text:p>
      <text:p text:style-name="Text_20_body">При оформлении билетов в купе с разделением по признаку пола во внутренних перевозках пол детей (до 10 лет) не учитывается.</text:p>
      <text:p text:style-name="Text_20_body">Если в выбранном вагоне есть свободные места как с гендерным признаком (с буквами <text:span text:style-name="Strong_20_Emphasis">М</text:span>, <text:span text:style-name="Strong_20_Emphasis">Ж</text:span>, <text:span text:style-name="Strong_20_Emphasis">Ц</text:span>, <text:span text:style-name="Strong_20_Emphasis">С</text:span> после номера места), так и без него (нет буквы после номера места), то для корректного бронирования мест без гендерного признака в окне <text:span text:style-name="Strong_20_Emphasis">Ввод данных о пассажирах</text:span> нужно указать смешанный тип купе.</text:p>
      <text:p text:style-name="Text_20_body">В графе «стоимость» через слеш отображается минимальная и максимальная стоимость мест в вагоне. Для купейных вагонов обычно минимальная стоимость – это стоимость мест на верхних полках, для плацкартынх вагонов – верхние и/или верхние боковые полки.</text:p>
      <text:p text:style-name="Text_20_body">Если у вагона в дополнительных признаках стоит код «<text:span text:style-name="Source_20_Text">НТ</text:span>» (наличие мест с невозвратным тарифом), то минимальная стоимость – это минимальная стоимость места по невозвратному тарифу.</text:p>
      <text:p text:style-name="Text_20_body"><draw:frame draw:style-name="mediacenter" draw:name="6" text:anchor-type="paragraph" draw:z-index="6" svg:width="23.01875cm" style:rel-width="100%" svg:height="10.503958333333cm" style:rel-height="scale"><draw:image xlink:href="Pictures/94d0ad4c59b97fb66c52e6441da07e9c.png" xlink:type="simple" xlink:show="embed" xlink:actuate="onLoad"/></draw:frame></text:p>
      <text:p text:style-name="Text_20_body">Для вагонов с признаком выкупа всего купе целиком (в доп. признаках стоит код «<text:span text:style-name="Source_20_Text">КУ</text:span>») минимальная стоимость – это стоимость для проезда одного пассажира в купе, максимальная, если в купе следуют два пассажира. Для одного пассажира из стоимости вычитается стоимось услуг за второе место в купе.</text:p>
      <text:p text:style-name="Text_20_body"><draw:frame draw:style-name="mediacenter" draw:name="7" text:anchor-type="paragraph" draw:z-index="7" svg:width="23.071666666667cm" style:rel-width="100%" svg:height="11.509375cm" style:rel-height="scale"><draw:image xlink:href="Pictures/41b3881fa718baaceb894f23e7479198.png" xlink:type="simple" xlink:show="embed" xlink:actuate="onLoad"/></draw:frame></text:p>
      <text:p text:style-name="Text_20_body">В окне <text:span text:style-name="Strong_20_Emphasis">Поиск мест</text:span> возможно просмотреть описание класса обслуживания вагона. Для этого наведите курсор на столбец <text:span text:style-name="Strong_20_Emphasis">Тип и класс</text:span> нужного вагона и нажмите на него.</text:p>
      <text:p text:style-name="Text_20_body"><draw:frame draw:style-name="mediacenter" draw:name="8" text:anchor-type="paragraph" draw:z-index="8" svg:width="25.929166666667cm" style:rel-width="100%" svg:height="12.885208333333cm" style:rel-height="scale"><draw:image xlink:href="Pictures/d7db71ab48c61ccd312827b4358a9e89.png" xlink:type="simple" xlink:show="embed" xlink:actuate="onLoad"/></draw:frame></text:p>
      <text:p text:style-name="Horizontal_20_Line"/>
      <text:p text:style-name="Text_20_body">См. также:</text:p>
      <text:list text:style-name="List_20_1" text:continue-numbering="false">
        <text:list-item>
          <text:p text:style-name="List_20_1_Content_First"> <text:a xlink:type="simple" xlink:href="http://wiki.sirena-travel.ru/rzd:01user:01trainchoice:01trains" text:style-name="Internet_20_link" text:visited-style-name="Visited_20_Internet_20_Link">Выбор маршрута следования и поезда</text:a></text:p>
        </text:list-item>
        <text:list-item>
          <text:p text:style-name="List_20_1_Content"> <text:a xlink:type="simple" xlink:href="http://wiki.sirena-travel.ru/rzd:01user:01trainchoice:03special" text:style-name="Internet_20_link" text:visited-style-name="Visited_20_Internet_20_Link">Выбор вагона со специализированными местами</text:a></text:p>
        </text:list-item>
        <text:list-item>
          <text:p text:style-name="List_20_1_Content_Last"> <text:a xlink:type="simple" xlink:href="http://wiki.sirena-travel.ru/rzd:01user:01trainchoice:04noreac" text:style-name="Internet_20_link" text:visited-style-name="Visited_20_Internet_20_Link">Выбор места в беспересадочном вагоне</text:a></text:p>
        </text:list-item>
      </text:list>
      <text:p text:style-name="Text_20_body">См. далее:</text:p>
      <text:list text:style-name="List_20_1" text:continue-numbering="false">
        <text:list-item>
          <text:p text:style-name="LastListParagraph_List_20_1_Content_First"> <text:a xlink:type="simple" xlink:href="http://wiki.sirena-travel.ru/rzd:01user:02seatchoice" text:style-name="Internet_20_link" text:visited-style-name="Visited_20_Internet_20_Link">Выбор мест и ввод данных о пассажире</text:a></text:p>
        </text:list-item>
      </text:list>
      <text:p text:style-name="Text_20_body">Другие разделы:</text:p>
      <text:list text:style-name="List_20_1" text:continue-numbering="false">
        <text:list-item>
          <text:p text:style-name="List_20_1_Content_First"> <text:a xlink:type="simple" xlink:href="http://wiki.sirena-travel.ru/rzd:01user:03pay" text:style-name="Internet_20_link" text:visited-style-name="Visited_20_Internet_20_Link">Выбор формы оплаты</text:a></text:p>
        </text:list-item>
        <text:list-item>
          <text:p text:style-name="List_20_1_Content"> <text:a xlink:type="simple" xlink:href="http://wiki.sirena-travel.ru/rzd:01user:04seatres" text:style-name="Internet_20_link" text:visited-style-name="Visited_20_Internet_20_Link">Резервирование мест</text:a></text:p>
        </text:list-item>
        <text:list-item>
          <text:p text:style-name="List_20_1_Content"> <text:a xlink:type="simple" xlink:href="http://wiki.sirena-travel.ru/rzd:01user:05order" text:style-name="Internet_20_link" text:visited-style-name="Visited_20_Internet_20_Link">Подтверждение заказа</text:a></text:p>
        </text:list-item>
        <text:list-item>
          <text:p text:style-name="List_20_1_Content"> <text:a xlink:type="simple" xlink:href="http://wiki.sirena-travel.ru/rzd:01user:06spec" text:style-name="Internet_20_link" text:visited-style-name="Visited_20_Internet_20_Link">Оформление билетов с применением специальных тарифов</text:a></text:p>
        </text:list-item>
        <text:list-item>
          <text:p text:style-name="List_20_1_Content"> <text:a xlink:type="simple" xlink:href="http://wiki.sirena-travel.ru/rzd:01user:07suburb" text:style-name="Internet_20_link" text:visited-style-name="Visited_20_Internet_20_Link">Оформление билетов на пригородные поезда</text:a></text:p>
        </text:list-item>
        <text:list-item>
          <text:p text:style-name="List_20_1_Content"> <text:a xlink:type="simple" xlink:href="http://wiki.sirena-travel.ru/rzd:01user:08inter" text:style-name="Internet_20_link" text:visited-style-name="Visited_20_Internet_20_Link">Оформление билетов в международном сообщении</text:a></text:p>
        </text:list-item>
        <text:list-item>
          <text:p text:style-name="List_20_1_Content"> <text:a xlink:type="simple" xlink:href="http://wiki.sirena-travel.ru/rzd:01user:09bus" text:style-name="Internet_20_link" text:visited-style-name="Visited_20_Internet_20_Link">Оформление автобусных перевозок</text:a></text:p>
        </text:list-item>
        <text:list-item>
          <text:p text:style-name="List_20_1_Content"> <text:a xlink:type="simple" xlink:href="http://wiki.sirena-travel.ru/rzd:01user:10whole" text:style-name="Internet_20_link" text:visited-style-name="Visited_20_Internet_20_Link">Выкуп купе целиком</text:a></text:p>
        </text:list-item>
        <text:list-item>
          <text:p text:style-name="List_20_1_Content"> <text:a xlink:type="simple" xlink:href="http://wiki.sirena-travel.ru/rzd:01user:11double" text:style-name="Internet_20_link" text:visited-style-name="Visited_20_Internet_20_Link">Оформление билетов в двухэтажные вагоны</text:a></text:p>
        </text:list-item>
        <text:list-item>
          <text:p text:style-name="List_20_1_Content"> <text:a xlink:type="simple" xlink:href="http://wiki.sirena-travel.ru/rzd:01user:12roundtrip" text:style-name="Internet_20_link" text:visited-style-name="Visited_20_Internet_20_Link">Оформление билетов по маршруту туда и обратно</text:a></text:p>
        </text:list-item>
        <text:list-item>
          <text:p text:style-name="List_20_1_Content"> <text:a xlink:type="simple" xlink:href="http://wiki.sirena-travel.ru/rzd:01user:13check-in" text:style-name="Internet_20_link" text:visited-style-name="Visited_20_Internet_20_Link">Изменение статуса электронной регистрации</text:a></text:p>
        </text:list-item>
        <text:list-item>
          <text:p text:style-name="List_20_1_Content"> <text:a xlink:type="simple" xlink:href="http://wiki.sirena-travel.ru/rzd:01user:14tktrefund" text:style-name="Internet_20_link" text:visited-style-name="Visited_20_Internet_20_Link">Возврат и переоформление билетов</text:a></text:p>
        </text:list-item>
        <text:list-item>
          <text:p text:style-name="List_20_1_Content"> <text:a xlink:type="simple" xlink:href="http://wiki.sirena-travel.ru/rzd:01user:15meal" text:style-name="Internet_20_link" text:visited-style-name="Visited_20_Internet_20_Link">Предоплаченное питание</text:a></text:p>
        </text:list-item>
        <text:list-item>
          <text:p text:style-name="List_20_1_Content"> <text:a xlink:type="simple" xlink:href="http://wiki.sirena-travel.ru/rzd:01user:16ordersearch" text:style-name="Internet_20_link" text:visited-style-name="Visited_20_Internet_20_Link">Поиск заказа</text:a></text:p>
        </text:list-item>
        <text:list-item>
          <text:p text:style-name="List_20_1_Content"> <text:a xlink:type="simple" xlink:href="http://wiki.sirena-travel.ru/rzd:01user:17requesthist" text:style-name="Internet_20_link" text:visited-style-name="Visited_20_Internet_20_Link">История запросов</text:a></text:p>
        </text:list-item>
        <text:list-item>
          <text:p text:style-name="List_20_1_Content"> <text:a xlink:type="simple" xlink:href="http://wiki.sirena-travel.ru/rzd:01user:18salesreport" text:style-name="Internet_20_link" text:visited-style-name="Visited_20_Internet_20_Link">Отчет по продажам</text:a></text:p>
        </text:list-item>
        <text:list-item>
          <text:p text:style-name="List_20_1_Content"> <text:a xlink:type="simple" xlink:href="http://wiki.sirena-travel.ru/rzd:01user:19errors" text:style-name="Internet_20_link" text:visited-style-name="Visited_20_Internet_20_Link">Сбойные ситуации при разрыве связи между системами</text:a></text:p>
        </text:list-item>
        <text:list-item>
          <text:p text:style-name="List_20_1_Content_Last"> <text:a xlink:type="simple" xlink:href="http://wiki.sirena-travel.ru/rzd:01user:20app" text:style-name="Internet_20_link" text:visited-style-name="Visited_20_Internet_20_Link">Информация о вагонах и классах обслуживания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6::08:33</meta:creation-date>
    <dc:creator>Generated</dc:creator>
    <dc:date>2026-09-02T16::08:33</dc:date>
    <dc:language>en-US</dc:language>
    <meta:editing-cycles>1</meta:editing-cycles>
    <meta:editing-duration>PT0S</meta:editing-duration>
    <dc:title>rzd:01user:01trainchoice:02seats</dc:title>
  </office:meta>
</office:document-meta>
</file>