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80c41d0909120ac45da23b4f3c2e24.png"/>
  <manifest:file-entry manifest:media-type="image/png" manifest:full-path="Pictures/c1ee69b74a9605b73ef7001b04f6c2dd.png"/>
  <manifest:file-entry manifest:media-type="image/png" manifest:full-path="Pictures/52d8c9d8db0953ac751793c0be5c67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1trainchoice:03special"/><text:bookmark-start text:name="__RefHeading___выбор_вагона_со_специализированными_местами_1"/><text:bookmark-start text:name="выбор_вагона_со_специализированными_местами"/>Выбор вагона со специализированными местами<text:bookmark-end text:name="__RefHeading___выбор_вагона_со_специализированными_местами_1"/><text:bookmark-end text:name="выбор_вагона_со_специализированными_местами"/></text:h>
      <text:h text:style-name="Heading_20_2" text:outline-level="2"><text:bookmark-start text:name="__RefHeading___перевозка_животных_2"/><text:bookmark-start text:name="перевозка_животных"/>Перевозка животных<text:bookmark-end text:name="__RefHeading___перевозка_животных_2"/><text:bookmark-end text:name="перевозка_животных"/></text:h>
      <text:p text:style-name="Text_20_body">Для пассажиров, путешествующим с животными, в поездах перевозчика ДОСС появились специализированные места для пассажиров с животными. Оформление электронных билетов для проезда с мелким домашним животным осуществляется в указанные вагоны на выделенные места.</text:p>
      <text:p text:style-name="Text_20_body"><text:span text:style-name="Strong_20_Emphasis">1. В поездах «Сапсан» отводятся места</text:span>:<text:line-break/>
<text:span text:style-name="Strong_20_Emphasis">для пассажиров вагонов экономического класса</text:span></text:p>
      <text:list text:style-name="List_20_1" text:continue-numbering="false">
        <text:list-item>
          <text:p text:style-name="List_20_1_Content_First"> № 1, 2, 3, 4 вагона № 3 (и № 13 – если поезд сдвоенный);</text:p>
        </text:list-item>
        <text:list-item>
          <text:p text:style-name="List_20_1_Content_Last"> № 1, 2, 3, 4, 65, 66 вагона № 8 (и № 18 – если поезд сдвоенный);</text:p>
        </text:list-item>
      </text:list>
      <text:p text:style-name="Text_20_body"><text:span text:style-name="Strong_20_Emphasis">для пассажиров вагонов первого и бизнес-класса</text:span></text:p>
      <text:list text:style-name="List_20_1" text:continue-numbering="false">
        <text:list-item>
          <text:p text:style-name="List_20_1_Content_First"> специализированные места вагона № 3 (и № 13 – если поезд сдвоенный) под контролем работника поездной бригады;</text:p>
        </text:list-item>
        <text:list-item>
          <text:p text:style-name="List_20_1_Content_Last"> места № 27, 28, 29, 30 (купе-переговорная) вагона № 1 (и № 11 – если поезд сдвоенный) при условии выкупа всех 4 мест.</text:p>
        </text:list-item>
      </text:list>
      <text:p text:style-name="Text_20_body"><text:span text:style-name="Strong_20_Emphasis">2. В поездах «Аллегро» отводятся места</text:span>:<text:line-break/></text:p>
      <text:list text:style-name="List_20_1" text:continue-numbering="false">
        <text:list-item>
          <text:p text:style-name="LastListParagraph_List_20_1_Content_First"> № 65-68 вагона № 6.</text:p>
        </text:list-item>
      </text:list>
      <text:p text:style-name="Text_20_body"><text:span text:style-name="Strong_20_Emphasis">3. В поездах «Ласточка» и «Ласточка Премиум» и отводятся места</text:span>:<text:line-break/></text:p>
      <text:list text:style-name="List_20_1" text:continue-numbering="false">
        <text:list-item>
          <text:p text:style-name="List_20_1_Content_First"> в поездах Дирекции скоростного сообщения в вагонах № 5 и 10;</text:p>
        </text:list-item>
        <text:list-item>
          <text:p text:style-name="List_20_1_Content_Last"> в поездах АО «ФПК» в вагонах категории 2В.</text:p>
        </text:list-item>
      </text:list>
      <text:p text:style-name="Text_20_body"><text:span text:style-name="Strong_20_Emphasis">4. В поездах «Стриж» Москва – Нижний Новгород отводятся места</text:span>:<text:line-break/></text:p>
      <text:list text:style-name="List_20_1" text:continue-numbering="false">
        <text:list-item>
          <text:p text:style-name="LastListParagraph_List_20_1_Content_First"> в вагонах СВ, вагонах с местами для сидения.</text:p>
        </text:list-item>
      </text:list>
      <text:p text:style-name="Text_20_body"><text:span text:style-name="Strong_20_Emphasis">5. В поездах «Стриж» Москва – Берлин отводятся места</text:span>:<text:line-break/></text:p>
      <text:list text:style-name="List_20_1" text:continue-numbering="false">
        <text:list-item>
          <text:p text:style-name="LastListParagraph_List_20_1_Content_First"> в спальных вагонах любого класса.</text:p>
        </text:list-item>
      </text:list>
      <text:p text:style-name="Text_20_body">К перевозке принимаются мелкие домашние животные (комнатные) животные, собаки, птицы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Перевозка собак-поводырей осуществляется в намордниках и с поводком. Перевозка собак-поводырей осуществляется бесплатно.</text:p>
          </table:table-cell>
        </table:table-row>
      </table:table>
      <text:p text:style-name="Text_20_body">Сама перевозка осуществляется в ящиках, корзинах, клетках, контейнерах, которые по сумме 3 измерений не превышают 180 см и свободно размещаются на местах, предназначенных для ручной клади. </text:p>
      <text:p text:style-name="Text_20_body">При оформлении электронных билетов на места для пассажиров с животными взимается сбор в размере 400 рублей за каждое место. Оплата сбора является обязательным условием оформления билета на указанные места.</text:p>
      <text:p text:style-name="Text_20_body">Пассажир, проезжающий с животными должен быть предупрежден о возможности осуществления перевозки только на отведенных местах в указанном вагоне.</text:p>
      <text:p text:style-name="Text_20_body">Пассажиры, оформляющие проездные документы в указанные вагоны для проезда без животных должны быть уведомлены о возможности наличия в пути следования в данном вагоне мелкого домашнего животного.</text:p>
      <text:p text:style-name="Text_20_body">Указанные выше места в таблице вагонов выделяются в отдельную строку с указанием параметра <text:span text:style-name="Strong_20_Emphasis">*Ж</text:span> в графе <text:span text:style-name="Strong_20_Emphasis">Категория вагона</text:span>:</text:p>
      <text:p text:style-name="Text_20_body"><draw:frame draw:style-name="mediacenter" draw:name="0" text:anchor-type="paragraph" draw:z-index="0" svg:width="32.385cm" style:rel-width="100%" svg:height="16.086666666667cm" style:rel-height="scale"><draw:image xlink:href="Pictures/2a80c41d0909120ac45da23b4f3c2e24.png" xlink:type="simple" xlink:show="embed" xlink:actuate="onLoad"/></draw:frame></text:p>
      <text:h text:style-name="Heading_20_2" text:outline-level="2"><text:bookmark-start text:name="__RefHeading___проезд_детей_в_скоростных_поездах_сапсан_и_двухэтажных_поездах_3"/><text:bookmark-start text:name="проезд_детей_в_скоростных_поездах_сапсан_и_двухэтажных_поездах"/>Проезд детей в скоростных поездах «Сапсан» и двухэтажных поездах<text:bookmark-end text:name="__RefHeading___проезд_детей_в_скоростных_поездах_сапсан_и_двухэтажных_поездах_3"/><text:bookmark-end text:name="проезд_детей_в_скоростных_поездах_сапсан_и_двухэтажных_поездах"/></text:h>
      <text:p text:style-name="Text_20_body">В вагонах перевозчиков ОАО РЖД ДОСС (поезда «Сапсан» вагоны №10(20)) и АО «ФПК» (двухэтажные составы по маршруту Москва-Воронеж, вагон №5) возможно оформление электронных билетов на специализированные места для проезда пассажиров с детьми (места Детской зоны). К местам Детской зоны относятся места с признаком «<text:span text:style-name="Strong_20_Emphasis">*Д</text:span>», размещённым в графе «<text:span text:style-name="Strong_20_Emphasis">Категория вагона</text:span>».</text:p>
      <text:p text:style-name="Text_20_body">1. В поездах «Сапсан».</text:p>
      <text:p text:style-name="Text_20_body">Специально для пассажира с ребенком в возрасте до 1 года (проезжающего без занятия отдельного места) в вагоне №10 предусмотрено место (№49), оборудованное выдвижным пеленальным столиком – «Место матери и ребёнка»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При оформлении места «<text:span text:style-name="Strong_20_Emphasis">Для Матери с ребёнком</text:span>» обязательно должен быть указан пассажир с ребёнком до 1 года. По полному тарифу на место «<text:span text:style-name="Strong_20_Emphasis">Для Матери с ребёнком</text:span>» может быть оформлен пассажир любого пола. Для ребёнка оформляется безденежный билет без занятия места.</text:p>
          </table:table-cell>
        </table:table-row>
      </table:table>
      <text:p text:style-name="Text_20_body">Также в этом вагоне предусмотрена возможность проезда как для нескольких взрослых (не более 2х взрослых в одном заказе) с одним ребёнком до 10 лет, так и одного взрослого с несколькими детьми, в числе которых не менее 1 ребёнка в возрасте до 10 лет, установленным порядком. Маленьким пассажирам предлагаются детский плед и полиграфические материалы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Оформление ЭБ без детей в эти вагоны на указанные места не осуществляется.</text:p>
          </table:table-cell>
        </table:table-row>
      </table:table>
      <text:p text:style-name="Text_20_body">Для детей разрешается оформление электронных билетов:</text:p>
      <text:list text:style-name="List_20_1" text:continue-numbering="false">
        <text:list-item>
          <text:p text:style-name="List_20_1_Content_First"> безденежных детских без занятия места пассажирам в возрасте до 5 лет;</text:p>
        </text:list-item>
        <text:list-item>
          <text:p text:style-name="List_20_1_Content_Last"> по детскому тарифу пассажирам в возрасте до 10 лет.</text:p>
        </text:list-item>
      </text:list>
      <text:p text:style-name="Text_20_body">Возраст ребёнка определяется на дату начала поездки.</text:p>
      <text:p text:style-name="Text_20_body">2. В двухэтажных поездах.</text:p>
      <text:p text:style-name="Text_20_body">На втором этаже двухэтажного вагона для пассажиров с детьми выделены места, а также в конце вагона оборудована специальная игровая зона.</text:p>
      <text:p text:style-name="Text_20_body">Предусмотрена возможность проезда установленным порядком как для нескольких взрослых (не более 2х взрослых в одном заказе) с одним ребёнком до 10 лет, так и одного взрослого с несколькими детьми, в числе которых не менее 1 ребёнка в возрасте до 10 лет.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Оформление ЭБ без детей на указанные места не осуществляется.</text:p>
          </table:table-cell>
        </table:table-row>
      </table:table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При возврате электронных билетов возврат только безденежных билетов без возврата билетов по полному тарифу не разрешается.</text:p>
          </table:table-cell>
        </table:table-row>
      </table:table>
      <text:p text:style-name="Text_20_body">Указанные выше места в таблице вагонов выделяются в отдельную строку с указанием параметра <text:span text:style-name="Strong_20_Emphasis">*Д</text:span> в графе <text:span text:style-name="Strong_20_Emphasis">Категория вагона</text:span>:</text:p>
      <text:p text:style-name="Text_20_body"><draw:frame draw:style-name="mediacenter" draw:name="1" text:anchor-type="paragraph" draw:z-index="1" svg:width="32.385cm" style:rel-width="100%" svg:height="16.086666666667cm" style:rel-height="scale"><draw:image xlink:href="Pictures/c1ee69b74a9605b73ef7001b04f6c2dd.png" xlink:type="simple" xlink:show="embed" xlink:actuate="onLoad"/></draw:frame></text:p>
      <text:p text:style-name="Text_20_body"><draw:frame draw:style-name="mediacenter" draw:name="2" text:anchor-type="paragraph" draw:z-index="2" svg:width="23.045208333333cm" style:rel-width="100%" svg:height="11.324166666667cm" style:rel-height="scale"><draw:image xlink:href="Pictures/52d8c9d8db0953ac751793c0be5c67dd.png" xlink:type="simple" xlink:show="embed" xlink:actuate="onLoad"/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01trainchoice:01trains" text:style-name="Internet_20_link" text:visited-style-name="Visited_20_Internet_20_Link">Выбор маршрута следования и поезда</text:a></text:p>
        </text:list-item>
        <text:list-item>
          <text:p text:style-name="List_20_1_Content_Last"> <text:a xlink:type="simple" xlink:href="http://wiki.sirena-travel.ru/rzd:01user:01trainchoice:02seats" text:style-name="Internet_20_link" text:visited-style-name="Visited_20_Internet_20_Link">Выбор вагона по категориям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4seatchoice" text:style-name="Internet_20_link" text:visited-style-name="Visited_20_Internet_20_Link">Выбор мест и ввод данных о пассажир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t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tt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5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5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6internationalbooking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7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08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08returnticket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09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0z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1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1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4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5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6_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6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6::08:59</meta:creation-date>
    <dc:creator>Generated</dc:creator>
    <dc:date>2026-09-02T16::08:59</dc:date>
    <dc:language>en-US</dc:language>
    <meta:editing-cycles>1</meta:editing-cycles>
    <meta:editing-duration>PT0S</meta:editing-duration>
    <dc:title>rzd:01user:01trainchoice:03special</dc:title>
  </office:meta>
</office:document-meta>
</file>