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a7dd6951c30029ba228c85e2f35d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1trainchoice:04noreac"/><text:bookmark-start text:name="__RefHeading___выбор_места_в_беспересадочном_вагоне_1"/><text:bookmark-start text:name="выбор_места_в_беспересадочном_вагоне"/>Выбор места в беспересадочном вагоне<text:bookmark-end text:name="__RefHeading___выбор_места_в_беспересадочном_вагоне_1"/><text:bookmark-end text:name="выбор_места_в_беспересадочном_вагоне"/></text:h>
      <text:p text:style-name="Text_20_body">На железнодорожном транспорте существует понятие беспересадочный вагон. Например, до некоторых станций, где небольшой пассажирооборот, нет прямого сообщения, тогда к составам поездов прицепляют беспересадочные вагоны, и пассажиры имеют возможность добраться до других станций не выходя из поезда. На больших станциях их перецепляют к другим поездам. Например, в сообщении Усинск-Ухта в составе поезда есть беспересадочные вагоны, которые отправляются c поездом №305Я Усинск-Сыктывкар, а прибывает в Ухту другим поездом. При этом пассажир находится в одном и том же вагоне без пересадки на станции переприцепки вагона.</text:p>
      <text:p text:style-name="Text_20_body">В таблице вагонов (окно <text:span text:style-name="Strong_20_Emphasis">Поиск места</text:span>) беспересадочный вагон помечается признаком <text:span text:style-name="Strong_20_Emphasis">БП</text:span> в столбце <text:span text:style-name="Strong_20_Emphasis">Доп. Признаки</text:span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нимание! При выборе беспересадочного вагона внизу окна помещается сноска с датой и временем прибытия данного вагона в пункт назначения, которое отличается от времени прибытия основного состава. Перед началом оформления пассажиру необходимо озвучить именно это время прибытия во избежание конфликтных ситуаций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Внимание! Именно эти дата и время прибытия указываются в контрольном купоне билета пассажира беспересадочного вагона.</text:p>
          </table:table-cell>
        </table:table-row>
      </table:table>
      <text:p text:style-name="Text_20_body">Пример:</text:p>
      <text:p text:style-name="Text_20_body"><draw:frame draw:style-name="mediacenter" draw:name="0" text:anchor-type="paragraph" draw:z-index="0" svg:width="23.786041666667cm" style:rel-width="100%" svg:height="11.853333333333cm" style:rel-height="scale"><draw:image xlink:href="Pictures/daa7dd6951c30029ba228c85e2f35d1c.png" xlink:type="simple" xlink:show="embed" xlink:actuate="onLoad"/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01trainchoice:01trains" text:style-name="Internet_20_link" text:visited-style-name="Visited_20_Internet_20_Link">Выбор маршрута следования и поезда</text:a></text:p>
        </text:list-item>
        <text:list-item>
          <text:p text:style-name="List_20_1_Content"> <text:a xlink:type="simple" xlink:href="http://wiki.sirena-travel.ru/rzd:01user:01trainchoice:02seats" text:style-name="Internet_20_link" text:visited-style-name="Visited_20_Internet_20_Link">Выбор вагона по категориям</text:a></text:p>
        </text:list-item>
        <text:list-item>
          <text:p text:style-name="List_20_1_Content_Last"> <text:a xlink:type="simple" xlink:href="http://wiki.sirena-travel.ru/rzd:01user:01trainchoice:03special" text:style-name="Internet_20_link" text:visited-style-name="Visited_20_Internet_20_Link">Выбор вагона со специализированными местами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_inv" text:style-name="Internet_20_link" text:visited-style-name="Visited_20_Internet_20_Link">Возврат без удержаний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01:42</meta:creation-date>
    <dc:creator>Generated</dc:creator>
    <dc:date>2026-08-17T16::01:42</dc:date>
    <dc:language>en-US</dc:language>
    <meta:editing-cycles>1</meta:editing-cycles>
    <meta:editing-duration>PT0S</meta:editing-duration>
    <dc:title>rzd:01user:01trainchoice:04noreac</dc:title>
  </office:meta>
</office:document-meta>
</file>