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e6eab7f4ea06f1b70e94e553f07434.png"/>
  <manifest:file-entry manifest:media-type="image/png" manifest:full-path="Pictures/9bb846d87adfef4996c9c76f80c2bedf.png"/>
  <manifest:file-entry manifest:media-type="image/png" manifest:full-path="Pictures/dfee25882e63e58c31094302857110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2seatchoice:02children"/><text:bookmark-start text:name="__RefHeading___отдельное_оформление_билетов_детей_1"/><text:bookmark-start text:name="отдельное_оформление_билетов_детей"/>Отдельное оформление билетов детей<text:bookmark-end text:name="__RefHeading___отдельное_оформление_билетов_детей_1"/><text:bookmark-end text:name="отдельное_оформление_билетов_детей"/></text:h>
      <text:p text:style-name="Text_20_body">Предусмотрена возможность оформления билета на ребёнка отдельно от взрослого в другом заказе. Для ввода данных ребёнка c применением детского тарифа необходимо в поле <text:span text:style-name="Strong_20_Emphasis">Возраст пассажира</text:span> выбрать значение «<text:span text:style-name="Source_20_Text">Ребёнок от 5 до 10 лет</text:span>»:</text:p>
      <text:p text:style-name="Text_20_body"><draw:frame draw:style-name="mediacenter" draw:name="0" text:anchor-type="paragraph" draw:z-index="0" svg:width="19.764375cm" style:rel-width="100%" svg:height="13.440833333333cm" style:rel-height="scale"><draw:image xlink:href="Pictures/2ae6eab7f4ea06f1b70e94e553f07434.png" xlink:type="simple" xlink:show="embed" xlink:actuate="onLoad"/></draw:frame></text:p>
      <text:p text:style-name="Text_20_body">Далее вводятся данные ребёнка, выбирается детский тариф, заполняются контактные данные (вводятся контакты родителя или уполномоченного лица):</text:p>
      <text:p text:style-name="Text_20_body"><draw:frame draw:style-name="mediacenter" draw:name="1" text:anchor-type="paragraph" draw:z-index="1" svg:width="19.737916666667cm" style:rel-width="100%" svg:height="13.387916666667cm" style:rel-height="scale"><draw:image xlink:href="Pictures/9bb846d87adfef4996c9c76f80c2bedf.png" xlink:type="simple" xlink:show="embed" xlink:actuate="onLoad"/></draw:frame></text:p>
      <text:p text:style-name="Text_20_body">В соответствии с «Правилами перевозок пассажиров, багажа, грузобагажа железнодорожным транспортом», утвержденными Приказом Министерства транспорта РФ от 19.12.2013 № 473 ребёнок до 10 лет может следовать в поезде только в сопровождении взрослого. Пассажир в возрасте до 10 лет, явившийся на посадку без сопровождения взрослого пассажира, в поезд не допускается.</text:p>
      <text:p text:style-name="Text_20_body">В связи с вышеизложенными правилами при заказе электронного билета по детскому тарифу отдельно от взрослого при нажатии кнопки «Оформить» выводится следующее предупреждение:</text:p>
      <text:p text:style-name="Text_20_body"><draw:frame draw:style-name="mediacenter" draw:name="2" text:anchor-type="paragraph" draw:z-index="2" svg:width="12.038541666667cm" svg:height="5.794375cm"><draw:image xlink:href="Pictures/dfee25882e63e58c310943028571109e.png" xlink:type="simple" xlink:show="embed" xlink:actuate="onLoad"/></draw:frame></text:p>
      <text:p text:style-name="Text_20_body">При выборе ответа агент либо продолжает оформление ребенка, зная о наличии уже билета у одного из родителей или родственника (ответ ДА), либо отказывается от создания заказа, если у взрослого сопровождающего ещё нет билета.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2seatchoice:01general" text:style-name="Internet_20_link" text:visited-style-name="Visited_20_Internet_20_Link">Указание данных о местах и пассажирах</text:a></text:p>
        </text:list-item>
        <text:list-item>
          <text:p text:style-name="List_20_1_Content"> <text:a xlink:type="simple" xlink:href="http://wiki.sirena-travel.ru/rzd:01user:04seatchoice:03sp_n_docs" text:style-name="Internet_20_link" text:visited-style-name="Visited_20_Internet_20_Link">Внесение информации о спонсоре и документы пассажиров</text:a></text:p>
        </text:list-item>
        <text:list-item>
          <text:p text:style-name="List_20_1_Content"> <text:a xlink:type="simple" xlink:href="http://wiki.sirena-travel.ru/rzd:01user:04seatchoice:04processing" text:style-name="Internet_20_link" text:visited-style-name="Visited_20_Internet_20_Link">Особенности подтверждения заказа</text:a></text:p>
        </text:list-item>
        <text:list-item>
          <text:p text:style-name="List_20_1_Content_Last"> <text:a xlink:type="simple" xlink:href="http://wiki.sirena-travel.ru/rzd:01user:04seatchoice:05check-in" text:style-name="Internet_20_link" text:visited-style-name="Visited_20_Internet_20_Link">Изменение состояния электронной регистрации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4seatres" text:style-name="Internet_20_link" text:visited-style-name="Visited_20_Internet_20_Link">Резервирование мест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4t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tt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5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5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6internationalbooking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7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08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08returnticket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09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0z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1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1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4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5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6_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6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50:52</meta:creation-date>
    <dc:creator>Generated</dc:creator>
    <dc:date>2026-08-17T18::50:52</dc:date>
    <dc:language>en-US</dc:language>
    <meta:editing-cycles>1</meta:editing-cycles>
    <meta:editing-duration>PT0S</meta:editing-duration>
    <dc:title>rzd:01user:02seatchoice:02children</dc:title>
  </office:meta>
</office:document-meta>
</file>