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d8dbcb1b05a05c481ce6f4440ab60c.png"/>
  <manifest:file-entry manifest:media-type="image/png" manifest:full-path="Pictures/8d5af7d2e42c26f49a609cf9d0dbea5e.png"/>
  <manifest:file-entry manifest:media-type="image/png" manifest:full-path="Pictures/9461a56aead9eb57e67113176ed936ab.png"/>
  <manifest:file-entry manifest:media-type="image/png" manifest:full-path="Pictures/94fbacee38bbb513e714f2d6e00885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:02receipt"/><text:bookmark-start text:name="__RefHeading___оплата_платежным_поручением_1"/><text:bookmark-start text:name="оплата_платежным_поручением"/>Оплата платежным поручением<text:bookmark-end text:name="__RefHeading___оплата_платежным_поручением_1"/><text:bookmark-end text:name="оплата_платежным_поручением"/></text:h>
      <text:p text:style-name="Text_20_body">При оплате железнодорожной перевозки платёжным поручением в окне <text:span text:style-name="Strong_20_Emphasis">Ввод данных о пассажирах</text:span> в поле <text:span text:style-name="Strong_20_Emphasis">Форма оплаты</text:span> из раскрывающегося списка выберите <text:span text:style-name="Source_20_Text">ПЛАТЕЖНОЕ ПОРУЧЕНИЕ</text:span>. Реквизиты документов оплаты укажите в окне <text:span text:style-name="Strong_20_Emphasis">Оплата заказа платежным поручением</text:span> на этапе подтверждения.</text:p>
      <text:p text:style-name="Text_20_body"><draw:frame draw:style-name="mediacenter" draw:name="0" text:anchor-type="paragraph" draw:z-index="0" svg:width="19.764375cm" style:rel-width="100%" svg:height="13.467291666667cm" style:rel-height="scale"><draw:image xlink:href="Pictures/61d8dbcb1b05a05c481ce6f4440ab60c.png" xlink:type="simple" xlink:show="embed" xlink:actuate="onLoad"/></draw:frame></text:p>
      <text:p text:style-name="Text_20_body">После нажатия кнопки <text:span text:style-name="Strong_20_Emphasis">Оформить</text:span> в окне <text:span text:style-name="Strong_20_Emphasis">Работа с заказом</text:span> в блоке <text:span text:style-name="Strong_20_Emphasis">Данные, общие для заказа</text:span> будет представлена выбранная форма оплаты «<text:span text:style-name="Source_20_Text">ПП</text:span>»:</text:p>
      <text:p text:style-name="Text_20_body"><draw:frame draw:style-name="mediacenter" draw:name="1" text:anchor-type="paragraph" draw:z-index="1" svg:width="19.764375cm" style:rel-width="100%" svg:height="11.1125cm" style:rel-height="scale"><draw:image xlink:href="Pictures/8d5af7d2e42c26f49a609cf9d0dbea5e.png" xlink:type="simple" xlink:show="embed" xlink:actuate="onLoad"/></draw:frame></text:p>
      <text:p text:style-name="Text_20_body">После нажатия кнопки <text:span text:style-name="Strong_20_Emphasis">Продолжить</text:span> будет представлено окно <text:span text:style-name="Strong_20_Emphasis">Оплата заказа платежным поручением</text:span>, в котором следует указать номер платёжного документа и название организации, ввести величину вознаграждение агента и нажать кнопки <text:span text:style-name="Strong_20_Emphasis">Установить</text:span> и <text:span text:style-name="Strong_20_Emphasis">Продолжить</text:span>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Название организации вводится без кавычек.</text:p>
          </table:table-cell>
        </table:table-row>
      </table:table>
      <text:p text:style-name="Text_20_body"><draw:frame draw:style-name="mediacenter" draw:name="2" text:anchor-type="paragraph" draw:z-index="2" svg:width="19.685cm" style:rel-width="100%" svg:height="11.033125cm" style:rel-height="scale"><draw:image xlink:href="Pictures/9461a56aead9eb57e67113176ed936ab.png" xlink:type="simple" xlink:show="embed" xlink:actuate="onLoad"/></draw:frame></text:p>
      <text:p text:style-name="Text_20_body">При распечатке билетов данные о форме оплаты будут представлены в квитанции электронного документа в графе <text:span text:style-name="Strong_20_Emphasis">Форма оплаты</text:span>:</text:p>
      <text:p text:style-name="Text_20_body"><draw:frame draw:style-name="mediacenter" draw:name="3" text:anchor-type="paragraph" draw:z-index="3" svg:width="16.721666666667cm" svg:height="18.679583333333cm"><draw:image xlink:href="Pictures/94fbacee38bbb513e714f2d6e0088523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3pay:01card" text:style-name="Internet_20_link" text:visited-style-name="Visited_20_Internet_20_Link">Оплата наличными или пластиковой картой</text:a></text:p>
        </text:list-item>
        <text:list-item>
          <text:p text:style-name="List_20_1_Content_Last"> <text:a xlink:type="simple" xlink:href="http://wiki.sirena-travel.ru/rzd:01user:03pay:03postponed" text:style-name="Internet_20_link" text:visited-style-name="Visited_20_Internet_20_Link">Отложенная опла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43:44</meta:creation-date>
    <dc:creator>Generated</dc:creator>
    <dc:date>2026-08-17T18::43:44</dc:date>
    <dc:language>en-US</dc:language>
    <meta:editing-cycles>1</meta:editing-cycles>
    <meta:editing-duration>PT0S</meta:editing-duration>
    <dc:title>rzd:01user:03pay:02receipt</dc:title>
  </office:meta>
</office:document-meta>
</file>