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fd4514c5030da92f19c90338d9e6bd.png"/>
  <manifest:file-entry manifest:media-type="image/png" manifest:full-path="Pictures/9c83f0bb3ab65972808093f36710ea5f.png"/>
  <manifest:file-entry manifest:media-type="image/png" manifest:full-path="Pictures/51208855c370e46efd23cf9d160afd5f.png"/>
  <manifest:file-entry manifest:media-type="image/png" manifest:full-path="Pictures/88a7e447ad1bbeeda3a180b492c40a38.png"/>
  <manifest:file-entry manifest:media-type="image/png" manifest:full-path="Pictures/8cf2aff9e3d919428998a51f50beca8a.png"/>
  <manifest:file-entry manifest:media-type="image/png" manifest:full-path="Pictures/256c545725c28c4d28c0cfefce7184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3pay:03postponed"/><text:bookmark-start text:name="__RefHeading___отложенная_оплата_1"/><text:bookmark-start text:name="отложенная_оплата"/>Отложенная оплата<text:bookmark-end text:name="__RefHeading___отложенная_оплата_1"/><text:bookmark-end text:name="отложенная_оплата"/></text:h>
      <text:p text:style-name="Text_20_body">В железнодорожных перевозках для агента существует возможность трехчасового резервирования заказа для вагонов некоторых классов обслуживания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Для поездки туда-обратно отложенная оплата не применима.</text:p>
          </table:table-cell>
        </table:table-row>
      </table:table>
      <text:p text:style-name="Text_20_body">В этом случае для таких вагонов в графе <text:span text:style-name="Strong_20_Emphasis">Доп. признаки</text:span> таблицы вагонов выводится признак «<text:span text:style-name="Source_20_Text">ОО</text:span>» – отложенная оплата:</text:p>
      <text:p text:style-name="Text_20_body"><draw:frame draw:style-name="mediacenter" draw:name="0" text:anchor-type="paragraph" draw:z-index="0" svg:width="32.252708333333cm" style:rel-width="100%" svg:height="15.954375cm" style:rel-height="scale"><draw:image xlink:href="Pictures/21fd4514c5030da92f19c90338d9e6bd.png" xlink:type="simple" xlink:show="embed" xlink:actuate="onLoad"/></draw:frame></text:p>
      <text:p text:style-name="Text_20_body">При выборе вагона с отложенной оплатой во втором окне <text:span text:style-name="Strong_20_Emphasis">Ввод данных о пассажирах</text:span> появится чекбокс <text:span text:style-name="Strong_20_Emphasis">Отложенная оплата</text:span> в нижнем левом углу окна:</text:p>
      <text:p text:style-name="Text_20_body"><draw:frame draw:style-name="mediacenter" draw:name="1" text:anchor-type="paragraph" draw:z-index="1" svg:width="19.764375cm" style:rel-width="100%" svg:height="13.414375cm" style:rel-height="scale"><draw:image xlink:href="Pictures/9c83f0bb3ab65972808093f36710ea5f.png" xlink:type="simple" xlink:show="embed" xlink:actuate="onLoad"/></draw:frame></text:p>
      <text:p text:style-name="Text_20_body">Если пассажир хочет оплатить заказ не сразу, а в течение трёх часов после бронирования заказа, агент отмечает чекбокс и нажимает кнопку <text:span text:style-name="Strong_20_Emphasis">Оформить</text:span>. В появившемся окне <text:span text:style-name="Strong_20_Emphasis">Работа с заказом</text:span> время жизни заказа до аннулирования составляет 3 часа (progress bar в правом верхнем углу заказа):</text:p>
      <text:p text:style-name="Text_20_body"><draw:frame draw:style-name="mediacenter" draw:name="2" text:anchor-type="paragraph" draw:z-index="2" svg:width="19.790833333333cm" style:rel-width="100%" svg:height="13.387916666667cm" style:rel-height="scale"><draw:image xlink:href="Pictures/51208855c370e46efd23cf9d160afd5f.png" xlink:type="simple" xlink:show="embed" xlink:actuate="onLoad"/></draw:frame></text:p>
      <text:p text:style-name="Text_20_body"><draw:frame draw:style-name="mediacenter" draw:name="3" text:anchor-type="paragraph" draw:z-index="3" svg:width="28.231041666667cm" style:rel-width="100%" svg:height="16.007291666667cm" style:rel-height="scale"><draw:image xlink:href="Pictures/88a7e447ad1bbeeda3a180b492c40a38.png" xlink:type="simple" xlink:show="embed" xlink:actuate="onLoad"/></draw:frame></text:p>
      <text:p text:style-name="Text_20_body">Т.к. пассажир для оплаты заказа придет позже, агент может закрыть данное окно, не подтверждая заказ.</text:p>
      <text:p text:style-name="Text_20_body">При повторном приходе пассажира для оплаты заказа, агент вызывает данный заказ в окне <text:span text:style-name="Strong_20_Emphasis">Поиск заказа</text:span>. Заказ с отложенной оплатой, у которого еще не истекло время оплаты, выделяется красным цветом и отмечается признаком «<text:span text:style-name="Source_20_Text">ОТЛ</text:span>» в графе номера заказа:</text:p>
      <text:p text:style-name="Text_20_body"><draw:frame draw:style-name="mediacenter" draw:name="4" text:anchor-type="paragraph" draw:z-index="4" svg:width="24.209375cm" style:rel-width="100%" svg:height="12.488333333333cm" style:rel-height="scale"><draw:image xlink:href="Pictures/8cf2aff9e3d919428998a51f50beca8a.png" xlink:type="simple" xlink:show="embed" xlink:actuate="onLoad"/></draw:frame></text:p>
      <text:p text:style-name="Text_20_body">Агент вызывает заказ по кнопке <text:span text:style-name="Strong_20_Emphasis">Показать</text:span>. При этом в правом верхнем углу окна <text:span text:style-name="Strong_20_Emphasis">Работа с заказом</text:span> выводится оставшееся время до аннулирования заказа в АСУ Экспресс:</text:p>
      <text:p text:style-name="Text_20_body"><draw:frame draw:style-name="mediacenter" draw:name="5" text:anchor-type="paragraph" draw:z-index="5" svg:width="28.231041666667cm" style:rel-width="100%" svg:height="15.927916666667cm" style:rel-height="scale"><draw:image xlink:href="Pictures/256c545725c28c4d28c0cfefce71847a.png" xlink:type="simple" xlink:show="embed" xlink:actuate="onLoad"/></draw:frame></text:p>
      <text:p text:style-name="Text_20_body">Получив деньги за заказ, агент обычным образом подтверждает заказ по кнопке <text:span text:style-name="Strong_20_Emphasis">Подтвердить</text:span>.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03pay:01card" text:style-name="Internet_20_link" text:visited-style-name="Visited_20_Internet_20_Link">Оплата наличными или пластиковой картой</text:a></text:p>
        </text:list-item>
        <text:list-item>
          <text:p text:style-name="List_20_1_Content_Last"> <text:a xlink:type="simple" xlink:href="http://wiki.sirena-travel.ru/rzd:01user:03pay:02receipt" text:style-name="Internet_20_link" text:visited-style-name="Visited_20_Internet_20_Link">Оплата платежным поручением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4seatres" text:style-name="Internet_20_link" text:visited-style-name="Visited_20_Internet_20_Link">Резервирование мест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5:30</meta:creation-date>
    <dc:creator>Generated</dc:creator>
    <dc:date>2026-09-02T14::05:30</dc:date>
    <dc:language>en-US</dc:language>
    <meta:editing-cycles>1</meta:editing-cycles>
    <meta:editing-duration>PT0S</meta:editing-duration>
    <dc:title>rzd:01user:03pay:03postponed</dc:title>
  </office:meta>
</office:document-meta>
</file>