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f7958ca936c329755cb5cff38ae1622.png"/>
  <manifest:file-entry manifest:media-type="image/png" manifest:full-path="Pictures/8ec9dcde3a6f0751fdb18fba372da238.png"/>
  <manifest:file-entry manifest:media-type="image/png" manifest:full-path="Pictures/2d0d7babb08acaa50d9cdf0be85b6dc2.png"/>
  <manifest:file-entry manifest:media-type="image/png" manifest:full-path="Pictures/db245c3b21e0c00e2fefdc40a0a8114b.png"/>
  <manifest:file-entry manifest:media-type="image/png" manifest:full-path="Pictures/b176da0c5272e80a8b8180d16661b26d.png"/>
  <manifest:file-entry manifest:media-type="image/png" manifest:full-path="Pictures/cec2eaac4d2e3bf207901d7c8088a097.png"/>
  <manifest:file-entry manifest:media-type="image/png" manifest:full-path="Pictures/75caa391a5e45d832f8061f54bce584b.png"/>
  <manifest:file-entry manifest:media-type="image/png" manifest:full-path="Pictures/ae2bfd64546269d47625fd9abf3a689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1user:04seatres"/><text:bookmark-start text:name="__RefHeading___резервирование_мест_1"/><text:bookmark-start text:name="резервирование_мест"/>Резервирование мест<text:bookmark-end text:name="__RefHeading___резервирование_мест_1"/><text:bookmark-end text:name="резервирование_мест"/></text:h>
      <text:p text:style-name="Text_20_body">В одном заказе можно указать до четырёх пассажиров (совместная поездка). Для этого после внесения информации об одном пассажире надо нажать кнопку <text:span text:style-name="Strong_20_Emphasis">+</text:span>, после чего добавить информацию о следующем пассажире:</text:p>
      <text:p text:style-name="Text_20_body"><draw:frame draw:style-name="mediacenter" draw:name="0" text:anchor-type="paragraph" draw:z-index="0" svg:width="19.790833333333cm" style:rel-width="100%" svg:height="13.49375cm" style:rel-height="scale"><draw:image xlink:href="Pictures/df7958ca936c329755cb5cff38ae1622.png" xlink:type="simple" xlink:show="embed" xlink:actuate="onLoad"/></draw:frame></text:p>
      <text:p text:style-name="Text_20_body">После внесения информации обо всех пассажирах нажмите кнопку <text:span text:style-name="Strong_20_Emphasis">Оформить</text:span>. При этом в автоматической системе «Экспресс-3» резервируются места для пассажиров, которые в течение 15 минут необходимо подтвердить.</text:p>
      <text:p text:style-name="Text_20_body">15 минут даётся оператору на проверку всех персональных данных пассажиров и реквизитов поездки и получение согласия пассажиров с полученным результатом резервирования, путем распечатки Заявки на приобретение железнодорожного билета.</text:p>
      <text:p text:style-name="Text_20_body">Время, оставшееся до возможной аннуляции или подтверждения заказа, в режиме On-line выводится в правом верхнем углу окна <text:span text:style-name="Strong_20_Emphasis">Работа с заказом</text:span> перед кнопкой <text:span text:style-name="Strong_20_Emphasis">Обновить</text:span>:</text:p>
      <text:p text:style-name="Text_20_body"><draw:frame draw:style-name="mediacenter" draw:name="1" text:anchor-type="paragraph" draw:z-index="1" svg:width="23.01875cm" style:rel-width="100%" svg:height="12.885208333333cm" style:rel-height="scale"><draw:image xlink:href="Pictures/8ec9dcde3a6f0751fdb18fba372da238.png" xlink:type="simple" xlink:show="embed" xlink:actuate="onLoad"/></draw:frame></text:p>
      <text:p text:style-name="Text_20_body">В случае если при оформлении заказов у пассажиров были указаны одинаковые реквизиты поездки и персональные данные, то система представит сообщение об ошибке с номером заказа, где повторяются данные.</text:p>
      <text:p text:style-name="Text_20_body"><draw:frame draw:style-name="mediacenter" draw:name="2" text:anchor-type="paragraph" draw:z-index="2" svg:width="22.410208333333cm" style:rel-width="100%" svg:height="12.567708333333cm" style:rel-height="scale"><draw:image xlink:href="Pictures/2d0d7babb08acaa50d9cdf0be85b6dc2.png" xlink:type="simple" xlink:show="embed" xlink:actuate="onLoad"/></draw:frame></text:p>
      <text:p text:style-name="Text_20_body">После проверки со стороны оператора данных пассажиров и реквизитов поездки необходимо выбрать кнопку «<text:span text:style-name="Strong_20_Emphasis">Подтвердить</text:span>». После нажатия кнопки <text:span text:style-name="Strong_20_Emphasis">Сформировать предварительный бланк заказа</text:span> печатается Заявление на приобретение железнодорожного билета. Если в процессе заполнения персональных данных были <text:a xlink:type="simple" xlink:href="http://wiki.sirena-travel.ru/rzd:01user:02seatchoice:01general#шаг_4_указание_контактных_данных_пассажиров" text:style-name="Internet_20_link" text:visited-style-name="Visited_20_Internet_20_Link">введены контактные данные пассажиров</text:a>, то они будут отображаться в Заявке на приобретение железнодорожного билета  в таблице <text:span text:style-name="Strong_20_Emphasis">Контактные данные</text:span>.</text:p>
      <text:p text:style-name="Text_20_body"><draw:frame draw:style-name="mediacenter" draw:name="3" text:anchor-type="paragraph" draw:z-index="3" svg:width="18.071041666667cm" style:rel-width="100%" svg:height="19.976041666667cm" style:rel-height="scale"><draw:image xlink:href="Pictures/db245c3b21e0c00e2fefdc40a0a8114b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Пассажир должен проверить корректность ввода своих персональных данных (Фамилию Имя Отчество, номер документа, дату рождения, пол), данных по предстоящей поездке (дату поездки, маршрут, поезд, вагон, место) и свои контактные данные. В случае согласия пассажир должен поставить подпись.</text:p>
          </table:table-cell>
        </table:table-row>
      </table:table>
      <text:p text:style-name="Text_20_body">После всех проверок оператор подтверждает оформление заказа, нажав кнопку «<text:span text:style-name="Strong_20_Emphasis">Продолжить подтверждение</text:span>».</text:p>
      <text:p text:style-name="Text_20_body"><draw:frame draw:style-name="mediacenter" draw:name="4" text:anchor-type="paragraph" draw:z-index="4" svg:width="22.939375cm" style:rel-width="100%" svg:height="12.885208333333cm" style:rel-height="scale"><draw:image xlink:href="Pictures/b176da0c5272e80a8b8180d16661b26d.png" xlink:type="simple" xlink:show="embed" xlink:actuate="onLoad"/></draw:frame></text:p>
      <text:p text:style-name="Text_20_body">Если в окне <text:span text:style-name="Strong_20_Emphasis">Ввод данных о пассажирах</text:span> в блоке «Данные для информирования пассажиров о состоянии заказ» указан/указаны электронный адрес пассажира или Агентства, то в окне <text:span text:style-name="Strong_20_Emphasis">Работа с заказом</text:span> автоматически устанавливается отметка в блоке <text:span text:style-name="Strong_20_Emphasis">Печать</text:span>, что документы будут отправлены на указанный электронный адрес после нажатия кнопок <text:span text:style-name="Strong_20_Emphasis">Печать билетов</text:span> и <text:span text:style-name="Strong_20_Emphasis">Печать EMD</text:span> при продаже билетов и кнопки <text:span text:style-name="Strong_20_Emphasis">КРС</text:span> и <text:span text:style-name="Strong_20_Emphasis">Справка о возврате</text:span> при возврате.</text:p>
      <text:p text:style-name="Text_20_body"><draw:frame draw:style-name="mediacenter" draw:name="5" text:anchor-type="paragraph" draw:z-index="5" svg:width="20.240625cm" style:rel-width="100%" svg:height="11.350625cm" style:rel-height="scale"><draw:image xlink:href="Pictures/cec2eaac4d2e3bf207901d7c8088a097.png" xlink:type="simple" xlink:show="embed" xlink:actuate="onLoad"/></draw:frame></text:p>
      <text:p text:style-name="Text_20_body">Если агенту надо отменить отправку ЖД документов на электронную почту пассажиров (например, при повторной распечатке документов), он должен снять отметку в этом поле.</text:p>
      <text:p text:style-name="Text_20_body">В системе предусмотрена специальная папка для хранения информации о выполненных заказах.</text:p>
      <text:p text:style-name="Text_20_body">Если папка для хранения заказа не выбрана, система выдает соответствующее сообщение.</text:p>
      <text:p text:style-name="Text_20_body">Для выбора новой папки нажмите кнопку <text:span text:style-name="Strong_20_Emphasis">Папка</text:span>, в результате чего будет представлено окно выбора папки.  Укажите выбранную папку и нажмите кнопку <text:span text:style-name="Strong_20_Emphasis">Подтвердить</text:span>.</text:p>
      <text:p text:style-name="Text_20_body">Возможно настроить сохранение информации о заказах по принципу «одни сутки - одна папка». Для этого установите отметку в поле <text:span text:style-name="Strong_20_Emphasis">Каждые сутки в отдельной папке</text:span>, в результате заказы будут распределяться по папкам посуточно.</text:p>
      <text:p text:style-name="Text_20_body"><draw:frame draw:style-name="mediacenter" draw:name="6" text:anchor-type="paragraph" draw:z-index="6" svg:width="23.8125cm" style:rel-width="100%" svg:height="13.463134995296cm" style:rel-height="scale"><draw:image xlink:href="Pictures/75caa391a5e45d832f8061f54bce584b.png" xlink:type="simple" xlink:show="embed" xlink:actuate="onLoad"/></draw:frame></text:p>
      <text:p text:style-name="Text_20_body">После нажатия кнопки <text:span text:style-name="Strong_20_Emphasis">Подтвердить</text:span> выходит инструкция по подтверждению заказа. </text:p>
      <text:p text:style-name="Text_20_body"><draw:frame draw:style-name="mediacenter" draw:name="7" text:anchor-type="paragraph" draw:z-index="7" svg:width="23.8125cm" style:rel-width="100%" svg:height="13.447584427767cm" style:rel-height="scale"><draw:image xlink:href="Pictures/ae2bfd64546269d47625fd9abf3a689e.png" xlink:type="simple" xlink:show="embed" xlink:actuate="onLoad"/></draw:frame></text:p>
      <text:p text:style-name="Horizontal_20_Line"/>
      <text:p text:style-name="Text_20_body">См. далее:</text:p>
      <text:list text:style-name="List_20_1" text:continue-numbering="false">
        <text:list-item>
          <text:p text:style-name="LastListParagraph_List_20_1_Content_First"> <text:a xlink:type="simple" xlink:href="http://wiki.sirena-travel.ru/rzd:01user:05order" text:style-name="Internet_20_link" text:visited-style-name="Visited_20_Internet_20_Link">Подтверждение заказа</text:a></text:p>
        </text:list-item>
      </text:list>
      <text:p text:style-name="Text_20_body">Другие разделы:</text:p>
      <text:list text:style-name="List_20_1" text:continue-numbering="false">
        <text:list-item>
          <text:p text:style-name="List_20_1_Content_First"> <text:a xlink:type="simple" xlink:href="http://wiki.sirena-travel.ru/rzd:01user:01trainchoice" text:style-name="Internet_20_link" text:visited-style-name="Visited_20_Internet_20_Link">Выбор поезда и вагона</text:a></text:p>
        </text:list-item>
        <text:list-item>
          <text:p text:style-name="List_20_1_Content"> <text:a xlink:type="simple" xlink:href="http://wiki.sirena-travel.ru/rzd:01user:02seatchoice" text:style-name="Internet_20_link" text:visited-style-name="Visited_20_Internet_20_Link">Выбор мест и ввод данных о пассажире</text:a></text:p>
        </text:list-item>
        <text:list-item>
          <text:p text:style-name="List_20_1_Content"> <text:a xlink:type="simple" xlink:href="http://wiki.sirena-travel.ru/rzd:01user:03pay" text:style-name="Internet_20_link" text:visited-style-name="Visited_20_Internet_20_Link">Выбор формы оплаты</text:a></text:p>
        </text:list-item>
        <text:list-item>
          <text:p text:style-name="List_20_1_Content"> <text:a xlink:type="simple" xlink:href="http://wiki.sirena-travel.ru/rzd:01user:06spec" text:style-name="Internet_20_link" text:visited-style-name="Visited_20_Internet_20_Link">Оформление билетов с применением специальных тарифов</text:a></text:p>
        </text:list-item>
        <text:list-item>
          <text:p text:style-name="List_20_1_Content"> <text:a xlink:type="simple" xlink:href="http://wiki.sirena-travel.ru/rzd:01user:07suburb" text:style-name="Internet_20_link" text:visited-style-name="Visited_20_Internet_20_Link">Оформление билетов на пригородные поезда</text:a></text:p>
        </text:list-item>
        <text:list-item>
          <text:p text:style-name="List_20_1_Content"> <text:a xlink:type="simple" xlink:href="http://wiki.sirena-travel.ru/rzd:01user:08inter" text:style-name="Internet_20_link" text:visited-style-name="Visited_20_Internet_20_Link">Оформление билетов в международном сообщении</text:a></text:p>
        </text:list-item>
        <text:list-item>
          <text:p text:style-name="List_20_1_Content"> <text:a xlink:type="simple" xlink:href="http://wiki.sirena-travel.ru/rzd:01user:09bus" text:style-name="Internet_20_link" text:visited-style-name="Visited_20_Internet_20_Link">Оформление автобусных перевозок</text:a></text:p>
        </text:list-item>
        <text:list-item>
          <text:p text:style-name="List_20_1_Content"> <text:a xlink:type="simple" xlink:href="http://wiki.sirena-travel.ru/rzd:01user:10whole" text:style-name="Internet_20_link" text:visited-style-name="Visited_20_Internet_20_Link">Выкуп купе целиком</text:a></text:p>
        </text:list-item>
        <text:list-item>
          <text:p text:style-name="List_20_1_Content"> <text:a xlink:type="simple" xlink:href="http://wiki.sirena-travel.ru/rzd:01user:11double" text:style-name="Internet_20_link" text:visited-style-name="Visited_20_Internet_20_Link">Оформление билетов в двухэтажные вагоны</text:a></text:p>
        </text:list-item>
        <text:list-item>
          <text:p text:style-name="List_20_1_Content"> <text:a xlink:type="simple" xlink:href="http://wiki.sirena-travel.ru/rzd:01user:12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rzd:01user:13check-in" text:style-name="Internet_20_link" text:visited-style-name="Visited_20_Internet_20_Link">Изменение статуса электронной регистрации</text:a></text:p>
        </text:list-item>
        <text:list-item>
          <text:p text:style-name="List_20_1_Content"> <text:a xlink:type="simple" xlink:href="http://wiki.sirena-travel.ru/rzd:01user:14tktrefund" text:style-name="Internet_20_link" text:visited-style-name="Visited_20_Internet_20_Link">Возврат и переоформление билетов</text:a></text:p>
        </text:list-item>
        <text:list-item>
          <text:p text:style-name="List_20_1_Content"> <text:a xlink:type="simple" xlink:href="http://wiki.sirena-travel.ru/rzd:01user:15_inv" text:style-name="Internet_20_link" text:visited-style-name="Visited_20_Internet_20_Link">Возврат без удержаний</text:a></text:p>
        </text:list-item>
        <text:list-item>
          <text:p text:style-name="List_20_1_Content"> <text:a xlink:type="simple" xlink:href="http://wiki.sirena-travel.ru/rzd:01user:15meal" text:style-name="Internet_20_link" text:visited-style-name="Visited_20_Internet_20_Link">Предоплаченное питание</text:a></text:p>
        </text:list-item>
        <text:list-item>
          <text:p text:style-name="List_20_1_Content"> <text:a xlink:type="simple" xlink:href="http://wiki.sirena-travel.ru/rzd:01user:16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rzd:01user:17requesthist" text:style-name="Internet_20_link" text:visited-style-name="Visited_20_Internet_20_Link">История запросов</text:a></text:p>
        </text:list-item>
        <text:list-item>
          <text:p text:style-name="List_20_1_Content"> <text:a xlink:type="simple" xlink:href="http://wiki.sirena-travel.ru/rzd:01user:18salesreport" text:style-name="Internet_20_link" text:visited-style-name="Visited_20_Internet_20_Link">Отчет по продажам</text:a></text:p>
        </text:list-item>
        <text:list-item>
          <text:p text:style-name="List_20_1_Content"> <text:a xlink:type="simple" xlink:href="http://wiki.sirena-travel.ru/rzd:01user:19errors" text:style-name="Internet_20_link" text:visited-style-name="Visited_20_Internet_20_Link">Сбойные ситуации при разрыве связи между системами</text:a></text:p>
        </text:list-item>
        <text:list-item>
          <text:p text:style-name="List_20_1_Content_Last"> <text:a xlink:type="simple" xlink:href="http://wiki.sirena-travel.ru/rzd:01user:20app" text:style-name="Internet_20_link" text:visited-style-name="Visited_20_Internet_20_Link">Информация о вагонах и классах обслуживания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5::07:05</meta:creation-date>
    <dc:creator>Generated</dc:creator>
    <dc:date>2026-08-17T15::07:05</dc:date>
    <dc:language>en-US</dc:language>
    <meta:editing-cycles>1</meta:editing-cycles>
    <meta:editing-duration>PT0S</meta:editing-duration>
    <dc:title>rzd:01user:04seatres</dc:title>
  </office:meta>
</office:document-meta>
</file>