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33447c64249ad74f4fc19b86162033.png"/>
  <manifest:file-entry manifest:media-type="image/png" manifest:full-path="Pictures/833cee556645e311a5387d08db5aeeaf.png"/>
  <manifest:file-entry manifest:media-type="image/png" manifest:full-path="Pictures/a7e528ce51b62f33c08a6076adf0f3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1user:06spec:01single"/><text:bookmark-start text:name="__RefHeading___оформление_по_тарифу_сингл_1"/><text:bookmark-start text:name="оформление_по_тарифу_сингл"/>Оформление по тарифу «СИНГЛ»<text:bookmark-end text:name="__RefHeading___оформление_по_тарифу_сингл_1"/><text:bookmark-end text:name="оформление_по_тарифу_сингл"/></text:h>
      <text:p text:style-name="Text_20_body">Реализована возможность оформления электронных билетов по специальному тарифу «СИНГЛ». Тариф возможно оформить только для граждан РФ. Он используется при единовременном выкупе одним пассажиром целого купе вагона в вагонах СВ или в сидячих вагонах составов «Сапсан»:</text:p>
      <text:list text:style-name="List_20_1" text:continue-numbering="false">
        <text:list-item>
          <text:p text:style-name="List_20_1_Content_First"> у перевозчика АО «ФПК» в поездах:  №3/4 Санкт-Петербург – Москва (, №9/10 Самара – Москва  ,  № 1/2 Санкт-Петербург – Москва, № 1/2 Казань – Москва, № 2/1 Москва – Владивосток, № 9/10 Саратов – Москва, № 13/14 Челябинск – Москва, № 16/15 Москва – Екатеринбург, № 29/30 Новороссийск – Москва, №112/111 Круглое Поле – Москва;</text:p>
        </text:list-item>
        <text:list-item>
          <text:p text:style-name="List_20_1_Content_Last"> у перевозчика ДОСС в поездах «Сапсан» во всех вагонах, кроме класса обслуживания 1В и 1Р, 1Ж.</text:p>
        </text:list-item>
      </text:list>
      <text:p text:style-name="Text_20_body">Размер скидки устанавливается перевозчиком:</text:p>
      <text:list text:style-name="List_20_1" text:continue-numbering="false">
        <text:list-item>
          <text:p text:style-name="List_20_1_Content_First"> 40% от тарифной стоимости в вагоны перевозчика АО «ФПК»;</text:p>
        </text:list-item>
        <text:list-item>
          <text:p text:style-name="List_20_1_Content_Last"> 40% от тарифной стоимости в вагоны перевозчика ДОСС.</text:p>
        </text:list-item>
      </text:list>
      <text:p text:style-name="Text_20_body">В таблице вагонов для вагонов, где применяется спецтариф СИНГЛ, в графе <text:span text:style-name="Strong_20_Emphasis">Доп. признаки</text:span> указан признак «<text:span text:style-name="Source_20_Text">СИ</text:span>»:</text:p>
      <text:p text:style-name="Text_20_body"><draw:frame draw:style-name="mediacenter" draw:name="0" text:anchor-type="paragraph" draw:z-index="0" svg:width="32.385cm" style:rel-width="100%" svg:height="15.954375cm" style:rel-height="scale"><draw:image xlink:href="Pictures/2e33447c64249ad74f4fc19b86162033.png" xlink:type="simple" xlink:show="embed" xlink:actuate="onLoad"/></draw:frame></text:p>
      <text:p text:style-name="Text_20_body">Увидев это признак, агент должен объяснить пассажиру, что он может выкупить всё купе СВ целиком и ехать один, либо 2 места рядом в сидячих вагонах. Если пассажир соглашается с такой услугой, то в окне <text:span text:style-name="Strong_20_Emphasis">Ввод данных о пассажирах</text:span>, агент выбирает спецтариф SINGLE в поле <text:span text:style-name="Strong_20_Emphasis">Доступные тарифы</text:span>. Возможно добавить в заказ одного ребёнка до 5 лет по безденежному билету.</text:p>
      <text:p text:style-name="Text_20_body"><draw:frame draw:style-name="mediacenter" draw:name="1" text:anchor-type="paragraph" draw:z-index="1" svg:width="23.098125cm" style:rel-width="100%" svg:height="15.71625cm" style:rel-height="scale"><draw:image xlink:href="Pictures/833cee556645e311a5387d08db5aeeaf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ерсональные данные пассажира заполняются один раз.</text:p>
          </table:table-cell>
        </table:table-row>
      </table:table>
      <text:p text:style-name="Text_20_body">В этом случае после нажатия кнопки <text:span text:style-name="Strong_20_Emphasis">Оформить</text:span> пассажиру присваивается тариф «<text:span text:style-name="Source_20_Text">СИНГЛ</text:span>»:</text:p>
      <text:p text:style-name="Text_20_body"><draw:frame draw:style-name="mediacenter" draw:name="2" text:anchor-type="paragraph" draw:z-index="2" svg:width="28.231041666667cm" style:rel-width="100%" svg:height="15.927916666667cm" style:rel-height="scale"><draw:image xlink:href="Pictures/a7e528ce51b62f33c08a6076adf0f3cc.png" xlink:type="simple" xlink:show="embed" xlink:actuate="onLoad"/></draw:frame></text:p>
      <text:p text:style-name="Horizontal_20_Line"/>
      <text:p text:style-name="Text_20_body">Другие операции с тарифами:</text:p>
      <text:list text:style-name="List_20_1" text:continue-numbering="false">
        <text:list-item>
          <text:p text:style-name="List_20_1_Content_First"> <text:a xlink:type="simple" xlink:href="http://wiki.sirena-travel.ru/rzd:01user:06spec:02kupek" text:style-name="Internet_20_link" text:visited-style-name="Visited_20_Internet_20_Link">Оформление по тарифу «КУПЕК»</text:a></text:p>
        </text:list-item>
        <text:list-item>
          <text:p text:style-name="List_20_1_Content"> <text:a xlink:type="simple" xlink:href="http://wiki.sirena-travel.ru/rzd:01user:06spec:03det17" text:style-name="Internet_20_link" text:visited-style-name="Visited_20_Internet_20_Link">Оформление по тарифу «Дет17»</text:a></text:p>
        </text:list-item>
        <text:list-item>
          <text:p text:style-name="List_20_1_Content"> <text:a xlink:type="simple" xlink:href="http://wiki.sirena-travel.ru/rzd:01user:06spec:04senjun" text:style-name="Internet_20_link" text:visited-style-name="Visited_20_Internet_20_Link">Оформление по тарифам «60+» (SENIOR) и «Юниор» (JUNIOR)</text:a></text:p>
        </text:list-item>
        <text:list-item>
          <text:p text:style-name="List_20_1_Content"> <text:a xlink:type="simple" xlink:href="http://wiki.sirena-travel.ru/rzd:01user:06spec:05bday" text:style-name="Internet_20_link" text:visited-style-name="Visited_20_Internet_20_Link">Оформление по тарифу «День Рождения» («ДеньР») и «Сопровождающий именинника» («ДеньС»)</text:a></text:p>
        </text:list-item>
        <text:list-item>
          <text:p text:style-name="List_20_1_Content"> <text:a xlink:type="simple" xlink:href="http://wiki.sirena-travel.ru/rzd:01user:06spec:06hday" text:style-name="Internet_20_link" text:visited-style-name="Visited_20_Internet_20_Link">Оформление по тарифам «Праздничный» и «Свадебный»</text:a></text:p>
        </text:list-item>
        <text:list-item>
          <text:p text:style-name="List_20_1_Content_Last"> <text:a xlink:type="simple" xlink:href="http://wiki.sirena-travel.ru/rzd:01user:06spec:07cancel" text:style-name="Internet_20_link" text:visited-style-name="Visited_20_Internet_20_Link">Отказ от применения специальных тарифов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0:53</meta:creation-date>
    <dc:creator>Generated</dc:creator>
    <dc:date>2026-08-17T16::00:53</dc:date>
    <dc:language>en-US</dc:language>
    <meta:editing-cycles>1</meta:editing-cycles>
    <meta:editing-duration>PT0S</meta:editing-duration>
    <dc:title>rzd:01user:06spec:01single</dc:title>
  </office:meta>
</office:document-meta>
</file>