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7b02215f50bbddee53ffee5e9876138.png"/>
  <manifest:file-entry manifest:media-type="image/png" manifest:full-path="Pictures/74aa62c97fcb1cdf87a79f0a2aee3582.png"/>
  <manifest:file-entry manifest:media-type="image/png" manifest:full-path="Pictures/db27b0dc69cc05a34561eb0d1a4d3c03.png"/>
  <manifest:file-entry manifest:media-type="image/png" manifest:full-path="Pictures/72a98eaba57be386565665220bf6e5cc.png"/>
  <manifest:file-entry manifest:media-type="image/png" manifest:full-path="Pictures/bf5e87d26ce4dc074177ce30be34ff1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zd:01user:06spec:02kupek"/><text:bookmark-start text:name="__RefHeading___оформление_по_тарифу_купек_1"/><text:bookmark-start text:name="оформление_по_тарифу_купек"/>Оформление по тарифу «КУПЕК»<text:bookmark-end text:name="__RefHeading___оформление_по_тарифу_купек_1"/><text:bookmark-end text:name="оформление_по_тарифу_купек"/></text:h>
      <text:p text:style-name="Text_20_body">Реализована возможность оформления электронных билетов по специальному тарифу «КУПЕК». Он используется при единовременном выкупе  пассажирами целого купе. При этом пассажир получает скидку на тарифную составляющую и не оплачивает постельное бельё за места, которыми не будет пользоваться. Тариф предоставляется только для граждан РФ.</text:p>
      <text:p text:style-name="Text_20_body">Спецтариф применяется:</text:p>
      <text:list text:style-name="List_20_1" text:continue-numbering="false">
        <text:list-item>
          <text:p text:style-name="List_20_1_Content_First"> в поезде № 2/1 Рига – Москва и в беспересадочных вагонах  Рига – Санкт-Петербург. Размер скидки – 25%;</text:p>
        </text:list-item>
        <text:list-item>
          <text:p text:style-name="List_20_1_Content_Last"> в поездах перевозчика АО «ФПК», АО ТК «Гранд Сервис Экспресс»  (даты применения тарифа устанавливает перевозчик). Размер скидки – от 20%.</text:p>
        </text:list-item>
      </text:list>
      <text:p text:style-name="Text_20_body">В таблице для вагонов, где применяется спецтариф КУПЕК, в графе <text:span text:style-name="Strong_20_Emphasis">Доп. признаки</text:span> указан признак «<text:span text:style-name="Source_20_Text">Купек</text:span>». Данный тариф предполагает выкуп всего купе. Оформить возможно от 1 до 4-х пассажиров. Тариф КУПЕК применим только для пассажиров, следующих по Полному тарифу.</text:p>
      <text:p text:style-name="Text_20_body"><draw:frame draw:style-name="mediacenter" draw:name="0" text:anchor-type="paragraph" draw:z-index="0" svg:width="26.51125cm" style:rel-width="100%" svg:height="13.149791666667cm" style:rel-height="scale"><draw:image xlink:href="Pictures/e7b02215f50bbddee53ffee5e9876138.png" xlink:type="simple" xlink:show="embed" xlink:actuate="onLoad"/></draw:frame></text:p>
      <text:p text:style-name="Text_20_body">В случае согласия на оформление по этому спецтарифу, необходимо в окне <text:span text:style-name="Strong_20_Emphasis">Ввод данных о пассажирах</text:span> выбирать тариф <text:span text:style-name="Source_20_Text">Kupek</text:span> в поле <text:span text:style-name="Strong_20_Emphasis">Доступные тарифы</text:span>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выкуп всего купе происходит для 1-го, 2-х или 3-х пассажиров, то персональные данные каждого из них следует указать один раз. Иначе скидка «Купек» не применится.</text:p>
          </table:table-cell>
        </table:table-row>
      </table:table>
      <text:p text:style-name="Text_20_body"><draw:frame draw:style-name="mediacenter" draw:name="1" text:anchor-type="paragraph" draw:z-index="1" svg:width="23.071666666667cm" style:rel-width="100%" svg:height="15.769166666667cm" style:rel-height="scale"><draw:image xlink:href="Pictures/74aa62c97fcb1cdf87a79f0a2aee3582.png" xlink:type="simple" xlink:show="embed" xlink:actuate="onLoad"/></draw:frame></text:p>
      <text:p text:style-name="Text_20_body"><draw:frame draw:style-name="mediacenter" draw:name="2" text:anchor-type="paragraph" draw:z-index="2" svg:width="23.071666666667cm" style:rel-width="100%" svg:height="15.742708333333cm" style:rel-height="scale"><draw:image xlink:href="Pictures/db27b0dc69cc05a34561eb0d1a4d3c03.png" xlink:type="simple" xlink:show="embed" xlink:actuate="onLoad"/></draw:frame></text:p>
      <text:p text:style-name="Text_20_body"><draw:frame draw:style-name="mediacenter" draw:name="3" text:anchor-type="paragraph" draw:z-index="3" svg:width="23.071666666667cm" style:rel-width="100%" svg:height="12.885208333333cm" style:rel-height="scale"><draw:image xlink:href="Pictures/72a98eaba57be386565665220bf6e5cc.png" xlink:type="simple" xlink:show="embed" xlink:actuate="onLoad"/></draw:frame></text:p>
      <text:p text:style-name="Text_20_body">Рассмотрим пример оформления по тарифу «Купек» для 2-х пассажиров. В этом случае после нажатия кнопки <text:span text:style-name="Strong_20_Emphasis">Оформить</text:span> пассажирам присваивается тариф «Купек». Стоимость места в первом вагоне – 5554,30/7779,10 р., если пассажир выкупал два места без применения тарифа «Купек», то стоимость билета была – 13333,40 р., а по тарифу «Купек» пассажиры приобрели билеты за 11709,60 р.</text:p>
      <text:p text:style-name="Text_20_body"><draw:frame draw:style-name="mediacenter" draw:name="4" text:anchor-type="paragraph" draw:z-index="4" svg:width="26.458333333333cm" style:rel-width="100%" svg:height="13.546666666667cm" style:rel-height="scale"><draw:image xlink:href="Pictures/bf5e87d26ce4dc074177ce30be34ff1d.png" xlink:type="simple" xlink:show="embed" xlink:actuate="onLoad"/></draw:frame></text:p>
      <text:p text:style-name="Horizontal_20_Line"/>
      <text:p text:style-name="Text_20_body">Другие операции с тарифами:</text:p>
      <text:list text:style-name="List_20_1" text:continue-numbering="false">
        <text:list-item>
          <text:p text:style-name="List_20_1_Content_First"> <text:a xlink:type="simple" xlink:href="http://wiki.sirena-travel.ru/rzd:01user:06spec:01single" text:style-name="Internet_20_link" text:visited-style-name="Visited_20_Internet_20_Link">Оформление по тарифу «СИНГЛ»</text:a></text:p>
        </text:list-item>
        <text:list-item>
          <text:p text:style-name="List_20_1_Content"> <text:a xlink:type="simple" xlink:href="http://wiki.sirena-travel.ru/rzd:01user:06spec:03det17" text:style-name="Internet_20_link" text:visited-style-name="Visited_20_Internet_20_Link">Оформление по тарифу «Дет17»</text:a></text:p>
        </text:list-item>
        <text:list-item>
          <text:p text:style-name="List_20_1_Content"> <text:a xlink:type="simple" xlink:href="http://wiki.sirena-travel.ru/rzd:01user:06spec:04senjun" text:style-name="Internet_20_link" text:visited-style-name="Visited_20_Internet_20_Link">Оформление по тарифам «60+» (SENIOR) и «Юниор» (JUNIOR)</text:a></text:p>
        </text:list-item>
        <text:list-item>
          <text:p text:style-name="List_20_1_Content"> <text:a xlink:type="simple" xlink:href="http://wiki.sirena-travel.ru/rzd:01user:06spec:05bday" text:style-name="Internet_20_link" text:visited-style-name="Visited_20_Internet_20_Link">Оформление по тарифу «День Рождения» («ДеньР») и «Сопровождающий именинника» («ДеньС»)</text:a></text:p>
        </text:list-item>
        <text:list-item>
          <text:p text:style-name="List_20_1_Content"> <text:a xlink:type="simple" xlink:href="http://wiki.sirena-travel.ru/rzd:01user:06spec:06hday" text:style-name="Internet_20_link" text:visited-style-name="Visited_20_Internet_20_Link">Оформление по тарифам «Праздничный» и «Свадебный»</text:a></text:p>
        </text:list-item>
        <text:list-item>
          <text:p text:style-name="List_20_1_Content_Last"> <text:a xlink:type="simple" xlink:href="http://wiki.sirena-travel.ru/rzd:01user:06spec:07cancel" text:style-name="Internet_20_link" text:visited-style-name="Visited_20_Internet_20_Link">Отказ от применения специальных тарифов</text:a></text:p>
        </text:list-item>
      </text:list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rzd:01user:07suburb" text:style-name="Internet_20_link" text:visited-style-name="Visited_20_Internet_20_Link">Оформление билетов на пригородные поезда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rzd:01user:03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rzd:01user:04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rzd:01user:05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rzd:01user:08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rzd:01user:09bus" text:style-name="Internet_20_link" text:visited-style-name="Visited_20_Internet_20_Link">Оформление автобусных перевозок</text:a></text:p>
        </text:list-item>
        <text:list-item>
          <text:p text:style-name="List_20_1_Content"> <text:a xlink:type="simple" xlink:href="http://wiki.sirena-travel.ru/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rzd:01user:15_inv" text:style-name="Internet_20_link" text:visited-style-name="Visited_20_Internet_20_Link">Возврат без удержаний</text:a></text:p>
        </text:list-item>
        <text:list-item>
          <text:p text:style-name="List_20_1_Content"> <text:a xlink:type="simple" xlink:href="http://wiki.sirena-travel.ru/rzd:01user:15meal" text:style-name="Internet_20_link" text:visited-style-name="Visited_20_Internet_20_Link">Предоплаченное питание</text:a></text:p>
        </text:list-item>
        <text:list-item>
          <text:p text:style-name="List_20_1_Content"> <text:a xlink:type="simple" xlink:href="http://wiki.sirena-travel.ru/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rzd:01user:17requesthist" text:style-name="Internet_20_link" text:visited-style-name="Visited_20_Internet_20_Link">История запросов</text:a></text:p>
        </text:list-item>
        <text:list-item>
          <text:p text:style-name="List_20_1_Content"> <text:a xlink:type="simple" xlink:href="http://wiki.sirena-travel.ru/rzd:01user:18salesreport" text:style-name="Internet_20_link" text:visited-style-name="Visited_20_Internet_20_Link">Отчет по продажам</text:a></text:p>
        </text:list-item>
        <text:list-item>
          <text:p text:style-name="List_20_1_Content"> <text:a xlink:type="simple" xlink:href="http://wiki.sirena-travel.ru/rzd:01user:19errors" text:style-name="Internet_20_link" text:visited-style-name="Visited_20_Internet_20_Link">Сбойные ситуации при разрыве связи между системами</text:a></text:p>
        </text:list-item>
        <text:list-item>
          <text:p text:style-name="List_20_1_Content_Last"> <text:a xlink:type="simple" xlink:href="http://wiki.sirena-travel.ru/rzd:01user:20app" text:style-name="Internet_20_link" text:visited-style-name="Visited_20_Internet_20_Link">Информация о вагонах и классах обслуживания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5::19:10</meta:creation-date>
    <dc:creator>Generated</dc:creator>
    <dc:date>2026-09-02T15::19:10</dc:date>
    <dc:language>en-US</dc:language>
    <meta:editing-cycles>1</meta:editing-cycles>
    <meta:editing-duration>PT0S</meta:editing-duration>
    <dc:title>rzd:01user:06spec:02kupek</dc:title>
  </office:meta>
</office:document-meta>
</file>