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7cc337f000e70605f91eb9baa53ec9.png"/>
  <manifest:file-entry manifest:media-type="image/png" manifest:full-path="Pictures/7038b4a44f9d5506f9afd716d174adc1.png"/>
  <manifest:file-entry manifest:media-type="image/png" manifest:full-path="Pictures/4aa0b5aca10c1c1c046d23a6b1fe3ae8.png"/>
  <manifest:file-entry manifest:media-type="image/png" manifest:full-path="Pictures/407c47098ee75e505e6327ccef75de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6spec:03school"/><text:bookmark-start text:name="__RefHeading___оформление_по_тарифу_школьный_1"/><text:bookmark-start text:name="оформление_по_тарифу_школьный"/>Оформление по тарифу «Школьный»<text:bookmark-end text:name="__RefHeading___оформление_по_тарифу_школьный_1"/><text:bookmark-end text:name="оформление_по_тарифу_школьный"/></text:h>
      <text:p text:style-name="Text_20_body">Предусмотрена возможность выбора агентом тарифа железнодорожной перевозки для каждого пассажира заказа в соответствии с его категорией, в том числе выбор школьного тарифа.</text:p>
      <text:p text:style-name="Text_20_body">Оформление электронного билета по тарифу «Школьный» (ШК) разрешается гражданам РФ и иностранным гражданам, обучающимся и являющимся воспитанниками общеобразовательных учреждений РФ очной формы обучения. Срок действия тарифа – с 1 сентября по 31 мая включительно. При оформлении билета пассажиру предоставляется скидка 50% от тарифа. Тариф не применяется совместно с другими льготами и спецтарифами. Льгота предоставляется пассажиру от 10 лет (начиная со дня, следующего за днем исполнения 10-ти лет) до 18 лет включительно на проезд в общих, плацкартных вагонах и вагонах с местами для сидения скорых и пассажирских поездов дальнего следования формирования АО «ФПК» во внутригосударственном сообщении. Пассажиру, которому в день отправления поезда исполняется 19 лет, электронный билет по тарифу «Школьный» в системе не оформляется – только в кассе вокзала. Документы, подтверждающие право на льготу, пассажир обязан будет предъявить проводнику при посадке в поезд.</text:p>
      <text:p text:style-name="Text_20_body">Для назначения тарифа в окне <text:span text:style-name="Strong_20_Emphasis">Ввод данных о пассажирах</text:span> в поле <text:span text:style-name="Strong_20_Emphasis">Доступные тарифы</text:span> из выпадающего списка выбирается тариф <text:span text:style-name="Source_20_Text">Школьный (от 10 лет)</text:span>. При выборе данного тарифа будет представлено информационное окно, уведомляющее агента о необходимости предупредить пассажира о том, что при посадке в поезд обязательно наличие справки обучающихся и воспитанников:</text:p>
      <text:p text:style-name="Text_20_body"><draw:frame draw:style-name="mediacenter" draw:name="0" text:anchor-type="paragraph" draw:z-index="0" svg:width="19.790833333333cm" style:rel-width="100%" svg:height="13.440833333333cm" style:rel-height="scale"><draw:image xlink:href="Pictures/487cc337f000e70605f91eb9baa53ec9.png" xlink:type="simple" xlink:show="embed" xlink:actuate="onLoad"/></draw:frame></text:p>
      <text:p text:style-name="Text_20_body"><draw:frame draw:style-name="mediacenter" draw:name="1" text:anchor-type="paragraph" draw:z-index="1" svg:width="19.711458333333cm" style:rel-width="100%" svg:height="13.335cm" style:rel-height="scale"><draw:image xlink:href="Pictures/7038b4a44f9d5506f9afd716d174adc1.png" xlink:type="simple" xlink:show="embed" xlink:actuate="onLoad"/></draw:frame></text:p>
      <text:p text:style-name="Text_20_body">В результате будет представлено окно <text:span text:style-name="Strong_20_Emphasis">Работа с заказом</text:span>, в котором в поле <text:span text:style-name="Strong_20_Emphasis">Категория</text:span> агент видит тариф <text:span text:style-name="Source_20_Text">ШК</text:span> (школьный), выбранный в предыдущем окне <text:span text:style-name="Strong_20_Emphasis">Ввод данных о пассажирах</text:span>:</text:p>
      <text:p text:style-name="Text_20_body"><draw:frame draw:style-name="mediacenter" draw:name="2" text:anchor-type="paragraph" draw:z-index="2" svg:width="28.231041666667cm" style:rel-width="100%" svg:height="15.927916666667cm" style:rel-height="scale"><draw:image xlink:href="Pictures/4aa0b5aca10c1c1c046d23a6b1fe3ae8.png" xlink:type="simple" xlink:show="embed" xlink:actuate="onLoad"/></draw:frame></text:p>
      <text:p text:style-name="Text_20_body">Далее агент подтверждает заказ и печатает документы железнодорожной перевозки: контрольный купон, в котором выводится тариф <text:span text:style-name="Source_20_Text">Школьный</text:span>, посадочный талон, квитанция электронного документа и памятка пассажира. Вид контрольного купона представлен ниже:</text:p>
      <text:p text:style-name="Text_20_body"><draw:frame draw:style-name="mediacenter" draw:name="3" text:anchor-type="paragraph" draw:z-index="3" svg:width="22.38375cm" style:rel-width="100%" svg:height="24.235833333333cm" style:rel-height="scale"><draw:image xlink:href="Pictures/407c47098ee75e505e6327ccef75de3b.png" xlink:type="simple" xlink:show="embed" xlink:actuate="onLoad"/></draw:frame></text:p>
      <text:p text:style-name="Horizontal_20_Line"/>
      <text:p text:style-name="Text_20_body">Другие операции с тарифами:</text:p>
      <text:list text:style-name="List_20_1" text:continue-numbering="false">
        <text:list-item>
          <text:p text:style-name="List_20_1_Content_First"> <text:a xlink:type="simple" xlink:href="http://wiki.sirena-travel.ru/rzd:01user:06spec:01single" text:style-name="Internet_20_link" text:visited-style-name="Visited_20_Internet_20_Link">Оформление по тарифу «СИНГЛ»</text:a></text:p>
        </text:list-item>
        <text:list-item>
          <text:p text:style-name="List_20_1_Content"> <text:a xlink:type="simple" xlink:href="http://wiki.sirena-travel.ru/rzd:01user:06spec:02kupek" text:style-name="Internet_20_link" text:visited-style-name="Visited_20_Internet_20_Link">Оформление по тарифу «КУПЕК»</text:a></text:p>
        </text:list-item>
        <text:list-item>
          <text:p text:style-name="List_20_1_Content"> <text:a xlink:type="simple" xlink:href="http://wiki.sirena-travel.ru/rzd:01user:06spec:04det17" text:style-name="Internet_20_link" text:visited-style-name="Visited_20_Internet_20_Link">Оформление по тарифу «Дет17»</text:a></text:p>
        </text:list-item>
        <text:list-item>
          <text:p text:style-name="List_20_1_Content"> <text:a xlink:type="simple" xlink:href="http://wiki.sirena-travel.ru/rzd:01user:06spec:05senjun" text:style-name="Internet_20_link" text:visited-style-name="Visited_20_Internet_20_Link">Оформление по тарифам «60+» (SENIOR) и «Юниор» (JUNIOR)</text:a></text:p>
        </text:list-item>
        <text:list-item>
          <text:p text:style-name="List_20_1_Content"> <text:a xlink:type="simple" xlink:href="http://wiki.sirena-travel.ru/rzd:01user:06spec:06hday" text:style-name="Internet_20_link" text:visited-style-name="Visited_20_Internet_20_Link">Оформление по тарифам «Праздничный» и «Свадебный»</text:a></text:p>
        </text:list-item>
        <text:list-item>
          <text:p text:style-name="List_20_1_Content_Last"> <text:a xlink:type="simple" xlink:href="http://wiki.sirena-travel.ru/rzd:01user:06spec:07cancel" text:style-name="Internet_20_link" text:visited-style-name="Visited_20_Internet_20_Link">Отказ от применения специальных тарифов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1::28:32</meta:creation-date>
    <dc:creator>Generated</dc:creator>
    <dc:date>2026-08-17T21::28:32</dc:date>
    <dc:language>en-US</dc:language>
    <meta:editing-cycles>1</meta:editing-cycles>
    <meta:editing-duration>PT0S</meta:editing-duration>
    <dc:title>rzd:01user:06spec:03school</dc:title>
  </office:meta>
</office:document-meta>
</file>