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0b5371e70e71350199cc0f9452cd881.png"/>
  <manifest:file-entry manifest:media-type="image/png" manifest:full-path="Pictures/0c8ae08a3d357cfb37cf624845bdee7a.png"/>
  <manifest:file-entry manifest:media-type="image/png" manifest:full-path="Pictures/5766ce2b36db2352bbda6af1255d2d1a.png"/>
  <manifest:file-entry manifest:media-type="image/png" manifest:full-path="Pictures/148b269fe91736d3788a4a2220449a9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06spec:04senjun"/><text:bookmark-start text:name="__RefHeading___оформление_по_тарифам_60_senior_и_юниор_junior_1"/><text:bookmark-start text:name="оформление_по_тарифам_60_senior_и_юниор_junior"/>Оформление по тарифам «60+» (SENIOR) и «Юниор» (JUNIOR)<text:bookmark-end text:name="__RefHeading___оформление_по_тарифам_60_senior_и_юниор_junior_1"/><text:bookmark-end text:name="оформление_по_тарифам_60_senior_и_юниор_junior"/></text:h>
      <text:p text:style-name="Text_20_body">У некоторых перевозчиков применяются тарифы, которые зависят от возраста пассажира и сообщения, – это внутрироссийское или международное.</text:p>
      <text:p text:style-name="Text_20_body"><text:span text:style-name="underline">Во внутрироссийском сообщении</text:span> оформление по данным тарифам происходит автоматически только для граждан РФ на основании данных пассажиров, даже если выбран тариф «Полный»:</text:p>
      <text:list text:style-name="List_20_1" text:continue-numbering="false">
        <text:list-item>
          <text:p text:style-name="List_20_1_Content_First"> в возрасте от 10 лет до 21 года предоставляется скидка по спец.тарифу «ЮНИОР»:</text:p>
          <text:list text:style-name="List_20_1">
            <text:list-item>
              <text:p text:style-name="List_20_1_Content"> 30% в поездах «Сапсан», «Ласточка» формирования ДОСС во все классы обслуживания, кроме 1В, 1Р, тариф доступен только гражданам РФ;</text:p>
            </text:list-item>
            <text:list-item>
              <text:p text:style-name="List_20_1_Content"> 10% в поезде «Мегаполис» перевозчика «Тверской Экспресс»;</text:p>
            </text:list-item>
          </text:list>
        </text:list-item>
        <text:list-item>
          <text:p text:style-name="List_20_1_Content"> в возрасте старше 60 лет предоставляется скидка по спец.тарифу «60+»: </text:p>
          <text:list text:style-name="List_20_1">
            <text:list-item>
              <text:p text:style-name="List_20_1_Content"> 30% в поезда «Сапсан» и «Ласточка» формирования ДОСС во все классы обслуживания, кроме 1В, 1Р, тариф доступен только гражданам РФ;</text:p>
            </text:list-item>
            <text:list-item>
              <text:p text:style-name="List_20_1_Content"> 5% в вагоны купе поездов дальнего следования внутригосударственного сообщения формирования АО «ФПК»;</text:p>
            </text:list-item>
            <text:list-item>
              <text:p text:style-name="List_20_1_Content_Last"> 20% в поезде «Мегаполис» перевозчика «Тверской Экспресс».</text:p>
            </text:list-item>
          </text:list>
        </text:list-item>
      </text:list>
      <text:p text:style-name="Text_20_body">Для оформления пассажиров по перечисленным тарифам можно выбрать данный тариф в раскрывающемся списке «Доступных тарифов» либо можно не выбирать, так как данные тарифы присвоятся пассажирам автоматически на основании их персональных данных.</text:p>
      <text:p text:style-name="Text_20_body"><draw:frame draw:style-name="mediacenter" draw:name="0" text:anchor-type="paragraph" draw:z-index="0" svg:width="19.790833333333cm" style:rel-width="100%" svg:height="13.308541666667cm" style:rel-height="scale"><draw:image xlink:href="Pictures/00b5371e70e71350199cc0f9452cd881.png" xlink:type="simple" xlink:show="embed" xlink:actuate="onLoad"/></draw:frame></text:p>
      <text:p text:style-name="Text_20_body"><draw:frame draw:style-name="mediacenter" draw:name="1" text:anchor-type="paragraph" draw:z-index="1" svg:width="21.59cm" style:rel-width="100%" svg:height="12.117916666667cm" style:rel-height="scale"><draw:image xlink:href="Pictures/0c8ae08a3d357cfb37cf624845bdee7a.png" xlink:type="simple" xlink:show="embed" xlink:actuate="onLoad"/></draw:frame></text:p>
      <text:p text:style-name="Text_20_body"><text:span text:style-name="underline">В международном сообщении</text:span> данные тарифы следует выбрать из раскрывающегося списка, иначе оформление произойдет по «Полному» тарифу.</text:p>
      <text:p text:style-name="Text_20_body">При оформлении предоставляется скидка в размере 30% от тарифа:</text:p>
      <text:list text:style-name="List_20_1" text:continue-numbering="false">
        <text:list-item>
          <text:p text:style-name="List_20_1_Content_First"> тариф JUNIOR – лицам от 12 до 26 лет – в вагонах всех классов;</text:p>
        </text:list-item>
        <text:list-item>
          <text:p text:style-name="List_20_1_Content_Last"> тариф SENIOR – лицам старше 60 лет – в вагонах всех классов.</text:p>
        </text:list-item>
      </text:list>
      <text:p text:style-name="Text_20_body"><draw:frame draw:style-name="mediacenter" draw:name="2" text:anchor-type="paragraph" draw:z-index="2" svg:width="19.685cm" style:rel-width="100%" svg:height="13.335cm" style:rel-height="scale"><draw:image xlink:href="Pictures/5766ce2b36db2352bbda6af1255d2d1a.png" xlink:type="simple" xlink:show="embed" xlink:actuate="onLoad"/></draw:frame></text:p>
      <text:p text:style-name="Text_20_body"><draw:frame draw:style-name="mediacenter" draw:name="3" text:anchor-type="paragraph" draw:z-index="3" svg:width="21.881041666667cm" style:rel-width="100%" svg:height="12.276666666667cm" style:rel-height="scale"><draw:image xlink:href="Pictures/148b269fe91736d3788a4a2220449a9a.png" xlink:type="simple" xlink:show="embed" xlink:actuate="onLoad"/></draw:frame></text:p>
      <text:p text:style-name="Horizontal_20_Line"/>
      <text:p text:style-name="Text_20_body">Другие операции с тарифами:</text:p>
      <text:list text:style-name="List_20_1" text:continue-numbering="false">
        <text:list-item>
          <text:p text:style-name="List_20_1_Content_First"> <text:a xlink:type="simple" xlink:href="http://wiki.sirena-travel.ru/rzd:01user:06spec:01single" text:style-name="Internet_20_link" text:visited-style-name="Visited_20_Internet_20_Link">Оформление по тарифу «СИНГЛ»</text:a></text:p>
        </text:list-item>
        <text:list-item>
          <text:p text:style-name="List_20_1_Content"> <text:a xlink:type="simple" xlink:href="http://wiki.sirena-travel.ru/rzd:01user:06spec:02kupek" text:style-name="Internet_20_link" text:visited-style-name="Visited_20_Internet_20_Link">Оформление по тарифу «КУПЕК»</text:a></text:p>
        </text:list-item>
        <text:list-item>
          <text:p text:style-name="List_20_1_Content"> <text:a xlink:type="simple" xlink:href="http://wiki.sirena-travel.ru/rzd:01user:06spec:03det17" text:style-name="Internet_20_link" text:visited-style-name="Visited_20_Internet_20_Link">Оформление по тарифу «Дет17»</text:a></text:p>
        </text:list-item>
        <text:list-item>
          <text:p text:style-name="List_20_1_Content"> <text:a xlink:type="simple" xlink:href="http://wiki.sirena-travel.ru/rzd:01user:06spec:05bday" text:style-name="Internet_20_link" text:visited-style-name="Visited_20_Internet_20_Link">Оформление по тарифу «День Рождения» («ДеньР») и «Сопровождающий именинника» («ДеньС»)</text:a></text:p>
        </text:list-item>
        <text:list-item>
          <text:p text:style-name="List_20_1_Content"> <text:a xlink:type="simple" xlink:href="http://wiki.sirena-travel.ru/rzd:01user:06spec:06hday" text:style-name="Internet_20_link" text:visited-style-name="Visited_20_Internet_20_Link">Оформление по тарифам «Праздничный» и «Свадебный»</text:a></text:p>
        </text:list-item>
        <text:list-item>
          <text:p text:style-name="List_20_1_Content_Last"> <text:a xlink:type="simple" xlink:href="http://wiki.sirena-travel.ru/rzd:01user:06spec:07cancel" text:style-name="Internet_20_link" text:visited-style-name="Visited_20_Internet_20_Link">Отказ от применения специальных тарифов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3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bus" text:style-name="Internet_20_link" text:visited-style-name="Visited_20_Internet_20_Link">Оформление автобусных перевозок</text:a></text:p>
        </text:list-item>
        <text:list-item>
          <text:p text:style-name="List_20_1_Content"> <text:a xlink:type="simple" xlink:href="http://wiki.sirena-travel.ru/rzd:01user:10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1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4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5_inv" text:style-name="Internet_20_link" text:visited-style-name="Visited_20_Internet_20_Link">Возврат без удержаний</text:a></text:p>
        </text:list-item>
        <text:list-item>
          <text:p text:style-name="List_20_1_Content"> <text:a xlink:type="simple" xlink:href="http://wiki.sirena-travel.ru/rzd:01user:15meal" text:style-name="Internet_20_link" text:visited-style-name="Visited_20_Internet_20_Link">Предоплаченное питание</text:a></text:p>
        </text:list-item>
        <text:list-item>
          <text:p text:style-name="List_20_1_Content"> <text:a xlink:type="simple" xlink:href="http://wiki.sirena-travel.ru/rzd:01user:16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7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8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9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20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6::00:52</meta:creation-date>
    <dc:creator>Generated</dc:creator>
    <dc:date>2026-08-17T16::00:52</dc:date>
    <dc:language>en-US</dc:language>
    <meta:editing-cycles>1</meta:editing-cycles>
    <meta:editing-duration>PT0S</meta:editing-duration>
    <dc:title>rzd:01user:06spec:04senjun</dc:title>
  </office:meta>
</office:document-meta>
</file>