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ed403ebcc97c488033cadcf3fbdd28.png"/>
  <manifest:file-entry manifest:media-type="image/png" manifest:full-path="Pictures/5871fa9ceec89335e48b6564735cc423.png"/>
  <manifest:file-entry manifest:media-type="image/png" manifest:full-path="Pictures/efdcc385ce56652942e1e6b9b5d48347.png"/>
  <manifest:file-entry manifest:media-type="image/png" manifest:full-path="Pictures/08b84278d2e7e1778f9e15b74f4fda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6spec:05bday"/><text:bookmark-start text:name="__RefHeading___оформление_по_тарифу_день_рождения_деньр_и_сопровождающий_именинника_деньс_1"/><text:bookmark-start text:name="оформление_по_тарифу_день_рождения_деньр_и_сопровождающий_именинника_деньс"/>Оформление по тарифу «День Рождения» («ДеньР») и «Сопровождающий именинника» («ДеньС»)<text:bookmark-end text:name="__RefHeading___оформление_по_тарифу_день_рождения_деньр_и_сопровождающий_именинника_деньс_1"/><text:bookmark-end text:name="оформление_по_тарифу_день_рождения_деньр_и_сопровождающий_именинника_деньс"/></text:h>
      <text:p text:style-name="Text_20_body">Оформление с использованием спецтарифов доступно  в вагоны перевозчиков АО «ФПК» и ДОСС (кроме поездов «Ласточка» ДОСС и классов обслуживания 1Р (купе-переговорная), 1В (первый класс), 1Е (купе-премиум) и 1П (бизнес-переговорная) поездов «Сапсан») для пассажира, совершающего поездку <text:span text:style-name="Strong_20_Emphasis">в День Рождения, а также в течение 7 дней до и 7 дней после дня рождения на дату отправления поезда</text:span>, и для  сопровождающих пассажира-именинника в количестве не более 3 пассажиров.</text:p>
      <text:p text:style-name="Text_20_body">Количество сопровождающих именинника в вагонах класса «Люкс», а также в вагонах СВ класса обслуживания 1Е и вагонах с местами для сидения класса обслуживания 1В – не более одного.</text:p>
      <text:p text:style-name="Text_20_body">Тариф «ДеньР» предоставляет скидку (см.ниже) пассажиру, совершающему поездку в День Рождения, а также в течение 7 дней до и 7 дней после дня рождения на дату отправления поезда и для  сопровождающих пассажира-именинника в количестве более 3 пассажиров. Пассажирам, сопровождающим именинника, присваивается тариф «ДеньС»</text:p>
      <text:p text:style-name="Text_20_body">Величина скидки:</text:p>
      <text:list text:style-name="List_20_1" text:continue-numbering="false">
        <text:list-item>
          <text:p text:style-name="List_20_1_Content_First"> 10% для мест в вагонах перевозчика АО «ФПК»;</text:p>
        </text:list-item>
        <text:list-item>
          <text:p text:style-name="List_20_1_Content_Last"> 30% для мест в вагонах перевозчика ДОСС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риведённые тарифы доступны только для пассажиров, следующих по Полному тарифу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При применении пассажиру тарифа «ДеньР» его необходимо оформлять первым в заказе. В заказе может быть только один пассажир с тарифом «ДеньР».</text:p>
          </table:table-cell>
        </table:table-row>
      </table:table>
      <text:p text:style-name="Text_20_body"><draw:frame draw:style-name="mediacenter" draw:name="0" text:anchor-type="paragraph" draw:z-index="0" svg:width="23.045208333333cm" style:rel-width="100%" svg:height="15.742708333333cm" style:rel-height="scale"><draw:image xlink:href="Pictures/11ed403ebcc97c488033cadcf3fbdd28.png" xlink:type="simple" xlink:show="embed" xlink:actuate="onLoad"/></draw:frame></text:p>
      <text:p text:style-name="Text_20_body"><draw:frame draw:style-name="mediacenter" draw:name="1" text:anchor-type="paragraph" draw:z-index="1" svg:width="21.695833333333cm" style:rel-width="100%" svg:height="14.816666666667cm" style:rel-height="scale"><draw:image xlink:href="Pictures/5871fa9ceec89335e48b6564735cc423.png" xlink:type="simple" xlink:show="embed" xlink:actuate="onLoad"/></draw:frame></text:p>
      <text:p text:style-name="Text_20_body">Для пассажиров, сопровождающих именинника, возможно применение других специальных тарифов (где скидка более чем 10%), если они предлагаются по выбранному маршруту, например, «Дет17», «Синьор(60+)».</text:p>
      <text:p text:style-name="Text_20_body"><draw:frame draw:style-name="mediacenter" draw:name="2" text:anchor-type="paragraph" draw:z-index="2" svg:width="22.992291666667cm" style:rel-width="100%" svg:height="13.361458333333cm" style:rel-height="scale"><draw:image xlink:href="Pictures/efdcc385ce56652942e1e6b9b5d48347.png" xlink:type="simple" xlink:show="embed" xlink:actuate="onLoad"/></draw:frame></text:p>
      <text:p text:style-name="Text_20_body">Возврат электронного билета, оформленного с применением специального тарифа «ДеньР», возможно только после возврата всех билетов с тарифом «ДеньС».</text:p>
      <text:p text:style-name="Text_20_body"><draw:frame draw:style-name="mediacenter" draw:name="3" text:anchor-type="paragraph" draw:z-index="3" svg:width="22.939375cm" style:rel-width="100%" svg:height="14.340416666667cm" style:rel-height="scale"><draw:image xlink:href="Pictures/08b84278d2e7e1778f9e15b74f4fdac8.png" xlink:type="simple" xlink:show="embed" xlink:actuate="onLoad"/></draw:frame></text:p>
      <text:p text:style-name="Text_20_body">Возврат электронных билетов, оформленных с применением спецтарифа «ДеньС», возможен независимо друг от друга.</text:p>
      <text:p text:style-name="Horizontal_20_Line"/>
      <text:p text:style-name="Text_20_body">Другие операции с тарифами:</text:p>
      <text:list text:style-name="List_20_1" text:continue-numbering="false">
        <text:list-item>
          <text:p text:style-name="List_20_1_Content_First"> <text:a xlink:type="simple" xlink:href="http://wiki.sirena-travel.ru/rzd:01user:06spec:01single" text:style-name="Internet_20_link" text:visited-style-name="Visited_20_Internet_20_Link">Оформление по тарифу «СИНГЛ»</text:a></text:p>
        </text:list-item>
        <text:list-item>
          <text:p text:style-name="List_20_1_Content"> <text:a xlink:type="simple" xlink:href="http://wiki.sirena-travel.ru/rzd:01user:06spec:02kupek" text:style-name="Internet_20_link" text:visited-style-name="Visited_20_Internet_20_Link">Оформление по тарифу «КУПЕК»</text:a></text:p>
        </text:list-item>
        <text:list-item>
          <text:p text:style-name="List_20_1_Content"> <text:a xlink:type="simple" xlink:href="http://wiki.sirena-travel.ru/rzd:01user:06spec:03det17" text:style-name="Internet_20_link" text:visited-style-name="Visited_20_Internet_20_Link">Оформление по тарифу «Дет17»</text:a></text:p>
        </text:list-item>
        <text:list-item>
          <text:p text:style-name="List_20_1_Content"> <text:a xlink:type="simple" xlink:href="http://wiki.sirena-travel.ru/rzd:01user:06spec:04senjun" text:style-name="Internet_20_link" text:visited-style-name="Visited_20_Internet_20_Link">Оформление по тарифам «60+» (SENIOR) и «Юниор» (JUNIOR)</text:a></text:p>
        </text:list-item>
        <text:list-item>
          <text:p text:style-name="List_20_1_Content"> <text:a xlink:type="simple" xlink:href="http://wiki.sirena-travel.ru/rzd:01user:06spec:06hday" text:style-name="Internet_20_link" text:visited-style-name="Visited_20_Internet_20_Link">Оформление по тарифам «Праздничный» и «Свадебный»</text:a></text:p>
        </text:list-item>
        <text:list-item>
          <text:p text:style-name="List_20_1_Content_Last"> <text:a xlink:type="simple" xlink:href="http://wiki.sirena-travel.ru/rzd:01user:06spec:07cancel" text:style-name="Internet_20_link" text:visited-style-name="Visited_20_Internet_20_Link">Отказ от применения специальных тарифов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0:52</meta:creation-date>
    <dc:creator>Generated</dc:creator>
    <dc:date>2026-08-17T16::00:52</dc:date>
    <dc:language>en-US</dc:language>
    <meta:editing-cycles>1</meta:editing-cycles>
    <meta:editing-duration>PT0S</meta:editing-duration>
    <dc:title>rzd:01user:06spec:05bday</dc:title>
  </office:meta>
</office:document-meta>
</file>