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96858f1d15c1723d518557db6872e9.png"/>
  <manifest:file-entry manifest:media-type="image/png" manifest:full-path="Pictures/7cb58a04501bd0c3afdcb162bb4a9ea1.png"/>
  <manifest:file-entry manifest:media-type="image/png" manifest:full-path="Pictures/2fb30e222bf7f571d9412ba3008a612c.png"/>
  <manifest:file-entry manifest:media-type="image/png" manifest:full-path="Pictures/c52ddc31db0de08c08795611dd0330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6spec:06hday"/><text:bookmark-start text:name="__RefHeading___оформление_по_тарифам_праздничный_и_свадебный_1"/><text:bookmark-start text:name="оформление_по_тарифам_праздничный_и_свадебный"/>Оформление по тарифам «Праздничный» и «Свадебный»<text:bookmark-end text:name="__RefHeading___оформление_по_тарифам_праздничный_и_свадебный_1"/><text:bookmark-end text:name="оформление_по_тарифам_праздничный_и_свадебный"/></text:h>
      <text:p text:style-name="Text_20_body">При проезде <text:span text:style-name="underline">в международном сообщении</text:span> представляется скидка 35% по тарифу «Свадебный» (Wedding) для пассажиров в течение 30 дней (включительно) от даты бракосочетания (без ограничения количества поездок), в вагонах первого класса Люкс (Мягкий) и СВ.</text:p>
      <text:p text:style-name="Text_20_body">При посадке в поезд следует предъявить оригинал или нотариально заверенную копию документа, удостоверяющего факт заключения брака.</text:p>
      <text:p text:style-name="Text_20_body">При оформлении пассажиров следует выбрать данный тариф из раскрывающегося списка.</text:p>
      <text:p text:style-name="Text_20_body"><draw:frame draw:style-name="mediacenter" draw:name="0" text:anchor-type="paragraph" draw:z-index="0" svg:width="19.737916666667cm" style:rel-width="100%" svg:height="13.414375cm" style:rel-height="scale"><draw:image xlink:href="Pictures/5196858f1d15c1723d518557db6872e9.png" xlink:type="simple" xlink:show="embed" xlink:actuate="onLoad"/></draw:frame></text:p>
      <text:p text:style-name="Text_20_body"><draw:frame draw:style-name="mediacenter" draw:name="1" text:anchor-type="paragraph" draw:z-index="1" svg:width="19.870208333333cm" style:rel-width="100%" svg:height="11.033125cm" style:rel-height="scale"><draw:image xlink:href="Pictures/7cb58a04501bd0c3afdcb162bb4a9ea1.png" xlink:type="simple" xlink:show="embed" xlink:actuate="onLoad"/></draw:frame></text:p>
      <text:p text:style-name="Text_20_body">При проезде <text:span text:style-name="underline">в международном сообщении</text:span> тариф «Праздничный»(HAPPY) предоставляется пассажиру отправлением в день своего рождения, а также в течение 7 дней (включительно) до и после даты рождения (без ограничения количества поездок) в вагоны всех классов.</text:p>
      <text:p text:style-name="Text_20_body">При оформлении следует выбрать данный тариф из раскрывающегося списка, иначе оформление произойдет по «Полному» тарифу. Билет оформляется со скидкой до 35% от тарифа.</text:p>
      <text:p text:style-name="Text_20_body"><draw:frame draw:style-name="mediacenter" draw:name="2" text:anchor-type="paragraph" draw:z-index="2" svg:width="19.817291666667cm" style:rel-width="100%" svg:height="13.546666666667cm" style:rel-height="scale"><draw:image xlink:href="Pictures/2fb30e222bf7f571d9412ba3008a612c.png" xlink:type="simple" xlink:show="embed" xlink:actuate="onLoad"/></draw:frame></text:p>
      <text:p text:style-name="Text_20_body"><draw:frame draw:style-name="mediacenter" draw:name="3" text:anchor-type="paragraph" draw:z-index="3" svg:width="23.045208333333cm" style:rel-width="100%" svg:height="12.885208333333cm" style:rel-height="scale"><draw:image xlink:href="Pictures/c52ddc31db0de08c08795611dd033043.png" xlink:type="simple" xlink:show="embed" xlink:actuate="onLoad"/></draw:frame></text:p>
      <text:p text:style-name="Horizontal_20_Line"/>
      <text:p text:style-name="Text_20_body">Другие операции с тарифами:</text:p>
      <text:list text:style-name="List_20_1" text:continue-numbering="false">
        <text:list-item>
          <text:p text:style-name="List_20_1_Content_First"> <text:a xlink:type="simple" xlink:href="http://wiki.sirena-travel.ru/rzd:01user:06spec:01single" text:style-name="Internet_20_link" text:visited-style-name="Visited_20_Internet_20_Link">Оформление по тарифу «СИНГЛ»</text:a></text:p>
        </text:list-item>
        <text:list-item>
          <text:p text:style-name="List_20_1_Content"> <text:a xlink:type="simple" xlink:href="http://wiki.sirena-travel.ru/rzd:01user:06spec:02kupek" text:style-name="Internet_20_link" text:visited-style-name="Visited_20_Internet_20_Link">Оформление по тарифу «КУПЕК»</text:a></text:p>
        </text:list-item>
        <text:list-item>
          <text:p text:style-name="List_20_1_Content"> <text:a xlink:type="simple" xlink:href="http://wiki.sirena-travel.ru/rzd:01user:06spec:03school" text:style-name="Internet_20_link" text:visited-style-name="Visited_20_Internet_20_Link">Оформление по тарифу «Школьный»</text:a></text:p>
        </text:list-item>
        <text:list-item>
          <text:p text:style-name="List_20_1_Content"> <text:a xlink:type="simple" xlink:href="http://wiki.sirena-travel.ru/rzd:01user:06spec:04det17" text:style-name="Internet_20_link" text:visited-style-name="Visited_20_Internet_20_Link">Оформление по тарифу «Дет17»</text:a></text:p>
        </text:list-item>
        <text:list-item>
          <text:p text:style-name="List_20_1_Content"> <text:a xlink:type="simple" xlink:href="http://wiki.sirena-travel.ru/rzd:01user:06spec:05senjun" text:style-name="Internet_20_link" text:visited-style-name="Visited_20_Internet_20_Link">Оформление по тарифам «60+» (SENIOR) и «Юниор» (JUNIOR)</text:a></text:p>
        </text:list-item>
        <text:list-item>
          <text:p text:style-name="List_20_1_Content_Last"> <text:a xlink:type="simple" xlink:href="http://wiki.sirena-travel.ru/rzd:01user:07spec:07cancel" text:style-name="Internet_20_link" text:visited-style-name="Visited_20_Internet_20_Link">Отказ от применения специальных тарифов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9::38:06</meta:creation-date>
    <dc:creator>Generated</dc:creator>
    <dc:date>2026-08-17T19::38:06</dc:date>
    <dc:language>en-US</dc:language>
    <meta:editing-cycles>1</meta:editing-cycles>
    <meta:editing-duration>PT0S</meta:editing-duration>
    <dc:title>rzd:01user:06spec:06hday</dc:title>
  </office:meta>
</office:document-meta>
</file>