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6spec"/><text:bookmark-start text:name="__RefHeading___оформление_билетов_с_применением_специальных_тарифов_1"/><text:bookmark-start text:name="оформление_билетов_с_применением_специальных_тарифов"/>Оформление билетов с применением специальных тарифов<text:bookmark-end text:name="__RefHeading___оформление_билетов_с_применением_специальных_тарифов_1"/><text:bookmark-end text:name="оформление_билетов_с_применением_специальных_тарифов"/></text:h>
      <text:p text:style-name="Text_20_body">Предусмотрено оформление билетов по следующим специальным тарифам:</text:p>
      <text:list text:style-name="List_20_1" text:continue-numbering="false">
        <text:list-item>
          <text:p text:style-name="List_20_1_Content_First"> <text:a xlink:type="simple" xlink:href="http://wiki.sirena-travel.ru/rzd:01user:07spec:01single" text:style-name="Internet_20_link" text:visited-style-name="Visited_20_Internet_20_Link">"СИНГЛ"</text:a>;</text:p>
        </text:list-item>
        <text:list-item>
          <text:p text:style-name="List_20_1_Content"> <text:a xlink:type="simple" xlink:href="http://wiki.sirena-travel.ru/rzd:01user:07spec:02kupek" text:style-name="Internet_20_link" text:visited-style-name="Visited_20_Internet_20_Link">"КУПЕК"</text:a>;</text:p>
        </text:list-item>
        <text:list-item>
          <text:p text:style-name="List_20_1_Content"> <text:a xlink:type="simple" xlink:href="http://wiki.sirena-travel.ru/rzd:01user:07spec:03school" text:style-name="Internet_20_link" text:visited-style-name="Visited_20_Internet_20_Link">"Школьный"</text:a>;</text:p>
        </text:list-item>
        <text:list-item>
          <text:p text:style-name="List_20_1_Content"> <text:a xlink:type="simple" xlink:href="http://wiki.sirena-travel.ru/rzd:01user:07spec:04det17" text:style-name="Internet_20_link" text:visited-style-name="Visited_20_Internet_20_Link">"Дет17"</text:a>;</text:p>
        </text:list-item>
        <text:list-item>
          <text:p text:style-name="List_20_1_Content"> <text:a xlink:type="simple" xlink:href="http://wiki.sirena-travel.ru/rzd:01user:07spec:05senjun" text:style-name="Internet_20_link" text:visited-style-name="Visited_20_Internet_20_Link">"60+" и "Юниор"</text:a>;</text:p>
        </text:list-item>
        <text:list-item>
          <text:p text:style-name="List_20_1_Content_Last"> <text:a xlink:type="simple" xlink:href="http://wiki.sirena-travel.ru/rzd:01user:07spec:06hday" text:style-name="Internet_20_link" text:visited-style-name="Visited_20_Internet_20_Link">"Праздничный" и "Свадебный"</text:a>.</text:p>
        </text:list-item>
      </text:list>
      <text:p text:style-name="Text_20_body">Также возможен <text:a xlink:type="simple" xlink:href="http://wiki.sirena-travel.ru/rzd:01user:07spec:07cancel" text:style-name="Internet_20_link" text:visited-style-name="Visited_20_Internet_20_Link">отказ от применения специальных тарифов</text:a>.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8suburb" text:style-name="Internet_20_link" text:visited-style-name="Visited_20_Internet_20_Link">Оформление билетов на пригородные поезда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9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51:47</meta:creation-date>
    <dc:creator>Generated</dc:creator>
    <dc:date>2026-08-17T17::51:47</dc:date>
    <dc:language>en-US</dc:language>
    <meta:editing-cycles>1</meta:editing-cycles>
    <meta:editing-duration>PT0S</meta:editing-duration>
    <dc:title>rzd:01user:06spec</dc:title>
  </office:meta>
</office:document-meta>
</file>