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87ab82ab77f7dab333c2f87f76a098.png"/>
  <manifest:file-entry manifest:media-type="image/png" manifest:full-path="Pictures/2ebb73f5923f58201d635181e8c93f29.png"/>
  <manifest:file-entry manifest:media-type="image/png" manifest:full-path="Pictures/01b0aee419d399ab537159b3d5833ef2.png"/>
  <manifest:file-entry manifest:media-type="image/png" manifest:full-path="Pictures/aa135970a2a6facba9fe63ae74fe8b00.png"/>
  <manifest:file-entry manifest:media-type="image/png" manifest:full-path="Pictures/9bd072cdb47921c7ec93ca3e1766b6bb.png"/>
  <manifest:file-entry manifest:media-type="image/png" manifest:full-path="Pictures/8f6c12246b6cf0a3463f19020111ab00.png"/>
  <manifest:file-entry manifest:media-type="image/png" manifest:full-path="Pictures/341a9fc969b87c0c47661b980b2b4562.png"/>
  <manifest:file-entry manifest:media-type="image/png" manifest:full-path="Pictures/98ba1417560396f56f5196e2825f37ed.png"/>
  <manifest:file-entry manifest:media-type="image/png" manifest:full-path="Pictures/8d10f489881d65337528b200a49cb6ad.png"/>
  <manifest:file-entry manifest:media-type="image/png" manifest:full-path="Pictures/ef9dc5347621d239317476199b7563d8.png"/>
  <manifest:file-entry manifest:media-type="image/png" manifest:full-path="Pictures/eba60a36d3478380a090e723c19c5cc1.png"/>
  <manifest:file-entry manifest:media-type="image/png" manifest:full-path="Pictures/296381bbc5566d4f6014f5f551968ad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7suburb"/><text:bookmark-start text:name="__RefHeading___оформление_билетов_на_пригородные_поезда_1"/><text:bookmark-start text:name="оформление_билетов_на_пригородные_поезда"/>Оформление билетов на пригородные поезда<text:bookmark-end text:name="__RefHeading___оформление_билетов_на_пригородные_поезда_1"/><text:bookmark-end text:name="оформление_билетов_на_пригородные_поезда"/></text:h>
      <text:p text:style-name="Text_20_body">Продажа электронных билетов на скорые пригородные поезда осуществляется за 10 суток до отправления поезда в течение всего периода резервирования.</text:p>
      <text:p text:style-name="Text_20_body">Возраст детей с предоставлением места для проезда с скорых пригородных поездах  составляет от 5 до 7 лет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Для оформления безденежных билетов для детей в возрасте до 5 лет пассажиру следует обратиться в кассу перевозчика.</text:p>
          </table:table-cell>
        </table:table-row>
      </table:table>
      <text:p text:style-name="Text_20_body">Пример оформления билета на скорый пригородный поезд.</text:p>
      <text:p text:style-name="Text_20_body">1. Выбор поезда и вагона:</text:p>
      <text:p text:style-name="Text_20_body"><draw:frame draw:style-name="mediacenter" draw:name="0" text:anchor-type="paragraph" draw:z-index="0" svg:width="32.385cm" style:rel-width="100%" svg:height="16.060208333333cm" style:rel-height="scale"><draw:image xlink:href="Pictures/4887ab82ab77f7dab333c2f87f76a098.png" xlink:type="simple" xlink:show="embed" xlink:actuate="onLoad"/></draw:frame></text:p>
      <text:p text:style-name="Text_20_body">2. Ввод данных первого пассажира:</text:p>
      <text:p text:style-name="Text_20_body"><draw:frame draw:style-name="mediacenter" draw:name="1" text:anchor-type="paragraph" draw:z-index="1" svg:width="19.790833333333cm" style:rel-width="100%" svg:height="13.49375cm" style:rel-height="scale"><draw:image xlink:href="Pictures/2ebb73f5923f58201d635181e8c93f29.png" xlink:type="simple" xlink:show="embed" xlink:actuate="onLoad"/></draw:frame></text:p>
      <text:p text:style-name="Text_20_body">3. Ввод данных второго пассажира – ребёнка:</text:p>
      <text:p text:style-name="Text_20_body"><draw:frame draw:style-name="mediacenter" draw:name="2" text:anchor-type="paragraph" draw:z-index="2" svg:width="19.737916666667cm" style:rel-width="100%" svg:height="13.467291666667cm" style:rel-height="scale"><draw:image xlink:href="Pictures/01b0aee419d399ab537159b3d5833ef2.png" xlink:type="simple" xlink:show="embed" xlink:actuate="onLoad"/></draw:frame></text:p>
      <text:p text:style-name="Text_20_body">4. Формирование заказа (кнопка <text:span text:style-name="Strong_20_Emphasis">Оформить</text:span>):</text:p>
      <text:p text:style-name="Text_20_body"><draw:frame draw:style-name="mediacenter" draw:name="3" text:anchor-type="paragraph" draw:z-index="3" svg:width="26.484791666667cm" style:rel-width="100%" svg:height="14.869583333333cm" style:rel-height="scale"><draw:image xlink:href="Pictures/aa135970a2a6facba9fe63ae74fe8b00.png" xlink:type="simple" xlink:show="embed" xlink:actuate="onLoad"/></draw:frame></text:p>
      <text:p text:style-name="Text_20_body">5. Подтверждение заказа и формирование предварительного бланка заказа:</text:p>
      <text:p text:style-name="Text_20_body"><draw:frame draw:style-name="mediacenter" draw:name="4" text:anchor-type="paragraph" draw:z-index="4" svg:width="28.231041666667cm" style:rel-width="100%" svg:height="15.636875cm" style:rel-height="scale"><draw:image xlink:href="Pictures/9bd072cdb47921c7ec93ca3e1766b6bb.png" xlink:type="simple" xlink:show="embed" xlink:actuate="onLoad"/></draw:frame></text:p>
      <text:p text:style-name="Text_20_body"><draw:frame draw:style-name="mediacenter" draw:name="5" text:anchor-type="paragraph" draw:z-index="5" svg:width="13.678958333333cm" svg:height="11.826875cm"><draw:image xlink:href="Pictures/8f6c12246b6cf0a3463f19020111ab00.png" xlink:type="simple" xlink:show="embed" xlink:actuate="onLoad"/></draw:frame></text:p>
      <text:p text:style-name="Text_20_body">6. Завершение подтверждения:</text:p>
      <text:p text:style-name="Text_20_body"><draw:frame draw:style-name="mediacenter" draw:name="6" text:anchor-type="paragraph" draw:z-index="6" svg:width="28.601458333333cm" style:rel-width="100%" svg:height="6.19125cm" style:rel-height="scale"><draw:image xlink:href="Pictures/341a9fc969b87c0c47661b980b2b4562.png" xlink:type="simple" xlink:show="embed" xlink:actuate="onLoad"/></draw:frame></text:p>
      <text:p text:style-name="Text_20_body"><draw:frame draw:style-name="mediacenter" draw:name="7" text:anchor-type="paragraph" draw:z-index="7" svg:width="28.231041666667cm" style:rel-width="100%" svg:height="15.636875cm" style:rel-height="scale"><draw:image xlink:href="Pictures/98ba1417560396f56f5196e2825f37ed.png" xlink:type="simple" xlink:show="embed" xlink:actuate="onLoad"/></draw:frame></text:p>
      <text:p text:style-name="Text_20_body">7. Печать билетов и квитанций:</text:p>
      <text:p text:style-name="Text_20_body"><draw:frame draw:style-name="mediacenter" draw:name="8" text:anchor-type="paragraph" draw:z-index="8" svg:width="16.060208333333cm" svg:height="20.611041666667cm"><draw:image xlink:href="Pictures/8d10f489881d65337528b200a49cb6ad.png" xlink:type="simple" xlink:show="embed" xlink:actuate="onLoad"/></draw:frame></text:p>
      <text:p text:style-name="Text_20_body"><draw:frame draw:style-name="mediacenter" draw:name="9" text:anchor-type="paragraph" draw:z-index="9" svg:width="14.9225cm" svg:height="19.446875cm"><draw:image xlink:href="Pictures/ef9dc5347621d239317476199b7563d8.png" xlink:type="simple" xlink:show="embed" xlink:actuate="onLoad"/></draw:frame></text:p>
      <text:p text:style-name="Text_20_body"><draw:frame draw:style-name="mediacenter" draw:name="10" text:anchor-type="paragraph" draw:z-index="10" svg:width="16.1925cm" svg:height="17.541875cm"><draw:image xlink:href="Pictures/eba60a36d3478380a090e723c19c5cc1.png" xlink:type="simple" xlink:show="embed" xlink:actuate="onLoad"/></draw:frame></text:p>
      <text:p text:style-name="Text_20_body"><draw:frame draw:style-name="mediacenter" draw:name="11" text:anchor-type="paragraph" draw:z-index="11" svg:width="16.060208333333cm" svg:height="17.674166666667cm"><draw:image xlink:href="Pictures/296381bbc5566d4f6014f5f551968adb.png" xlink:type="simple" xlink:show="embed" xlink:actuate="onLoad"/></draw:frame></text:p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1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6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9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7::03:51</meta:creation-date>
    <dc:creator>Generated</dc:creator>
    <dc:date>2026-08-17T17::03:51</dc:date>
    <dc:language>en-US</dc:language>
    <meta:editing-cycles>1</meta:editing-cycles>
    <meta:editing-duration>PT0S</meta:editing-duration>
    <dc:title>rzd:01user:07suburb</dc:title>
  </office:meta>
</office:document-meta>
</file>