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60dde80a6375342540b47f83484433c1.jpg"/>
  <manifest:file-entry manifest:media-type="image/png" manifest:full-path="Pictures/249ebe8ee3deb573d6c6b15d220433c0.png"/>
  <manifest:file-entry manifest:media-type="image/png" manifest:full-path="Pictures/9eee37c60c8c7b50f23b923d0ad80130.png"/>
  <manifest:file-entry manifest:media-type="image/png" manifest:full-path="Pictures/20816bbb9a8bd3a8310b231ebd5279ec.png"/>
  <manifest:file-entry manifest:media-type="image/png" manifest:full-path="Pictures/7a6d65bb9d1f3b5e36beaf6d5b544f7f.png"/>
  <manifest:file-entry manifest:media-type="image/png" manifest:full-path="Pictures/b0ae0e942e6bb182f5535d9c1b28da43.png"/>
  <manifest:file-entry manifest:media-type="image/png" manifest:full-path="Pictures/9e43208b1d0d8056c02ab2d23eec9986.png"/>
  <manifest:file-entry manifest:media-type="image/png" manifest:full-path="Pictures/6b9bae503f222f9c8860e5e4f3362a63.png"/>
  <manifest:file-entry manifest:media-type="image/png" manifest:full-path="Pictures/a8c31e40365a853dfd8022372d22fb51.png"/>
  <manifest:file-entry manifest:media-type="image/png" manifest:full-path="Pictures/818dad4f1be61a75739301213ad82558.png"/>
  <manifest:file-entry manifest:media-type="image/png" manifest:full-path="Pictures/f3387c892ef4fbd468e56e0770f619d3.png"/>
  <manifest:file-entry manifest:media-type="image/png" manifest:full-path="Pictures/f37914c81f41fe5206371d6306bd9ecd.png"/>
  <manifest:file-entry manifest:media-type="image/png" manifest:full-path="Pictures/643b2b3c9ab4cdf4a16f41523335f5d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zd:01user:08inter"/><text:bookmark-start text:name="__RefHeading___оформление_билетов_в_международном_сообщении_1"/><text:bookmark-start text:name="оформление_билетов_в_международном_сообщении"/>Оформление билетов в международном сообщении<text:bookmark-end text:name="__RefHeading___оформление_билетов_в_международном_сообщении_1"/><text:bookmark-end text:name="оформление_билетов_в_международном_сообщении"/></text:h>
      <text:p text:style-name="Text_20_body">Перед бронированием мест на международном направлении нужно ознакомиться с главой «Правила оформления заказа на покупку электронного билета», размещенной в помощи агенту (кнопка <draw:frame draw:style-name="media" draw:name="0" text:anchor-type="as-char" draw:z-index="0" svg:width="0.52916666666667cm" svg:height="0.47247023809524cm"><draw:image xlink:href="Pictures/60dde80a6375342540b47f83484433c1.jpg" xlink:type="simple" xlink:show="embed" xlink:actuate="onLoad"/></draw:frame> в правом углу первого окна <text:span text:style-name="Strong_20_Emphasis">Поиск мест</text:span>), где указаны доступные международные сообщения. </text:p>
      <text:p text:style-name="Text_20_body">В поле <text:span text:style-name="Strong_20_Emphasis">Тип документа</text:span> автоматически заносится значение «<text:span text:style-name="Source_20_Text">заграничный паспорт</text:span>». Для жителя России должен быть указан заграничный паспорт. Отчество пассажира не указывается. Фамилия и имя пассажира указываются на латыни. Если пассажир имеет другой документ удостоверения личности, агент в поле <text:span text:style-name="Strong_20_Emphasis">Тип документа</text:span> может указать «<text:span text:style-name="Source_20_Text">Иностранный документ</text:span>», выбрав его из списка в данном поле. Для иностранного документа нужно обязательно указать государство выдачи документа.</text:p>
      <text:p text:style-name="Text_20_body">Пример оформления билета на международное направление:</text:p>
      <text:p text:style-name="Text_20_body"><draw:frame draw:style-name="mediacenter" draw:name="Выбор поезда и вагона Legend" text:anchor-type="paragraph" draw:z-index="0" svg:width="32.385cm" style:rel-width="100%"><draw:text-box><text:p text:style-name="legendcenter"><draw:frame draw:style-name="mediacenter" draw:name="Выбор поезда и вагона" text:anchor-type="paragraph" draw:z-index="1" svg:width="32.385cm" style:rel-width="100%" svg:height="16.086666666667cm" style:rel-height="scale"><draw:image xlink:href="Pictures/249ebe8ee3deb573d6c6b15d220433c0.png" xlink:type="simple" xlink:show="embed" xlink:actuate="onLoad"/></draw:frame>Выбор поезда и вагона</text:p></draw:text-box></draw:frame></text:p>
      <text:p text:style-name="Text_20_body"><draw:frame draw:style-name="mediacenter" draw:name="2" text:anchor-type="paragraph" draw:z-index="2" svg:width="32.385cm" style:rel-width="100%" svg:height="16.086666666667cm" style:rel-height="scale"><draw:image xlink:href="Pictures/9eee37c60c8c7b50f23b923d0ad80130.png" xlink:type="simple" xlink:show="embed" xlink:actuate="onLoad"/></draw:frame></text:p>
      <text:p text:style-name="Text_20_body">В таблице вагонов в графе <text:span text:style-name="Strong_20_Emphasis">Тип и класс</text:span> после типа вагона в скобках указывается класс обслуживания и через точку с запятой международный класс обслуживания в формате дроби, где числитель – класс обслуживания, знаменатель – количество мест в купе.</text:p>
      <text:p text:style-name="Text_20_body">Окно для внесения информации о пассажире:</text:p>
      <text:p text:style-name="Text_20_body"><draw:frame draw:style-name="mediacenter" draw:name="3" text:anchor-type="paragraph" draw:z-index="3" svg:width="22.992291666667cm" style:rel-width="100%" svg:height="14.261041666667cm" style:rel-height="scale"><draw:image xlink:href="Pictures/20816bbb9a8bd3a8310b231ebd5279ec.png" xlink:type="simple" xlink:show="embed" xlink:actuate="onLoad"/></draw:frame></text:p>
      <text:p text:style-name="Text_20_body">Нажатие кнопки <draw:frame draw:style-name="media" draw:name="4" text:anchor-type="as-char" draw:z-index="4" svg:width="0.52916666666667cm" svg:height="0.52916666666667cm"><draw:image xlink:href="Pictures/7a6d65bb9d1f3b5e36beaf6d5b544f7f.png" xlink:type="simple" xlink:show="embed" xlink:actuate="onLoad"/></draw:frame> вызывает обновление картотеки государств.</text:p>
      <text:p text:style-name="Text_20_body">Для каждого пассажира вводятся его персональные данные и контакты. После заполнения всех обязательных полей нажмите кнопку «<text:span text:style-name="Strong_20_Emphasis">Оформить</text:span>».</text:p>
      <text:p text:style-name="Text_20_body">Нажать кнопку <text:span text:style-name="Strong_20_Emphasis">Оформить</text:span>:</text:p>
      <text:p text:style-name="Text_20_body"><draw:frame draw:style-name="mediacenter" draw:name="5" text:anchor-type="paragraph" draw:z-index="5" svg:width="24.024166666667cm" style:rel-width="100%" svg:height="16.404166666667cm" style:rel-height="scale"><draw:image xlink:href="Pictures/b0ae0e942e6bb182f5535d9c1b28da43.png" xlink:type="simple" xlink:show="embed" xlink:actuate="onLoad"/></draw:frame></text:p>
      <text:p text:style-name="Text_20_body">Нажать кнопку <text:span text:style-name="Strong_20_Emphasis">Подтвердить</text:span>:</text:p>
      <text:p text:style-name="Text_20_body"><draw:frame draw:style-name="mediacenter" draw:name="6" text:anchor-type="paragraph" draw:z-index="6" svg:width="28.09875cm" style:rel-width="100%" svg:height="15.742708333333cm" style:rel-height="scale"><draw:image xlink:href="Pictures/9e43208b1d0d8056c02ab2d23eec9986.png" xlink:type="simple" xlink:show="embed" xlink:actuate="onLoad"/></draw:frame></text:p>
      <text:p text:style-name="Text_20_body">Нажать кнопку <text:span text:style-name="Strong_20_Emphasis">Сформировать предварительный бланк заказа</text:span>:</text:p>
      <text:p text:style-name="Text_20_body"><draw:frame draw:style-name="mediacenter" draw:name="7" text:anchor-type="paragraph" draw:z-index="7" svg:width="20.505208333333cm" style:rel-width="100%" svg:height="18.282708333333cm" style:rel-height="scale"><draw:image xlink:href="Pictures/6b9bae503f222f9c8860e5e4f3362a63.png" xlink:type="simple" xlink:show="embed" xlink:actuate="onLoad"/></draw:frame></text:p>
      <text:p text:style-name="Text_20_body"><draw:frame draw:style-name="mediacenter" draw:name="8" text:anchor-type="paragraph" draw:z-index="8" svg:width="22.912916666667cm" style:rel-width="100%" svg:height="4.9741666666667cm" style:rel-height="scale"><draw:image xlink:href="Pictures/a8c31e40365a853dfd8022372d22fb51.png" xlink:type="simple" xlink:show="embed" xlink:actuate="onLoad"/></draw:frame></text:p>
      <text:p text:style-name="Text_20_body">Нажать кнопку <text:span text:style-name="Strong_20_Emphasis">Продолжить подтверждение</text:span>:</text:p>
      <text:p text:style-name="Text_20_body"><draw:frame draw:style-name="mediacenter" draw:name="9" text:anchor-type="paragraph" draw:z-index="9" svg:width="22.886458333333cm" style:rel-width="100%" svg:height="4.9741666666667cm" style:rel-height="scale"><draw:image xlink:href="Pictures/818dad4f1be61a75739301213ad82558.png" xlink:type="simple" xlink:show="embed" xlink:actuate="onLoad"/></draw:frame></text:p>
      <text:p text:style-name="Text_20_body">После нажатия кнопки <text:span text:style-name="Strong_20_Emphasis">Выход</text:span>:</text:p>
      <text:p text:style-name="Text_20_body"><draw:frame draw:style-name="mediacenter" draw:name="10" text:anchor-type="paragraph" draw:z-index="10" svg:width="28.231041666667cm" style:rel-width="100%" svg:height="15.927916666667cm" style:rel-height="scale"><draw:image xlink:href="Pictures/f3387c892ef4fbd468e56e0770f619d3.png" xlink:type="simple" xlink:show="embed" xlink:actuate="onLoad"/></draw:frame></text:p>
      <text:p text:style-name="Text_20_body">В блоке <text:span text:style-name="Strong_20_Emphasis">Печать</text:span> по кнопке <text:span text:style-name="Strong_20_Emphasis">Печать билетов</text:span> выводятся железнодорожные документы электронного билета (контрольный купон, посадочный талон и памятка пассажира):</text:p>
      <text:p text:style-name="Text_20_body"><draw:frame draw:style-name="mediacenter" draw:name="11" text:anchor-type="paragraph" draw:z-index="11" svg:width="19.737916666667cm" style:rel-width="100%" svg:height="23.256875cm" style:rel-height="scale"><draw:image xlink:href="Pictures/f37914c81f41fe5206371d6306bd9ecd.png" xlink:type="simple" xlink:show="embed" xlink:actuate="onLoad"/></draw:frame></text:p>
      <text:p text:style-name="Text_20_body">По кнопке <text:span text:style-name="Strong_20_Emphasis">EMD</text:span> в блоке <text:span text:style-name="Strong_20_Emphasis">Печать</text:span> выводится квитанция электронного документа, сформированная при продаже железнодорожного электронного билета по каждому пассажиру заказа:</text:p>
      <text:p text:style-name="Text_20_body"><draw:frame draw:style-name="mediacenter" draw:name="12" text:anchor-type="paragraph" draw:z-index="12" svg:width="19.685cm" style:rel-width="100%" svg:height="21.351875cm" style:rel-height="scale"><draw:image xlink:href="Pictures/643b2b3c9ab4cdf4a16f41523335f5d2.png" xlink:type="simple" xlink:show="embed" xlink:actuate="onLoad"/></draw:frame></text:p>
      <text:p text:style-name="Horizontal_20_Line"/>
      <text:p text:style-name="Text_20_body">См. далее:</text:p>
      <text:list text:style-name="List_20_1" text:continue-numbering="false">
        <text:list-item>
          <text:p text:style-name="LastListParagraph_List_20_1_Content_First"> <text:a xlink:type="simple" xlink:href="http://wiki.sirena-travel.ru/rzd:01user:09whole" text:style-name="Internet_20_link" text:visited-style-name="Visited_20_Internet_20_Link">Выкуп купе целиком</text:a></text:p>
        </text:list-item>
      </text:list>
      <text:p text:style-name="Text_20_body">Другие разделы:</text:p>
      <text:list text:style-name="List_20_1" text:continue-numbering="false">
        <text:list-item>
          <text:p text:style-name="List_20_1_Content_First"> <text:a xlink:type="simple" xlink:href="http://wiki.sirena-travel.ru/rzd:01user:01trainchoice" text:style-name="Internet_20_link" text:visited-style-name="Visited_20_Internet_20_Link">Выбор поезда и вагона</text:a></text:p>
        </text:list-item>
        <text:list-item>
          <text:p text:style-name="List_20_1_Content"> <text:a xlink:type="simple" xlink:href="http://wiki.sirena-travel.ru/rzd:01user:02seatchoice" text:style-name="Internet_20_link" text:visited-style-name="Visited_20_Internet_20_Link">Выбор мест и ввод данных о пассажире</text:a></text:p>
        </text:list-item>
        <text:list-item>
          <text:p text:style-name="List_20_1_Content"> <text:a xlink:type="simple" xlink:href="http://wiki.sirena-travel.ru/rzd:01user:03seatres" text:style-name="Internet_20_link" text:visited-style-name="Visited_20_Internet_20_Link">Резервирование мест</text:a></text:p>
        </text:list-item>
        <text:list-item>
          <text:p text:style-name="List_20_1_Content"> <text:a xlink:type="simple" xlink:href="http://wiki.sirena-travel.ru/rzd:01user:04tpay" text:style-name="Internet_20_link" text:visited-style-name="Visited_20_Internet_20_Link">Выбор формы оплаты</text:a></text:p>
        </text:list-item>
        <text:list-item>
          <text:p text:style-name="List_20_1_Content"> <text:a xlink:type="simple" xlink:href="http://wiki.sirena-travel.ru/rzd:01user:04ttorder" text:style-name="Internet_20_link" text:visited-style-name="Visited_20_Internet_20_Link">Подтверждение заказа</text:a></text:p>
        </text:list-item>
        <text:list-item>
          <text:p text:style-name="List_20_1_Content"> <text:a xlink:type="simple" xlink:href="http://wiki.sirena-travel.ru/rzd:01user:05spec" text:style-name="Internet_20_link" text:visited-style-name="Visited_20_Internet_20_Link">Оформление билетов с применением специальных тарифов</text:a></text:p>
        </text:list-item>
        <text:list-item>
          <text:p text:style-name="List_20_1_Content"> <text:a xlink:type="simple" xlink:href="http://wiki.sirena-travel.ru/rzd:01user:05suburb" text:style-name="Internet_20_link" text:visited-style-name="Visited_20_Internet_20_Link">Оформление билетов на пригородные поезда</text:a></text:p>
        </text:list-item>
        <text:list-item>
          <text:p text:style-name="List_20_1_Content"> <text:a xlink:type="simple" xlink:href="http://wiki.sirena-travel.ru/rzd:01user:10double" text:style-name="Internet_20_link" text:visited-style-name="Visited_20_Internet_20_Link">Оформление билетов в двухэтажные вагоны</text:a></text:p>
        </text:list-item>
        <text:list-item>
          <text:p text:style-name="List_20_1_Content"> <text:a xlink:type="simple" xlink:href="http://wiki.sirena-travel.ru/rzd:01user:11tktrefund" text:style-name="Internet_20_link" text:visited-style-name="Visited_20_Internet_20_Link">Возврат и переоформление билетов</text:a></text:p>
        </text:list-item>
        <text:list-item>
          <text:p text:style-name="List_20_1_Content"> <text:a xlink:type="simple" xlink:href="http://wiki.sirena-travel.ru/rzd:01user:12roundtrip" text:style-name="Internet_20_link" text:visited-style-name="Visited_20_Internet_20_Link">Оформление билетов по маршруту туда и обратно</text:a></text:p>
        </text:list-item>
        <text:list-item>
          <text:p text:style-name="List_20_1_Content"> <text:a xlink:type="simple" xlink:href="http://wiki.sirena-travel.ru/rzd:01user:13meal" text:style-name="Internet_20_link" text:visited-style-name="Visited_20_Internet_20_Link">Специальное питание</text:a></text:p>
        </text:list-item>
        <text:list-item>
          <text:p text:style-name="List_20_1_Content"> <text:a xlink:type="simple" xlink:href="http://wiki.sirena-travel.ru/rzd:01user:14ordersearch" text:style-name="Internet_20_link" text:visited-style-name="Visited_20_Internet_20_Link">Поиск заказа</text:a></text:p>
        </text:list-item>
        <text:list-item>
          <text:p text:style-name="List_20_1_Content"> <text:a xlink:type="simple" xlink:href="http://wiki.sirena-travel.ru/rzd:01user:15requesthist" text:style-name="Internet_20_link" text:visited-style-name="Visited_20_Internet_20_Link">История запросов</text:a></text:p>
        </text:list-item>
        <text:list-item>
          <text:p text:style-name="List_20_1_Content"> <text:a xlink:type="simple" xlink:href="http://wiki.sirena-travel.ru/rzd:01user:16seatsel" text:style-name="Internet_20_link" text:visited-style-name="Visited_20_Internet_20_Link">Выбор места в беспересадочном вагоне</text:a></text:p>
        </text:list-item>
        <text:list-item>
          <text:p text:style-name="List_20_1_Content"> <text:a xlink:type="simple" xlink:href="http://wiki.sirena-travel.ru/rzd:01user:17salesreport" text:style-name="Internet_20_link" text:visited-style-name="Visited_20_Internet_20_Link">Отчет по продажам</text:a></text:p>
        </text:list-item>
        <text:list-item>
          <text:p text:style-name="List_20_1_Content"> <text:a xlink:type="simple" xlink:href="http://wiki.sirena-travel.ru/rzd:01user:18_errors" text:style-name="Internet_20_link" text:visited-style-name="Visited_20_Internet_20_Link">Сбойные ситуации при разрыве связи между системами</text:a></text:p>
        </text:list-item>
        <text:list-item>
          <text:p text:style-name="List_20_1_Content_Last"> <text:a xlink:type="simple" xlink:href="http://wiki.sirena-travel.ru/rzd:01user:19app" text:style-name="Internet_20_link" text:visited-style-name="Visited_20_Internet_20_Link">Информация о вагонах и классах обслуживания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7T17::51:22</meta:creation-date>
    <dc:creator>Generated</dc:creator>
    <dc:date>2026-08-17T17::51:22</dc:date>
    <dc:language>en-US</dc:language>
    <meta:editing-cycles>1</meta:editing-cycles>
    <meta:editing-duration>PT0S</meta:editing-duration>
    <dc:title>rzd:01user:08inter</dc:title>
  </office:meta>
</office:document-meta>
</file>