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eec57ad468e0e641937b34086192f0.png"/>
  <manifest:file-entry manifest:media-type="image/png" manifest:full-path="Pictures/70a592cf8bfa1afccb79a1e6bb723a7a.png"/>
  <manifest:file-entry manifest:media-type="image/png" manifest:full-path="Pictures/a3ba9f6dade0e3853ef1ef25688dd941.png"/>
  <manifest:file-entry manifest:media-type="image/png" manifest:full-path="Pictures/151a6b983c87bc755bbd74f37726603b.png"/>
  <manifest:file-entry manifest:media-type="image/png" manifest:full-path="Pictures/2418151d869a73f30294cece3a952274.png"/>
  <manifest:file-entry manifest:media-type="image/png" manifest:full-path="Pictures/71dfcb509aa01e80bbd551421c810678.png"/>
  <manifest:file-entry manifest:media-type="image/png" manifest:full-path="Pictures/8bca5f1cb59ac9d0d08f80c1ad33b677.png"/>
  <manifest:file-entry manifest:media-type="image/png" manifest:full-path="Pictures/abf2f9df523b86887f1ff231ce29add7.png"/>
  <manifest:file-entry manifest:media-type="image/png" manifest:full-path="Pictures/da367a39e6c1244546eba699954754ee.png"/>
  <manifest:file-entry manifest:media-type="image/png" manifest:full-path="Pictures/4a15d95cb1e32c23edad1af0545bf4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0whole:02sapsan"/><text:bookmark-start text:name="__RefHeading___выкуп_четырехместного_купе_целиком_в_поезде_сапсан_1"/><text:bookmark-start text:name="выкуп_четырехместного_купе_целиком_в_поезде_сапсан"/>Выкуп четырехместного купе целиком в поезде «Сапсан»<text:bookmark-end text:name="__RefHeading___выкуп_четырехместного_купе_целиком_в_поезде_сапсан_1"/><text:bookmark-end text:name="выкуп_четырехместного_купе_целиком_в_поезде_сапсан"/></text:h>
      <text:p text:style-name="Text_20_body">Предусмотрена возможность выкупа четырехместного купе целиком в поезде «Сапсан». Такие вагоны имеют признак <text:span text:style-name="Strong_20_Emphasis">КУ(4М)</text:span> в графе <text:span text:style-name="Strong_20_Emphasis">Доп. признаки</text:span> таблицы вагонов. В купе может быть оформлено от одного до четырёх человек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Стоимость в таких вагонах состоит из двух показателей, указанных через дробь. Первая стоимость – это цена билета для случая, если в выбранном купе едет один пассажир, вторая – через дробь, если едет более 1 пассажира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Возможно оформление билета ребёнка по детскому тарифу в возрасте до 10 лет.</text:p>
          </table:table-cell>
        </table:table-row>
      </table:table>
      <text:p text:style-name="Text_20_body">Пример выкупа купе в поезде «Сапсан» для трёх человек:</text:p>
      <text:p text:style-name="Text_20_body">1. Выбор поезда.</text:p>
      <text:p text:style-name="Text_20_body"><draw:frame draw:style-name="mediacenter" draw:name="0" text:anchor-type="paragraph" draw:z-index="0" svg:width="32.385cm" style:rel-width="100%" svg:height="16.086666666667cm" style:rel-height="scale"><draw:image xlink:href="Pictures/4beec57ad468e0e641937b34086192f0.png" xlink:type="simple" xlink:show="embed" xlink:actuate="onLoad"/></draw:frame></text:p>
      <text:p text:style-name="Text_20_body">2. Выбор вагона.</text:p>
      <text:p text:style-name="Text_20_body"><draw:frame draw:style-name="mediacenter" draw:name="1" text:anchor-type="paragraph" draw:z-index="1" svg:width="32.385cm" style:rel-width="100%" svg:height="16.086666666667cm" style:rel-height="scale"><draw:image xlink:href="Pictures/70a592cf8bfa1afccb79a1e6bb723a7a.png" xlink:type="simple" xlink:show="embed" xlink:actuate="onLoad"/></draw:frame></text:p>
      <text:p text:style-name="Text_20_body">3. Ввод информации о пассажирах.</text:p>
      <text:p text:style-name="Text_20_body"><draw:frame draw:style-name="mediacenter" draw:name="2" text:anchor-type="paragraph" draw:z-index="2" svg:width="19.764375cm" style:rel-width="100%" svg:height="13.49375cm" style:rel-height="scale"><draw:image xlink:href="Pictures/a3ba9f6dade0e3853ef1ef25688dd941.png" xlink:type="simple" xlink:show="embed" xlink:actuate="onLoad"/></draw:frame></text:p>
      <text:p text:style-name="Text_20_body"><draw:frame draw:style-name="mediacenter" draw:name="3" text:anchor-type="paragraph" draw:z-index="3" svg:width="19.737916666667cm" style:rel-width="100%" svg:height="13.467291666667cm" style:rel-height="scale"><draw:image xlink:href="Pictures/151a6b983c87bc755bbd74f37726603b.png" xlink:type="simple" xlink:show="embed" xlink:actuate="onLoad"/></draw:frame></text:p>
      <text:p text:style-name="Text_20_body"><draw:frame draw:style-name="mediacenter" draw:name="4" text:anchor-type="paragraph" draw:z-index="4" svg:width="19.817291666667cm" style:rel-width="100%" svg:height="13.546666666667cm" style:rel-height="scale"><draw:image xlink:href="Pictures/2418151d869a73f30294cece3a952274.png" xlink:type="simple" xlink:show="embed" xlink:actuate="onLoad"/></draw:frame></text:p>
      <text:p text:style-name="Text_20_body">4. Оформление заказа.</text:p>
      <text:p text:style-name="Text_20_body">Предварительный бланк заказа:</text:p>
      <text:p text:style-name="Text_20_body"><draw:frame draw:style-name="mediacenter" draw:name="5" text:anchor-type="paragraph" draw:z-index="5" svg:width="13.387916666667cm" svg:height="12.461875cm"><draw:image xlink:href="Pictures/71dfcb509aa01e80bbd551421c810678.png" xlink:type="simple" xlink:show="embed" xlink:actuate="onLoad"/></draw:frame></text:p>
      <text:p text:style-name="Text_20_body">5. Подтверждение заказа.</text:p>
      <text:p text:style-name="Text_20_body"><draw:frame draw:style-name="mediacenter" draw:name="6" text:anchor-type="paragraph" draw:z-index="6" svg:width="23.045208333333cm" style:rel-width="100%" svg:height="12.911666666667cm" style:rel-height="scale"><draw:image xlink:href="Pictures/8bca5f1cb59ac9d0d08f80c1ad33b677.png" xlink:type="simple" xlink:show="embed" xlink:actuate="onLoad"/></draw:frame></text:p>
      <text:p text:style-name="Text_20_body">6. Оформление билетов.</text:p>
      <text:p text:style-name="Text_20_body"><draw:frame draw:style-name="mediacenter" draw:name="7" text:anchor-type="paragraph" draw:z-index="7" svg:width="14.393333333333cm" svg:height="18.758958333333cm"><draw:image xlink:href="Pictures/abf2f9df523b86887f1ff231ce29add7.png" xlink:type="simple" xlink:show="embed" xlink:actuate="onLoad"/></draw:frame></text:p>
      <text:p text:style-name="Text_20_body"><draw:frame draw:style-name="mediacenter" draw:name="8" text:anchor-type="paragraph" draw:z-index="8" svg:width="13.943541666667cm" svg:height="19.155833333333cm"><draw:image xlink:href="Pictures/da367a39e6c1244546eba699954754ee.png" xlink:type="simple" xlink:show="embed" xlink:actuate="onLoad"/></draw:frame></text:p>
      <text:p text:style-name="Text_20_body"><draw:frame draw:style-name="mediacenter" draw:name="9" text:anchor-type="paragraph" draw:z-index="9" svg:width="13.705416666667cm" svg:height="18.547291666667cm"><draw:image xlink:href="Pictures/4a15d95cb1e32c23edad1af0545bf4b4.png" xlink:type="simple" xlink:show="embed" xlink:actuate="onLoad"/></draw:frame></text:p>
      <text:p text:style-name="Text_20_body">Во всех типах вагонов, где нет признака <text:span text:style-name="Strong_20_Emphasis">КУ</text:span> и есть купе, пассажир может выкупить для себя несколько мест или всё купе. Для этого нужно во втором графическом окне <text:span text:style-name="Strong_20_Emphasis">Ввод данных о пассажирах</text:span> ввести столько пассажиров с одинаковым именем, сколько мест он хочет приобрести в купе и указать признак <text:span text:style-name="Source_20_Text">Только в одном купе</text:span> в поле <text:span text:style-name="Strong_20_Emphasis">Признак поиска мест</text:span>.</text:p>
      <text:p text:style-name="Horizontal_20_Line"/>
      <text:p text:style-name="Text_20_body">См. также:</text:p>
      <text:list text:style-name="List_20_1" text:continue-numbering="false">
        <text:list-item>
          <text:p text:style-name="LastListParagraph_List_20_1_Content_First"> <text:a xlink:type="simple" xlink:href="http://wiki.sirena-travel.ru/rzd:01user:10whole:01general" text:style-name="Internet_20_link" text:visited-style-name="Visited_20_Internet_20_Link">Общий порядок оформления билетов в купе на все места целиком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</text:list>
      <text:p text:style-name="Text_20_body">Другие операции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5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6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7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8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9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4:24</meta:creation-date>
    <dc:creator>Generated</dc:creator>
    <dc:date>2026-08-17T18::44:24</dc:date>
    <dc:language>en-US</dc:language>
    <meta:editing-cycles>1</meta:editing-cycles>
    <meta:editing-duration>PT0S</meta:editing-duration>
    <dc:title>rzd:01user:10whole:02sapsan</dc:title>
  </office:meta>
</office:document-meta>
</file>